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5f188c32747bdca8508ed6f566a6d27.jpg"/>
  <manifest:file-entry manifest:media-type="image/png" manifest:full-path="Pictures/18f2872afc397a880941c8e6851bc4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backup_and_restore"/><text:bookmark-start text:name="__RefHeading___backup_1"/><text:bookmark-start text:name="backup"/>25.06. Backup<text:bookmark-end text:name="__RefHeading___backup_1"/><text:bookmark-end text:name="backup"/></text:h>
      <text:p text:style-name="Text_20_body">If your data is important, then data backups need to happen, because things can go wrong (power failures, disk failures, ransomware, etc.)</text:p>
      <text:list text:style-name="List_20_1" text:continue-numbering="false">
        <text:list-item>
          <text:p text:style-name="List_20_1_Content_First"> You can perform a backup manually and/or automatically. Automatic backups should be scheduled to run frequently (every day), manual backups should be done before updates or other potentially risky changes.</text:p>
        </text:list-item>
        <text:list-item>
          <text:p text:style-name="List_20_1_Content_Last"> It is not necessary to quit the database before performing a backup.</text:p>
        </text:list-item>
      </text:list>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While a backup is running, all user activity will <text:span text:style-name="Plugin_Wrap_Span_Emphasised">be paused</text:span> until the backup is complete.  They won't even be able to log out of mSupply.  So:</text:p><text:list text:style-name="List_20_1" text:continue-numbering="false"><text:list-item><text:p text:style-name="List_20_1_Content_First"> Make sure you only run a manual backup when users are not using mSupply.</text:p></text:list-item><text:list-item><text:p text:style-name="List_20_1_Content_Last"> Make sure you configure your automatic backups to run at a time when the system is not busy e.g. lunch time, the end of work or, if your system will stay up 24/7, the middle of the night.</text:p></text:list-item></text:list></table:table-cell></table:table-row></table:table></draw:text-box></draw:frame></text:p>
      <text:list text:style-name="List_20_1" text:continue-numbering="false">
        <text:list-item>
          <text:p text:style-name="List_20_1_Content_First"> The Backup function works in both single user and client / server (multi-user) environments.  The main differences are that in client / server (multi-user) environments:</text:p>
          <text:list text:style-name="List_20_1">
            <text:list-item>
              <text:p text:style-name="List_20_1_Content"> The configuration of the Primary backup is done on the Server computer.</text:p>
            </text:list-item>
            <text:list-item>
              <text:p text:style-name="List_20_1_Content"> The backup can be configured to include other files, such as the Index and log files, which is very handy when providing support.</text:p>
            </text:list-item>
            <text:list-item>
              <text:p text:style-name="List_20_1_Content"> The backup takes place <text:span text:style-name="Strong_20_Emphasis">on the server</text:span>.  A progress window will appear on the client to show how the backup is proceeding.</text:p>
            </text:list-item>
            <text:list-item>
              <text:p text:style-name="List_20_1_Content_Last"> Restoration from a backup must be run from the server computer.</text:p>
            </text:list-item>
          </text:list>
        </text:list-item>
      </text:list>
      <text:h text:style-name="Heading_20_3" text:outline-level="3"><text:bookmark-start text:name="__RefHeading___running_a_backup_manually_2"/><text:bookmark-start text:name="running_a_backup_manually"/>Running a backup manually<text:bookmark-end text:name="__RefHeading___running_a_backup_manually_2"/><text:bookmark-end text:name="running_a_backup_manually"/></text:h>
      <text:p text:style-name="Text_20_body">Choose <text:span text:style-name="Strong_20_Emphasis">File &gt; Backup…</text:span> to run a manual backup of your data. The backup will be carried out according to the configuration of the Preferences &gt; Backup tab.</text:p>
      <text:h text:style-name="Heading_20_2" text:outline-level="2"><text:bookmark-start text:name="__RefHeading___backupbest_practice_3"/><text:bookmark-start text:name="backupbest_practice"/>Backup: best practice<text:bookmark-end text:name="__RefHeading___backupbest_practice_3"/><text:bookmark-end text:name="backupbest_practice"/></text:h>
      <text:p text:style-name="Text_20_body">We recommend you set up your mSupply backups in the following manner</text:p>
      <text:h text:style-name="Heading_20_3" text:outline-level="3"><text:bookmark-start text:name="__RefHeading___disk_configuration_4"/><text:bookmark-start text:name="disk_configuration"/>Disk configuration<text:bookmark-end text:name="__RefHeading___disk_configuration_4"/><text:bookmark-end text:name="disk_configuration"/></text:h>
      <text:p text:style-name="Text_20_body">If your machine has the capability (e.g. it is a server with multiple storage volumes), then there is additional data security in configuring a RAID array.</text:p>
      <text:h text:style-name="Heading_20_4" text:outline-level="4"><text:bookmark-start text:name="__RefHeading___use_raid_1_5"/><text:bookmark-start text:name="use_raid_1"/>Use RAID 1<text:bookmark-end text:name="__RefHeading___use_raid_1_5"/><text:bookmark-end text:name="use_raid_1"/></text:h>
      <text:list text:style-name="List_20_1" text:continue-numbering="false">
        <text:list-item>
          <text:p text:style-name="List_20_1_Content_First"> RAID 1 is two disks mirrored, so data is written to each disk</text:p>
          <text:list text:style-name="List_20_1">
            <text:list-item>
              <text:p text:style-name="List_20_1_Content"> Advantages</text:p>
              <text:list text:style-name="List_20_1">
                <text:list-item>
                  <text:p text:style-name="List_20_1_Content"> if one disk fails you continue work from the other disk</text:p>
                </text:list-item>
                <text:list-item>
                  <text:p text:style-name="List_20_1_Content_Last"> if the RAID controller fails, you can directly connect one disk and continue work.</text:p>
                </text:list-item>
              </text:list>
            </text:list-item>
          </text:list>
        </text:list-item>
      </text:list>
      <text:p text:style-name="Text_20_body">There are other forms of RAID, but their advantages are outweighed by their disadvantages, considering that even a large mSupply database will be of the order of 10 GB in size.</text:p>
      <text:h text:style-name="Heading_20_4" text:outline-level="4"><text:bookmark-start text:name="__RefHeading___use_a_hot_spare_6"/><text:bookmark-start text:name="use_a_hot_spare"/>Use a hot spare<text:bookmark-end text:name="__RefHeading___use_a_hot_spare_6"/><text:bookmark-end text:name="use_a_hot_spare"/></text:h>
      <text:p text:style-name="Text_20_body">This is a spare disk that the RAID controller will use if a disk in the RAID set fails.</text:p>
      <text:h text:style-name="Heading_20_4" text:outline-level="4"><text:bookmark-start text:name="__RefHeading___add_another_single_disk_to_receive_backup_data_7"/><text:bookmark-start text:name="add_another_single_disk_to_receive_backup_data"/>Add another single disk to receive backup data<text:bookmark-end text:name="__RefHeading___add_another_single_disk_to_receive_backup_data_7"/><text:bookmark-end text:name="add_another_single_disk_to_receive_backup_data"/></text:h>
      <text:p text:style-name="Text_20_body">This disk is not part of the RAID</text:p>
      <text:p text:style-name="Text_20_body">This is still possible if your machine only has one disk drive and you can not configure a RAID array.  This could be a volume attached to a USB port (e.g. a thumb drive) or a location on the network, <text:span text:style-name="Emphasis">provided that it is always available</text:span>.</text:p>
      <text:h text:style-name="Heading_20_3" text:outline-level="3"><text:bookmark-start text:name="__RefHeading___configure_primary_backups_8"/><text:bookmark-start text:name="configure_primary_backups"/>Configure Primary backups<text:bookmark-end text:name="__RefHeading___configure_primary_backups_8"/><text:bookmark-end text:name="configure_primary_backups"/></text:h>
      <text:p text:style-name="Text_20_body">We recommend that you configure the Primary backup as recommended in our user's guide section on the Preferences &gt; Backup tab.</text:p>
      <text:h text:style-name="Heading_20_3" text:outline-level="3"><text:bookmark-start text:name="__RefHeading___configure_a_secondary_backup_9"/><text:bookmark-start text:name="configure_a_secondary_backup"/>Configure a secondary backup<text:bookmark-end text:name="__RefHeading___configure_a_secondary_backup_9"/><text:bookmark-end text:name="configure_a_secondary_backup"/></text:h>
      <text:list text:style-name="List_20_1" text:continue-numbering="false">
        <text:list-item>
          <text:p text:style-name="LastListParagraph_List_20_1_Content_First"> Configure a secondary backup to a destination on the same machine, or elsewhere on the network that will be synced off-site (e.g. Dropbox, OneDrive, Google Drive, etc.) - refer Preferences &gt; Backup 2 tab.</text:p>
        </text:list-item>
      </text:list>
      <text:h text:style-name="Heading_20_3" text:outline-level="3"><text:bookmark-start text:name="__RefHeading___configure_off-site_backup_10"/><text:bookmark-start text:name="configure_off-site_backup"/>Configure off-site backup<text:bookmark-end text:name="__RefHeading___configure_off-site_backup_10"/><text:bookmark-end text:name="configure_off-site_backup"/></text:h>
      <text:p text:style-name="Text_20_body">Use Spideroak™ or Dropbox™ to backup your secondary location to their internet servers.</text:p>
      <text:p text:style-name="Text_20_body">If needed configure an off-site computer to also synchronise with the backup service provider so you have an off-site copy as well as the “cloud” copy.</text:p>
      <text:h text:style-name="Heading_20_3" text:outline-level="3"><text:bookmark-start text:name="__RefHeading___mirrored_servers_11"/><text:bookmark-start text:name="mirrored_servers"/>Mirrored servers<text:bookmark-end text:name="__RefHeading___mirrored_servers_11"/><text:bookmark-end text:name="mirrored_servers"/></text:h>
      <text:p text:style-name="Text_20_body">We have the technology to provide mirrored servers when very high availability is required. Contact us if interested. A charge will apply for implementation</text:p>
      <text:h text:style-name="Heading_20_3" text:outline-level="3"><text:bookmark-start text:name="__RefHeading___use_a_standard_place_to_store_backups_12"/><text:bookmark-start text:name="use_a_standard_place_to_store_backups"/>Use a standard place to store backups<text:bookmark-end text:name="__RefHeading___use_a_standard_place_to_store_backups_12"/><text:bookmark-end text:name="use_a_standard_place_to_store_backups"/></text:h>
      <text:p text:style-name="Text_20_body">We suggest that you store:</text:p>
      <text:list text:style-name="List_20_1" text:continue-numbering="false">
        <text:list-item>
          <text:p text:style-name="List_20_1_Content_First"> mSupply data in <text:span text:style-name="Source_20_Text">C:/mSupply_data/</text:span></text:p>
        </text:list-item>
        <text:list-item>
          <text:p text:style-name="List_20_1_Content"> Backups in <text:span text:style-name="Source_20_Text">C:/mSupply_backups/</text:span></text:p>
        </text:list-item>
        <text:list-item>
          <text:p text:style-name="List_20_1_Content_Last"> Log file in <text:span text:style-name="Source_20_Text">C:/mSupply_data/</text:span></text:p>
        </text:list-item>
      </text:list>
      <text:h text:style-name="Heading_20_2" text:outline-level="2"><text:bookmark-start text:name="__RefHeading___backup_for_msupply_single_user_sites_13"/><text:bookmark-start text:name="backup_for_msupply_single_user_sites"/>Backup for mSupply single user sites<text:bookmark-end text:name="__RefHeading___backup_for_msupply_single_user_sites_13"/><text:bookmark-end text:name="backup_for_msupply_single_user_sites"/></text:h>
      <text:p text:style-name="Text_20_body">If you have a synchronisation system with mSupply it's very important that the sync satellite sites have operating backups.  By design, mSupply sync satellite sites can operate indefinitely without syncing to the Central server.  There are numerous cases of Sync satellite sites operating for months without syncing, though this is not recommended!  In such cases, a failure on the sync satellite site could result in months of lost data unless backups are operating on the such sync satellite sites.  These sites are normally even more vulnerable to failure than 'Central' servers ….</text:p>
      <text:h text:style-name="Heading_20_2" text:outline-level="2"><text:bookmark-start text:name="__RefHeading___restoring_your_data_14"/><text:bookmark-start text:name="restoring_your_data"/>Restoring your data<text:bookmark-end text:name="__RefHeading___restoring_your_data_14"/><text:bookmark-end text:name="restoring_your_data"/></text:h>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For data security purposes, the <text:span text:style-name="Emphasis">New data file</text:span>, <text:span text:style-name="Emphasis">Restore</text:span> and <text:span text:style-name="Emphasis">Open new datafile</text:span> functions are disabled if you are on a satellite site in a synchronising system.</text:p></table:table-cell></table:table-row></table:table></draw:text-box></draw:frame></text:p>
      <text:p text:style-name="Text_20_body">An mSupply database can be created from a backup:</text:p>
      <text:list text:style-name="Numbering_20_1" text:continue-numbering="false">
        <text:list-item>
          <text:p text:style-name="Numbering_20_1_Content_First"> Quit mSupply if it is running.</text:p>
        </text:list-item>
        <text:list-item>
          <text:p text:style-name="Numbering_20_1_Content"> Start mSupply and then <text:span text:style-name="Plugin_Wrap_Span_Emphasised">immediately</text:span> hold down the <text:span text:style-name="Strong_20_Emphasis">Alt</text:span> key.  You will now be shown the following dialogue box with a number of radio buttons with the different options available:<draw:frame draw:style-name="mediacenter" draw:name="0" text:anchor-type="paragraph" draw:z-index="0" svg:width="11.90625cm" svg:height="6.7569224683544cm"><draw:image xlink:href="Pictures/c5f188c32747bdca8508ed6f566a6d27.jpg" xlink:type="simple" xlink:show="embed" xlink:actuate="onLoad"/></draw:frame></text:p>
        </text:list-item>
        <text:list-item>
          <text:p text:style-name="Numbering_20_1_Content"> Choose the 4th radio button <text:span text:style-name="Strong_20_Emphasis">Restore a backup file</text:span>.</text:p>
        </text:list-item>
        <text:list-item>
          <text:p text:style-name="Numbering_20_1_Content"> Another window will open where you can choose the backup file to restore.  Locate your backup file in the <text:span text:style-name="Emphasis"><text:span text:style-name="Strong_20_Emphasis">Open</text:span></text:span> dialog that appears. Your backup file has file extension <text:span text:style-name="Source_20_Text">.4BK</text:span>, eg. <text:span text:style-name="Source_20_Text">CMS.4BK</text:span>.  Hit <text:span text:style-name="Strong_20_Emphasis">OK</text:span>.</text:p>
        </text:list-item>
        <text:list-item>
          <text:p text:style-name="Numbering_20_1_Content"> You will be prompted for where to create the data file.  This <text:span text:style-name="Emphasis">should</text:span> default to the location of the backup that you have selected.  If you want to save it elsewhere, change the destination location of the data file by clicking on the <text:span text:style-name="Strong_20_Emphasis">…</text:span> button.  Once you are happy with the destination location, hit the <text:span text:style-name="Strong_20_Emphasis">Restore</text:span> button.<text:line-break/><draw:frame draw:style-name="media" draw:name="1" text:anchor-type="as-char" draw:z-index="1" svg:width="14.44625cm" svg:height="4.683125cm"><draw:image xlink:href="Pictures/18f2872afc397a880941c8e6851bc4d4.png" xlink:type="simple" xlink:show="embed" xlink:actuate="onLoad"/></draw:frame></text:p>
        </text:list-item>
        <text:list-item>
          <text:p text:style-name="Numbering_20_1_Content"> Once the restore has completed, mSupply will Quit.</text:p>
        </text:list-item>
        <text:list-item>
          <text:p text:style-name="Numbering_20_1_Content"> Restart mSupply</text:p>
        </text:list-item>
        <text:list-item>
          <text:p text:style-name="Numbering_20_1_Content"> You may be prompted for a log file.  In that case:</text:p>
          <text:list text:style-name="Numbering_20_1">
            <text:list-item>
              <text:p text:style-name="Numbering_20_1_Content"> Click on the <text:span text:style-name="Strong_20_Emphasis">Create</text:span> button.  Select the suggested location, which can be the same as your new data file location.  You may find that the parent location of the default location is where the log file is already created.  You can overwrite it.  Once you have specified a location, click on the <text:span text:style-name="Strong_20_Emphasis">Save</text:span> button.</text:p>
            </text:list-item>
            <text:list-item>
              <text:p text:style-name="Numbering_20_1_Content"> You will be advised that <text:span text:style-name="Strong_20_Emphasis">The log file will be activated after the next backup of the data file.  Do you want to start the backup automatically?</text:span>.  If you click <text:span text:style-name="Strong_20_Emphasis">OK</text:span> here, then a backup will be created <text:span text:style-name="Emphasis">now</text:span>.  This can take many minutes if it is a large data file.  It is not necessary to create the backup at this stage, but the log file will not be created until you create the first backup.</text:p>
            </text:list-item>
            <text:list-item>
              <text:p text:style-name="Numbering_20_1_Content"> After clicking <text:span text:style-name="Strong_20_Emphasis">OK</text:span> or <text:span text:style-name="Strong_20_Emphasis">Cancel</text:span>, the data file will open.  This will take time (hours) if it is a large data file and the index file is not included with the backup.</text:p>
            </text:list-item>
          </text:list>
        </text:list-item>
        <text:list-item>
          <text:p text:style-name="Numbering_20_1_Content_Last"> mSupply should open your restored data file and you should be presented with the log in screen to the new data file.</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5.05. Web browser access via TSPlus</text:span> | | Next: <text:span text:style-name="Strong_20_Emphasis">25.07. Updating mSupply</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37:53</meta:creation-date>
    <dc:creator>Generated</dc:creator>
    <dc:date>2026-08-13T22::37:53</dc:date>
    <dc:language>en-US</dc:language>
    <meta:editing-cycles>1</meta:editing-cycles>
    <meta:editing-duration>PT0S</meta:editing-duration>
    <dc:title>admin:backup_and_restore</dc:title>
  </office:meta>
</office:document-meta>
</file>