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4fafcdac958a38d3d2a6b90103fd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:diagnostics"/><text:bookmark-start text:name="__RefHeading___diagnostics_1"/><text:bookmark-start text:name="diagnostics"/>Diagnostics<text:bookmark-end text:name="__RefHeading___diagnostics_1"/><text:bookmark-end text:name="diagnostics"/></text:h>
      <text:p text:style-name="Text_20_body">Note: This feature is primarily intended for use by our technical staff when there is reason to believe that there may be some errors in the database; it is unlikely to be of practical use to users of mSupply<text:span text:style-name="Emphasis"> . A brief description follows.</text:span></text:p>
      <text:p text:style-name="Text_20_body"><draw:frame draw:style-name="mediacenter" draw:name="0" text:anchor-type="paragraph" draw:z-index="0" svg:width="18.520833333333cm" style:rel-width="100%" svg:height="12.992226368159cm" style:rel-height="scale"><draw:image xlink:href="Pictures/e14fafcdac958a38d3d2a6b90103fd31.png" xlink:type="simple" xlink:show="embed" xlink:actuate="onLoad"/></draw:frame></text:p>
      <text:p text:style-name="Text_20_body"><text:span text:style-name="Strong_20_Emphasis">Pack size integrity:</text:span> Each item's pack size is examined by batch number to confirm that stock in balances with stock out.</text:p>
      <text:p text:style-name="Text_20_body"><text:span text:style-name="Strong_20_Emphasis">Store integrity:</text:span> Each customer invoice is examined to confirm that each transaction has been applied to the appropriate store.</text:p>
      <text:p text:style-name="Text_20_body"><text:span text:style-name="Strong_20_Emphasis">Purchase Order integrity:</text:span> A check is performed to confirm that Purchase Order quantities and Goods Received quantities tally.</text:p>
      <text:p text:style-name="Text_20_body"><text:span text:style-name="Strong_20_Emphasis">Miscellaneous check:</text:span> This check is performed to confirm that any repacked items have not resulted in negative amounts being recorded</text:p>
      <text:p text:style-name="Text_20_body"><text:span text:style-name="Strong_20_Emphasis">Look for ledger problems: </text:span>This report presents you with a list of items whose ledger balances (total in minus total out) does not equal the difference between the opening stock and the actual stock on hand.</text:p>
      <text:p text:style-name="Text_20_body">The report was originally created as a check that the stock on hand was being accurately updated with all the different transactions in mSupply. It has been left as a menu option as it is also useful to pinpoint unauthorized adjustment of stock values.</text:p>
      <text:p text:style-name="Text_20_body"><text:span text:style-name="Emphasis"> Previous: Change user     Next: Field description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3::56:00</meta:creation-date>
    <dc:creator>Generated</dc:creator>
    <dc:date>2026-08-13T13::56:00</dc:date>
    <dc:language>en-US</dc:language>
    <meta:editing-cycles>1</meta:editing-cycles>
    <meta:editing-duration>PT0S</meta:editing-duration>
    <dc:title>admin:diagnostics</dc:title>
  </office:meta>
</office:document-meta>
</file>