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7c1e598cad5c1b293864147a2c3d695.png"/>
  <manifest:file-entry manifest:media-type="image/png" manifest:full-path="Pictures/ce1111488f42d0eedacc4479718b690a.png"/>
  <manifest:file-entry manifest:media-type="image/png" manifest:full-path="Pictures/faf0b04df967afed4e6601d24d10f341.png"/>
  <manifest:file-entry manifest:media-type="image/png" manifest:full-path="Pictures/fc5c6509147f680d2c7cbcb6c2e6eddc.png"/>
  <manifest:file-entry manifest:media-type="image/png" manifest:full-path="Pictures/5523fb75dc7c692700e1f873035206f6.png"/>
  <manifest:file-entry manifest:media-type="image/png" manifest:full-path="Pictures/9d7499b5141cb13b3944f06ab82e2f3c.png"/>
  <manifest:file-entry manifest:media-type="image/png" manifest:full-path="Pictures/6aad2cb7a9d5c9a60f300cdcf0ce3a4c.png"/>
  <manifest:file-entry manifest:media-type="image/png" manifest:full-path="Pictures/53b4587254d7a53a3a9122d851001dcd.png"/>
  <manifest:file-entry manifest:media-type="image/png" manifest:full-path="Pictures/cbc82cf238b60c88df0c2c486a5a69c6.png"/>
  <manifest:file-entry manifest:media-type="image/svg+xml" manifest:full-path="Pictures/381bc97f129a80111c78d89177c652d3.svg"/>
  <manifest:file-entry manifest:media-type="image/png" manifest:full-path="Pictures/de32b34faa2a161958a55e12e1fe2c23.png"/>
  <manifest:file-entry manifest:media-type="image/svg+xml" manifest:full-path="Pictures/b684a7766e37f2aaab13b42ad839da51.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dmin:server_installation_2"/><text:bookmark-start text:name="__RefHeading___msupply_client_server_installation_part_2_1"/><text:bookmark-start text:name="msupply_client_server_installation_part_2"/>24.02. mSupply client / server installation part 2<text:bookmark-end text:name="__RefHeading___msupply_client_server_installation_part_2_1"/><text:bookmark-end text:name="msupply_client_server_installation_part_2"/></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line-break/><text:span text:style-name="Strong_20_Emphasis">These steps need to be carried out after completing the steps described in:<text:line-break/>25.01. mSupply client / server installation part 1</text:span></text:p></table:table-cell></table:table-row></table:table></draw:text-box></draw:frame></text:p>
      <text:h text:style-name="Heading_20_3" text:outline-level="3"><text:bookmark-start text:name="__RefHeading___install_associated_server_application_software_2"/><text:bookmark-start text:name="install_associated_server_application_software"/>Install associated server application software<text:bookmark-end text:name="__RefHeading___install_associated_server_application_software_2"/><text:bookmark-end text:name="install_associated_server_application_software"/></text:h>
      <text:h text:style-name="Heading_20_4" text:outline-level="4"><text:bookmark-start text:name="__RefHeading___install_dropbox_3"/><text:bookmark-start text:name="install_dropbox"/>Install Dropbox<text:bookmark-end text:name="__RefHeading___install_dropbox_3"/><text:bookmark-end text:name="install_dropbox"/></text:h>
      <text:p text:style-name="Text_20_body">Sustainable Solutions recommends using Dropbox to assist with transferring installation files to the server, and as a means of moving mSupply secondary backups off site.</text:p>
      <text:list text:style-name="List_20_1" text:continue-numbering="false">
        <text:list-item>
          <text:p text:style-name="LastListParagraph_List_20_1_Content_First"> Contact Sustainable Solutions to organise a DropBox account for the server and for instructions on setting it up on the server.</text:p>
        </text:list-item>
      </text:list>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Do this step first so that you can use the Dropbox folder to transfer software and files to the server.</text:p></table:table-cell></table:table-row></table:table></draw:text-box></draw:frame></text:p>
      <text:h text:style-name="Heading_20_4" text:outline-level="4"><text:bookmark-start text:name="__RefHeading___install_remote_support_software_4"/><text:bookmark-start text:name="install_remote_support_software"/>Install remote support software<text:bookmark-end text:name="__RefHeading___install_remote_support_software_4"/><text:bookmark-end text:name="install_remote_support_software"/></text:h>
      <text:h text:style-name="Heading_20_5" text:outline-level="5"><text:bookmark-start text:name="__RefHeading___installing_the_teamviewer_host_customised_for_msupply_5"/><text:bookmark-start text:name="installing_the_teamviewer_host_customised_for_msupply"/>Installing the TeamViewer Host customised for mSupply<text:bookmark-end text:name="__RefHeading___installing_the_teamviewer_host_customised_for_msupply_5"/><text:bookmark-end text:name="installing_the_teamviewer_host_customised_for_msupply"/></text:h>
      <text:list text:style-name="Numbering_20_1" text:continue-numbering="false">
        <text:list-item>
          <text:p text:style-name="Numbering_20_1_Content_First"> <text:span text:style-name="Strong_20_Emphasis">Uninstall</text:span> - If TeamViewer is already installed on the machine, it is safest to uninstall it.</text:p>
        </text:list-item>
        <text:list-item>
          <text:p text:style-name="Numbering_20_1_Content_Last"> <text:span text:style-name="Strong_20_Emphasis">Recommended</text:span> - <text:span text:style-name="Strong_20_Emphasis">Change the Computer Name</text:span> to something meaningful <text:span text:style-name="Plugin_Wrap_Span_Emphasised">before</text:span> installing TeamViewer.  Using a name that reflects the site and / or user will help mSupply support identify the device e.g. <text:span text:style-name="Source_20_Text">Auckland - Grafton Pharmacy</text:span> - This is what the machine will show up as on our internal directory. If you do not rename the computer, we will probably request the user send us their TeamViewer credentials for remote access <text:span text:style-name="Strong_20_Emphasis">every time</text:span> support is required.</text:p>
        </text:list-item>
      </text:list>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 The TeamViewer Host module appears to only use the first <text:span text:style-name="Plugin_Wrap_Span_Emphasised">15</text:span> characters of the name.  If you are connecting several computers, make sure that the first 15 characters are unique for each computer.</text:p></table:table-cell></table:table-row></table:table></draw:text-box></draw:frame></text:p>
      <text:p text:style-name="Text_20_body"><text:line-break/>To change the computer name in Windows go to: <text:span text:style-name="Strong_20_Emphasis">Control Panel &gt; System and Security &gt; System &gt; Advanced system settings &gt; Computer Name &gt; Change…</text:span></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 Computer description is NOT the Computer Name </text:p></table:table-cell></table:table-row></table:table></draw:text-box></draw:frame></text:p>
      <text:list text:style-name="Numbering_20_1" text:continue-numbering="false">
        <text:list-item>
          <text:p text:style-name="Numbering_20_1_Content_First"> <text:span text:style-name="Strong_20_Emphasis">Download</text:span> and save the exe file at the following link https://www.msupply.org.nz/files/Teamviewer/TeamViewer%20Deployment%20July%202026.exe</text:p>
        </text:list-item>
        <text:list-item>
          <text:p text:style-name="Numbering_20_1_Content"> <text:span text:style-name="Strong_20_Emphasis">Run as administrator</text:span> - <text:span text:style-name="Emphasis"><text:span text:style-name="Strong_20_Emphasis">right click</text:span></text:span> on the file <text:span text:style-name="Source_20_Text">TeamViewer Deployment July 2026.exe</text:span> and select <text:span text:style-name="Plugin_Wrap_Span_Emphasised">Run as administrator</text:span>. </text:p>
        </text:list-item>
        <text:list-item>
          <text:p text:style-name="Numbering_20_1_Content"> Tick <text:span text:style-name="Strong_20_Emphasis">I agree to the license terms and conditions</text:span></text:p>
        </text:list-item>
        <text:list-item>
          <text:p text:style-name="Numbering_20_1_Content_Last"> Click <text:span text:style-name="Strong_20_Emphasis">Install</text:span> to install our TeamViewer Host</text:p>
        </text:list-item>
      </text:list>
      <text:p text:style-name="Text_20_body"><draw:frame draw:style-name="mediacenter" draw:name="0" text:anchor-type="paragraph" draw:z-index="0" svg:width="10.583333333333cm" svg:height="7.2412280701754cm"><draw:image xlink:href="Pictures/47c1e598cad5c1b293864147a2c3d695.png" xlink:type="simple" xlink:show="embed" xlink:actuate="onLoad"/></draw:frame></text:p>
      <text:p text:style-name="Text_20_body"><text:line-break/> The Teamviewer Customised Host window should appear on your screen:<draw:frame draw:style-name="mediacenter" draw:name="1" text:anchor-type="paragraph" draw:z-index="1" svg:width="10.583333333333cm" svg:height="12.425184162063cm"><draw:image xlink:href="Pictures/ce1111488f42d0eedacc4479718b690a.png" xlink:type="simple" xlink:show="embed" xlink:actuate="onLoad"/></draw:frame> </text:p>
      <text:p text:style-name="Text_20_body"><draw:frame draw:style-name="PluginODTAutoStyle_Frame_17_text_frame" draw:name="Frame5" text:anchor-type="paragraph" svg:width="289.134pt" draw:z-index="0" svg:min-height="1cm"><draw:text-box><table:table table:style-name="Table"><table:table-column table:style-name="odt_auto_style_table_column_5_1"/><table:table-row><table:table-cell office:value-type="string" table:style-name="tablecell"><text:p text:style-name="tablealignleft"><text:line-break/>If the above window does not appear, the full installation has not completed.  It definitely helps to run the batch (Install TeamViewer.bat) file with a reasonable internet connection.  If the internet connection is not good enough, then some or all of the actions in the batch file will not be complete.  If that happens, please uninstall TeamViewer and re-run the batch file (as Admin) when the internet connection is better.<text:line-break/></text:p></table:table-cell></table:table-row></table:table></draw:text-box></draw:frame></text:p>
      <text:list text:style-name="Numbering_20_1" text:continue-numbering="false">
        <text:list-item>
          <text:p text:style-name="LastListParagraph_Numbering_20_1_Content_First"> <text:span text:style-name="Strong_20_Emphasis">Notify mSupply Support</text:span> by message or email (on support@msupply.org.nz) and give us the <text:span text:style-name="Plugin_Wrap_Span_Emphasised">computer name</text:span> of your computer (If using our custom TeamViewer installer).  Otherwise, the TeamViewer ID should also work (a screenshot is fine).  We will then be able to confirm for you that the remote access is operational and ready for us to provide you remote support.</text:p>
        </text:list-item>
      </text:list>
      <text:h text:style-name="Heading_20_4" text:outline-level="4"><text:bookmark-start text:name="__RefHeading___install_ups_hardware_and_software_6"/><text:bookmark-start text:name="install_ups_hardware_and_software"/>Install UPS hardware and software<text:bookmark-end text:name="__RefHeading___install_ups_hardware_and_software_6"/><text:bookmark-end text:name="install_ups_hardware_and_software"/></text:h>
      <text:p text:style-name="Text_20_body">If it's not already done, install the UPS hardware and software, refer to the UPS requirements here.</text:p>
      <text:h text:style-name="Heading_20_4" text:outline-level="4"><text:bookmark-start text:name="__RefHeading___install_anti-virus_software_7"/><text:bookmark-start text:name="install_anti-virus_software"/>Install anti-virus software<text:bookmark-end text:name="__RefHeading___install_anti-virus_software_7"/><text:bookmark-end text:name="install_anti-virus_software"/></text:h>
      <text:p text:style-name="Text_20_body">Anti-virus can be a hotly contended issue.  This web page is pretty convincing:  What’s the Best Antivirus for Windows 10? (Is Windows Defender Good Enough?)</text:p>
      <text:p text:style-name="Text_20_body">Conclusion:</text:p>
      <text:list text:style-name="List_20_1" text:continue-numbering="false">
        <text:list-item>
          <text:p text:style-name="List_20_1_Content_First"> If the OS is Win8 or later, Windows Defender is probably good enough <text:span text:style-name="Emphasis">for anti-virus</text:span>, and better than much of the competition.</text:p>
        </text:list-item>
        <text:list-item>
          <text:p text:style-name="List_20_1_Content_Last"> Once configured, the server should not be vulnerable to exploit programs as these are usually downloaded and triggered by human activity!  However, to be safe, it is recommended to install an Anti-exploit program such as Malwarebytes.  The website suggests that Malwarebytes is not free, but as at the time of writing this (May 2018), Malwarebytes successfully reverts to a free version after the 14 days trial.  This means that it has to be manually run.</text:p>
        </text:list-item>
      </text:list>
      <text:h text:style-name="Heading_20_4" text:outline-level="4"><text:bookmark-start text:name="__RefHeading___install_another_web_browser_8"/><text:bookmark-start text:name="install_another_web_browser"/>Install another web browser<text:bookmark-end text:name="__RefHeading___install_another_web_browser_8"/><text:bookmark-end text:name="install_another_web_browser"/></text:h>
      <text:p text:style-name="Text_20_body">If you're not a fan of Microsoft Internet Explorer, (12 reasons not to use Internet Explorer, ever) then install another browser.  Good options include:</text:p>
      <text:list text:style-name="List_20_1" text:continue-numbering="false">
        <text:list-item>
          <text:p text:style-name="List_20_1_Content_First"> Google Chrome</text:p>
        </text:list-item>
        <text:list-item>
          <text:p text:style-name="List_20_1_Content_Last"> Mozilla Firefox</text:p>
        </text:list-item>
      </text:list>
      <text:p text:style-name="Text_20_body">Pin the browser to the taskbar</text:p>
      <text:h text:style-name="Heading_20_4" text:outline-level="4"><text:bookmark-start text:name="__RefHeading___install_libreoffice_9"/><text:bookmark-start text:name="install_libreoffice"/>Install LibreOffice<text:bookmark-end text:name="__RefHeading___install_libreoffice_9"/><text:bookmark-end text:name="install_libreoffice"/></text:h>
      <text:p text:style-name="Text_20_body">mSupply can produce reports in Microsoft Excel format.  Client machines will need to have software to open these reports.  Occasionally there will be need to run and open these reports while logged in to the Server.  If you do not have Microsoft Excel installed on the server, a good option is:</text:p>
      <text:list text:style-name="List_20_1" text:continue-numbering="false">
        <text:list-item>
          <text:p text:style-name="LastListParagraph_List_20_1_Content_First"> LibreOffice</text:p>
        </text:list-item>
      </text:list>
      <text:p text:style-name="Text_20_body">It's a good idea to stick this in to the Dropbox</text:p>
      <text:h text:style-name="Heading_20_4" text:outline-level="4"><text:bookmark-start text:name="__RefHeading___install_turnedontimesview_10"/><text:bookmark-start text:name="install_turnedontimesview"/>Install TurnedOnTimesView<text:bookmark-end text:name="__RefHeading___install_turnedontimesview_10"/><text:bookmark-end text:name="install_turnedontimesview"/></text:h>
      <text:p text:style-name="Text_20_body">As part of troubleshooting, it is valuable to be able to analyse when the server has shut down ungracefully.</text:p>
      <text:list text:style-name="List_20_1" text:continue-numbering="false">
        <text:list-item>
          <text:p text:style-name="List_20_1_Content_First"> TurnedOnTimesView is a simple tool that analyses the event log of Windows operating system, and detects the time ranges that your computer was turned on and whether the last shutdown was graceful or not.</text:p>
        </text:list-item>
        <text:list-item>
          <text:p text:style-name="List_20_1_Content"> Installation instructions are on the TurnedOnTimesView website, but is very straightforward:</text:p>
          <text:list text:style-name="List_20_1">
            <text:list-item>
              <text:p text:style-name="List_20_1_Content"> Download this zip file TurnedOnTimesView.zip from the mSupply website https://docs.msupply.org.nz/_media/admin:turnedontimesview.zip</text:p>
            </text:list-item>
            <text:list-item>
              <text:p text:style-name="List_20_1_Content"> Unzip the Zip file</text:p>
            </text:list-item>
            <text:list-item>
              <text:p text:style-name="List_20_1_Content"> Copy the TurnedOnTimesView.exe file to the Desktop</text:p>
            </text:list-item>
            <text:list-item>
              <text:p text:style-name="List_20_1_Content_Last"> Double click to icon on the Windows desktop to open </text:p>
            </text:list-item>
          </text:list>
        </text:list-item>
      </text:list>
      <text:p text:style-name="Text_20_body"><draw:frame draw:style-name="mediacenter" draw:name="2" text:anchor-type="paragraph" draw:z-index="2" svg:width="2.460625cm" style:rel-width="100%" svg:height="2.54cm" style:rel-height="scale"><draw:image xlink:href="Pictures/faf0b04df967afed4e6601d24d10f341.png" xlink:type="simple" xlink:show="embed" xlink:actuate="onLoad"/></draw:frame></text:p>
      <text:list text:style-name="List_20_1" text:continue-numbering="false">
        <text:list-item>
          <text:p text:style-name="LastListParagraph_List_20_1_Content_First"> If you get a security warning pop-up untick “Always ask before opening this file” and click Run</text:p>
        </text:list-item>
      </text:list>
      <text:p text:style-name="Text_20_body"><draw:frame draw:style-name="mediacenter" draw:name="3" text:anchor-type="paragraph" draw:z-index="3" svg:width="12.85875cm" svg:height="9.3927083333333cm"><draw:image xlink:href="Pictures/fc5c6509147f680d2c7cbcb6c2e6eddc.png" xlink:type="simple" xlink:show="embed" xlink:actuate="onLoad"/></draw:frame></text:p>
      <text:list text:style-name="List_20_1" text:continue-numbering="false">
        <text:list-item>
          <text:p text:style-name="LastListParagraph_List_20_1_Content_First"> Right click on the icon on the Windows Taskbar &amp; select to Pin to Taskbar. </text:p>
        </text:list-item>
      </text:list>
      <text:p text:style-name="Text_20_body"><draw:frame draw:style-name="mediacenter" draw:name="4" text:anchor-type="paragraph" draw:z-index="4" svg:width="6.6145833333333cm" style:rel-width="100%" svg:height="3.8629166666667cm" style:rel-height="scale"><draw:image xlink:href="Pictures/5523fb75dc7c692700e1f873035206f6.png" xlink:type="simple" xlink:show="embed" xlink:actuate="onLoad"/></draw:frame></text:p>
      <text:p text:style-name="Text_20_body"><draw:frame draw:style-name="mediacenter" draw:name="5" text:anchor-type="paragraph" draw:z-index="5" svg:width="17.118541666667cm" style:rel-width="100%" svg:height="3.2808333333333cm" style:rel-height="scale"><draw:image xlink:href="Pictures/9d7499b5141cb13b3944f06ab82e2f3c.png" xlink:type="simple" xlink:show="embed" xlink:actuate="onLoad"/></draw:frame></text:p>
      <text:p text:style-name="Horizontal_20_Line"/>
      <text:h text:style-name="Heading_20_4" text:outline-level="4"><text:bookmark-start text:name="__RefHeading___install_logoff_and_lock_utilities_11"/><text:bookmark-start text:name="install_logoff_and_lock_utilities"/>Install Logoff and Lock utilities<text:bookmark-end text:name="__RefHeading___install_logoff_and_lock_utilities_11"/><text:bookmark-end text:name="install_logoff_and_lock_utilities"/></text:h>
      <text:p text:style-name="Text_20_body">It is too easy for support workers accessing the server remotely to accidentally shutdown the server.  Therefore, two Windows shortcuts have been created to allow support workers to easily logoff or lock their windows session without having to go through the usual Windows procedure:</text:p>
      <text:list text:style-name="List_20_1" text:continue-numbering="false">
        <text:list-item>
          <text:p text:style-name="List_20_1_Content_First"> Lock computer</text:p>
        </text:list-item>
        <text:list-item>
          <text:p text:style-name="List_20_1_Content_Last"> Logoff computer</text:p>
        </text:list-item>
      </text:list>
      <text:p text:style-name="Text_20_body">Lock / Logout utilities</text:p>
      <text:p text:style-name="Text_20_body">It's a good idea to stick this in to the following folder in Dropbox:</text:p>
      <text:list text:style-name="List_20_1" text:continue-numbering="false">
        <text:list-item>
          <text:p text:style-name="LastListParagraph_List_20_1_Content_First"> <text:span text:style-name="Source_20_Text">Lock Logout Shortcuts</text:span></text:p>
        </text:list-item>
      </text:list>
      <text:p text:style-name="Text_20_body">The Yellow <text:span text:style-name="Strong_20_Emphasis">Lock computer</text:span> utility needs to be copied to the Admin desktop and then pinned to the task bar.
<draw:frame draw:style-name="mediacenter" draw:name="6" text:anchor-type="paragraph" draw:z-index="6" svg:width="30.083125cm" style:rel-width="100%" svg:height="10.742083333333cm" style:rel-height="scale"><draw:image xlink:href="Pictures/6aad2cb7a9d5c9a60f300cdcf0ce3a4c.png" xlink:type="simple" xlink:show="embed" xlink:actuate="onLoad"/></draw:frame></text:p>
      <text:p text:style-name="Text_20_body">The Green <text:span text:style-name="Strong_20_Emphasis">Logoff computer</text:span> utility needs to be copied to the <text:span text:style-name="Source_20_Text">C:\Users\Public\Desktop</text:span> folder.  This will place the shortcut on the desktop of each normal user.  Users of each normal user account will need to pin this shortcut from the desktop to the taskbar.  <text:span text:style-name="Plugin_Wrap_Span_Emphasised">Don't pin it to the taskbar of the Admin user account.</text:span>  We try to keep the Admin account open (but locked) so as to keep Dropbox working.</text:p>
      <text:p text:style-name="Text_20_body"><draw:frame draw:style-name="PluginODTAutoStyle_Frame_21_text_frame" draw:name="Frame6" text:anchor-type="paragraph" svg:width="481.89pt" draw:z-index="0" svg:min-height="1cm"><draw:text-box><table:table table:style-name="Table"><table:table-column table:style-name="odt_auto_style_table_column_6_1"/><table:table-row><table:table-cell office:value-type="string" table:style-name="tablecell"><text:p text:style-name="tablealignleft">The <text:span text:style-name="Source_20_Text">C:\Users\Public\Desktop</text:span> folder is normally a hidden folder.  You will likely need to make it visible).</text:p></table:table-cell></table:table-row></table:table></draw:text-box></draw:frame></text:p>
      <text:h text:style-name="Heading_20_4" text:outline-level="4"><text:bookmark-start text:name="__RefHeading___create_shared_folder_12"/><text:bookmark-start text:name="create_shared_folder"/>Create Shared folder<text:bookmark-end text:name="__RefHeading___create_shared_folder_12"/><text:bookmark-end text:name="create_shared_folder"/></text:h>
      <text:p text:style-name="Text_20_body">To aid in installation of mSupply software on client machines, it is very convenient to have a shared folder on the Server with read-only access from 'Everyone'.  Ideally, set this up on the root level of the Backups volume.  Otherwise, the root level of the system drive will do.  After creating a folder called <text:span text:style-name="Source_20_Text">Shared</text:span> at the root level of the drive:</text:p>
      <text:list text:style-name="Numbering_20_1" text:continue-numbering="false">
        <text:list-item>
          <text:p text:style-name="Numbering_20_1_Content_First"> Right-click on the folder &gt; <text:span text:style-name="Strong_20_Emphasis">Properties</text:span></text:p>
        </text:list-item>
        <text:list-item>
          <text:p text:style-name="Numbering_20_1_Content"> Navigate to the <text:span text:style-name="Strong_20_Emphasis">Sharing</text:span> tab</text:p>
        </text:list-item>
        <text:list-item>
          <text:p text:style-name="Numbering_20_1_Content"> Click on <text:span text:style-name="Strong_20_Emphasis">Share…</text:span></text:p>
        </text:list-item>
        <text:list-item>
          <text:p text:style-name="Numbering_20_1_Content"> Click on the drop-down box…</text:p>
        </text:list-item>
        <text:list-item>
          <text:p text:style-name="Numbering_20_1_Content"> Click on <text:span text:style-name="Strong_20_Emphasis">Everyone</text:span><draw:frame draw:style-name="mediacenter" draw:name="7" text:anchor-type="paragraph" draw:z-index="7" svg:width="28.231041666667cm" style:rel-width="100%" svg:height="13.282083333333cm" style:rel-height="scale"><draw:image xlink:href="Pictures/53b4587254d7a53a3a9122d851001dcd.png" xlink:type="simple" xlink:show="embed" xlink:actuate="onLoad"/></draw:frame></text:p>
        </text:list-item>
        <text:list-item>
          <text:p text:style-name="Numbering_20_1_Content"> Click on <text:span text:style-name="Strong_20_Emphasis">Add</text:span></text:p>
        </text:list-item>
        <text:list-item>
          <text:p text:style-name="Numbering_20_1_Content"> Ensure that the Permission Level is <text:span text:style-name="Strong_20_Emphasis">Read</text:span></text:p>
        </text:list-item>
        <text:list-item>
          <text:p text:style-name="Numbering_20_1_Content_Last"> Click <text:span text:style-name="Strong_20_Emphasis">Share</text:span><draw:frame draw:style-name="mediacenter" draw:name="8" text:anchor-type="paragraph" draw:z-index="8" svg:width="16.483541666667cm" svg:height="12.22375cm"><draw:image xlink:href="Pictures/cbc82cf238b60c88df0c2c486a5a69c6.png" xlink:type="simple" xlink:show="embed" xlink:actuate="onLoad"/></draw:frame></text:p>
        </text:list-item>
      </text:list>
      <text:h text:style-name="Heading_20_4" text:outline-level="4"><text:bookmark-start text:name="__RefHeading___configure_interactive_services_detection_isds_13"/><text:bookmark-start text:name="configure_interactive_services_detection_isds"/>Configure Interactive Services Detection (ISDS)<text:bookmark-end text:name="__RefHeading___configure_interactive_services_detection_isds_13"/><text:bookmark-end text:name="configure_interactive_services_detection_isds"/></text:h>
      <text:p text:style-name="Text_20_body"><draw:frame draw:style-name="PluginODTAutoStyle_Frame_25_text_frame" draw:name="Frame7" text:anchor-type="paragraph" svg:width="289.134pt" draw:z-index="0" svg:min-height="1cm"><draw:text-box><table:table table:style-name="Table"><table:table-column table:style-name="odt_auto_style_table_column_7_1"/><table:table-row><table:table-cell office:value-type="string" table:style-name="tablecell"><text:list text:style-name="List_20_1" text:continue-numbering="false"><text:list-item><text:p text:style-name="List_20_1_Content_First"> Interactive Services Detection Service (ISDS) <text:span text:style-name="Emphasis">was</text:span> a means by which admin users could interact with the mSupply Service to investigate issues.</text:p></text:list-item><text:list-item><text:p text:style-name="List_20_1_Content"> Microsoft has done its best with successive version to Windows to disable ISDS, such that even <text:a xlink:type="simple" xlink:href="#__RefHeading___installing_firedaemon_zero_15" text:style-name="Local_20_link" text:visited-style-name="Visited_20_Local_20_Link">FiredaemonZero</text:a> can no longer restore it.</text:p></text:list-item><text:list-item><text:p text:style-name="List_20_1_Content_Last"> This section is now only applicable for older versions of Windows, and is kept here for historic reference - that we might remember the valiant deeds of those who have gone before us in the war to wrest control of our applications from the OS <draw:frame draw:style-name="media" draw:name="9" text:anchor-type="as-char" draw:z-index="9" svg:width="" svg:rel-width="100%" svg:height="0cm"><draw:image xlink:href="Pictures/381bc97f129a80111c78d89177c652d3.svg" xlink:type="simple" xlink:show="embed" xlink:actuate="onLoad"/></draw:frame>.</text:p></text:list-item></text:list></table:table-cell></table:table-row></table:table></draw:text-box></draw:frame></text:p>
      <text:p text:style-name="Text_20_body"><draw:frame draw:style-name="PluginODTAutoStyle_Frame_29_text_frame" draw:name="Frame8" text:anchor-type="paragraph" svg:width="289.134pt" draw:z-index="0" svg:min-height="1cm"><draw:text-box><table:table table:style-name="Table"><table:table-column table:style-name="odt_auto_style_table_column_8_1"/><table:table-row><table:table-cell office:value-type="string" table:style-name="tablecell"><text:p text:style-name="tablealignleft">How-to Geek has a helpful article on Understanding and Managing Windows Services which appears to be updated frequently with changes in Windows OS.</text:p></table:table-cell></table:table-row></table:table></draw:text-box></draw:frame></text:p>
      <text:p text:style-name="Text_20_body"><draw:frame draw:style-name="PluginODTAutoStyle_Frame_33_text_frame" draw:name="Frame9" text:anchor-type="paragraph" svg:width="481.89pt" draw:z-index="0" svg:min-height="1cm"><draw:text-box><table:table table:style-name="Table"><table:table-column table:style-name="odt_auto_style_table_column_9_1"/><table:table-row><table:table-cell office:value-type="string" table:style-name="tablecell"><text:p text:style-name="tablealignleft">From What is Interactive Services Detection and Why is it Blinking at Me?:</text:p><text:p text:style-name="Text_20_body">Services and system processes run in session 0. Prior to Vista, the console (first logged on user’s desktop) ran in session 0 as well. Vista introduced session 0 isolation to protect services from elevation of privilege exploits from the console desktop. Now, the first user’s desktop runs in session 1.</text:p><text:p text:style-name="Text_20_body">Interactive Services Detection (the blinking button on the taskbar) is a mitigation for legacy applications that detects if a service is trying to interact with the desktop. This is handled by the Interactive Services Detection (UI0Detect) service.</text:p></table:table-cell></table:table-row></table:table></draw:text-box></draw:frame></text:p>
      <text:h text:style-name="Heading_20_5" text:outline-level="5"><text:bookmark-start text:name="__RefHeading___interactive_services_since_windows_10_v1803_and_server_2019_14"/><text:bookmark-start text:name="interactive_services_since_windows_10_v1803_and_server_2019"/>Interactive services since Windows 10 V1803 and Server 2019<text:bookmark-end text:name="__RefHeading___interactive_services_since_windows_10_v1803_and_server_2019_14"/><text:bookmark-end text:name="interactive_services_since_windows_10_v1803_and_server_2019"/></text:h>
      <text:p text:style-name="Text_20_body">Microsoft has removed the Interactive Services Detection Service on Windows 10 Version 1803 and Server 2019.</text:p>
      <text:p text:style-name="Text_20_body">We recommend FireDaemon Zero (Session 0 Viewer) as an alternative means of interacting with the mSupply Service.  Refer to this deployment matrix.</text:p>
      <text:p text:style-name="Text_20_body"><text:line-break/></text:p>
      <text:h text:style-name="Heading_20_5" text:outline-level="5"><text:bookmark-start text:name="__RefHeading___installing_firedaemon_zero_15"/><text:bookmark-start text:name="installing_firedaemon_zero"/>Installing FireDaemon Zero<text:bookmark-end text:name="__RefHeading___installing_firedaemon_zero_15"/><text:bookmark-end text:name="installing_firedaemon_zero"/></text:h>
      <text:p text:style-name="Text_20_body">The utilities are here:  Firedaemon</text:p>
      <text:p text:style-name="Text_20_body">Procedure:</text:p>
      <text:list text:style-name="Numbering_20_1" text:continue-numbering="false">
        <text:list-item>
          <text:p text:style-name="Numbering_20_1_Content_First"> Make sure the OS is fully updated.</text:p>
        </text:list-item>
        <text:list-item>
          <text:p text:style-name="Numbering_20_1_Content"> Install the latest version of Firedaemon Zero 2.5 (in the Firedaemon utilities, above)</text:p>
        </text:list-item>
        <text:list-item>
          <text:p text:style-name="Numbering_20_1_Content"> Install Firedaemon Zeroinput to restore Keyboard/Mouse control.  Right click on the <text:span text:style-name="Source_20_Text">FDUI0Input.inf</text:span> (in the Firedaemon utilities, above) and select Install.</text:p>
        </text:list-item>
        <text:list-item>
          <text:p text:style-name="Numbering_20_1_Content"> <text:span text:style-name="Plugin_Wrap_Span_Emphasised">RESTART THE MACHINE</text:span>  The <text:span text:style-name="Source_20_Text">FDUI0Input.inf</text:span> driver will not take effect until the machine is restarted.</text:p>
        </text:list-item>
        <text:list-item>
          <text:p text:style-name="Numbering_20_1_Content_Last"> Double click on the red <text:span text:style-name="Strong_20_Emphasis">Firedaemon Zero</text:span> icon on the task bar to go to Session 0 (Interactive services):</text:p>
        </text:list-item>
      </text:list>
      <text:p text:style-name="Text_20_body"><draw:frame draw:style-name="mediacenter" draw:name="10" text:anchor-type="paragraph" draw:z-index="10" svg:width="8.255cm" style:rel-width="100%" svg:height="2.1166666666667cm" style:rel-height="scale"><draw:image xlink:href="Pictures/de32b34faa2a161958a55e12e1fe2c23.png" xlink:type="simple" xlink:show="embed" xlink:actuate="onLoad"/></draw:frame></text:p>
      <text:list text:style-name="List_20_1" text:continue-numbering="false">
        <text:list-item>
          <text:p text:style-name="List_20_1_Content_First"> In Session 0 Double-click the <text:span text:style-name="Strong_20_Emphasis">Firedaemon Zero</text:span> icon to get back. Or it will automatically go back in 30 seconds of '<text:span text:style-name="Emphasis">inactivity</text:span>'.</text:p>
        </text:list-item>
        <text:list-item>
          <text:p text:style-name="List_20_1_Content"> If mouse and keyboard are working on Session 0, you can turn off Firedaemon Zero 'Quirk' pref to exit session zero after 30 seconds:</text:p>
          <text:list text:style-name="List_20_1">
            <text:list-item>
              <text:p text:style-name="List_20_1_Content"> Right-click on the red icon and click on Options.</text:p>
            </text:list-item>
            <text:list-item>
              <text:p text:style-name="List_20_1_Content"> Click on <text:span text:style-name="Strong_20_Emphasis">Quirk</text:span> just uncheck the option.</text:p>
            </text:list-item>
            <text:list-item>
              <text:p text:style-name="List_20_1_Content_Last"> Click <text:span text:style-name="Strong_20_Emphasis">Done</text:span>.</text:p>
            </text:list-item>
          </text:list>
        </text:list-item>
      </text:list>
      <text:p text:style-name="Text_20_body"><draw:frame draw:style-name="PluginODTAutoStyle_Frame_37_text_frame" draw:name="Frame10" text:anchor-type="paragraph" svg:width="289.134pt" draw:z-index="0" svg:min-height="1cm"><draw:text-box><table:table table:style-name="Table"><table:table-column table:style-name="odt_auto_style_table_column_10_1"/><table:table-row><table:table-cell office:value-type="string" table:style-name="tablecell"><text:p text:style-name="tablealignleft">If you turn off Firedaemon Zero 'Quirk' pref to exit session zero after 30 seconds <text:span text:style-name="Strong_20_Emphasis"><text:span text:style-name="Emphasis">before</text:span></text:span> installing Keyboard/Mouse driver, plan for a physical trip to site to fix it! <draw:frame draw:style-name="media" draw:name="11" text:anchor-type="as-char" draw:z-index="11" svg:width="" svg:rel-width="100%" svg:height="0cm"><draw:image xlink:href="Pictures/b684a7766e37f2aaab13b42ad839da51.svg" xlink:type="simple" xlink:show="embed" xlink:actuate="onLoad"/></draw:frame>)</text:p></table:table-cell></table:table-row></table:table></draw:text-box></draw:frame></text:p>
      <text:p text:style-name="Horizontal_20_Line"/>
      <text:p text:style-name="Text_20_body"><text:line-break/></text:p>
      <text:p text:style-name="Text_20_body"><draw:frame draw:style-name="PluginODTAutoStyle_Frame_41_text_frame" draw:name="Frame11" text:anchor-type="paragraph" svg:width="481.89pt" draw:z-index="0" svg:min-height="1cm"><draw:text-box><table:table table:style-name="Table"><table:table-column table:style-name="odt_auto_style_table_column_11_1"/><table:table-row><table:table-cell office:value-type="string" table:style-name="tablecell"><text:p text:style-name="tablealignleft"><text:line-break/><text:span text:style-name="Strong_20_Emphasis">These steps need to be followed by the steps in 25.03. mSupply client / server installation part 3</text:span>  </text:p></table:table-cell></table:table-row></table:table></draw:text-box></draw:frame></text:p>
      <text:p text:style-name="Text_20_body"><text:line-break/>
<text:line-break/>
<text:line-break/>
<text:line-break/></text:p>
      <table:table table:style-name="Table">
        <table:table-column/>
        <table:table-row>
          <table:table-cell office:value-type="string" table:style-name="tablecell">
            <text:p text:style-name="tablealigncenter">  <text:span text:style-name="Emphasis">Previous:  <text:span text:style-name="Strong_20_Emphasis">25.01. mSupply client / server installation part 1</text:span> | | Next: <text:span text:style-name="Strong_20_Emphasis">25.03. mSupply client / server installation part 3</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13::18:26</meta:creation-date>
    <dc:creator>Generated</dc:creator>
    <dc:date>2026-08-14T13::18:26</dc:date>
    <dc:language>en-US</dc:language>
    <meta:editing-cycles>1</meta:editing-cycles>
    <meta:editing-duration>PT0S</meta:editing-duration>
    <dc:title>admin:server_installation_2</dc:title>
  </office:meta>
</office:document-meta>
</file>