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9e55a3713e026b4a8d4ec3b91a0b6d9.png"/>
  <manifest:file-entry manifest:media-type="image/png" manifest:full-path="Pictures/d9340b5fc8a58909d305b20a147de495.png"/>
  <manifest:file-entry manifest:media-type="image/png" manifest:full-path="Pictures/abfe6a786e28487417036c716f205182.png"/>
  <manifest:file-entry manifest:media-type="image/png" manifest:full-path="Pictures/6fc5a96e530396cdc31cddb9712c8e83.png"/>
  <manifest:file-entry manifest:media-type="image/png" manifest:full-path="Pictures/6a1278900c1c8cdf7272a5a094255a22.png"/>
  <manifest:file-entry manifest:media-type="image/png" manifest:full-path="Pictures/03d4729ef2b772635c6d8bef65952d9e.png"/>
  <manifest:file-entry manifest:media-type="image/png" manifest:full-path="Pictures/3cc27560141c4deecb742458aee0d6da.png"/>
  <manifest:file-entry manifest:media-type="image/png" manifest:full-path="Pictures/34ddb87192065800a778dda21b39ae19.png"/>
  <manifest:file-entry manifest:media-type="image/png" manifest:full-path="Pictures/790c432227680cb79ba9845152bc463b.png"/>
  <manifest:file-entry manifest:media-type="image/png" manifest:full-path="Pictures/ddcb7bd7e0a86d498c75813bd80d2842.png"/>
  <manifest:file-entry manifest:media-type="image/png" manifest:full-path="Pictures/202bbcd02eab2f4b3738f962ef8c2503.png"/>
  <manifest:file-entry manifest:media-type="image/png" manifest:full-path="Pictures/b898e22ccb89280761cb9b412b0bbe70.png"/>
  <manifest:file-entry manifest:media-type="image/png" manifest:full-path="Pictures/dbafa49d2ef131e8d1a38a581f3b8414.png"/>
  <manifest:file-entry manifest:media-type="image/png" manifest:full-path="Pictures/aa80c65c9330772513f343583ba6cbae.png"/>
  <manifest:file-entry manifest:media-type="image/png" manifest:full-path="Pictures/db0728dbebe937b85901835eb27171b4.png"/>
  <manifest:file-entry manifest:media-type="image/png" manifest:full-path="Pictures/eb7c8779d598b9a71875eec85f04fc0a.png"/>
  <manifest:file-entry manifest:media-type="image/png" manifest:full-path="Pictures/2618c4fd99fb8efeab521387a2097639.png"/>
  <manifest:file-entry manifest:media-type="image/png" manifest:full-path="Pictures/07c2afe518b0c7d593632567f9c21ac7.png"/>
  <manifest:file-entry manifest:media-type="image/png" manifest:full-path="Pictures/3cef681c9490b44d7e211ad518ccbf71.png"/>
  <manifest:file-entry manifest:media-type="image/png" manifest:full-path="Pictures/6c8ceefce54086692aa74632a5bb0507.png"/>
  <manifest:file-entry manifest:media-type="image/png" manifest:full-path="Pictures/3aeb8734b1c57445a53ad4142d5117ab.png"/>
  <manifest:file-entry manifest:media-type="image/svg+xml" manifest:full-path="Pictures/b684a7766e37f2aaab13b42ad839da51.svg"/>
  <manifest:file-entry manifest:media-type="image/svg+xml" manifest:full-path="Pictures/ab9cf65a95a4aeb593d4001a83d4c0d5.svg"/>
  <manifest:file-entry manifest:media-type="image/png" manifest:full-path="Pictures/166900150b38d14a3e33fc817b52240c.png"/>
  <manifest:file-entry manifest:media-type="image/png" manifest:full-path="Pictures/2516854f8e97e77a1082e317e24f5baf.png"/>
  <manifest:file-entry manifest:media-type="image/png" manifest:full-path="Pictures/31a33f5323c94ae47680588ae7ef7152.png"/>
  <manifest:file-entry manifest:media-type="image/png" manifest:full-path="Pictures/f17cb6ee20558e3969c5191883f515bb.png"/>
  <manifest:file-entry manifest:media-type="image/png" manifest:full-path="Pictures/f1e7ac5de6cf338e54294a27fb82be2c.png"/>
  <manifest:file-entry manifest:media-type="image/png" manifest:full-path="Pictures/2b56f66244cff8a35c9b6a59ea66a628.png"/>
  <manifest:file-entry manifest:media-type="image/png" manifest:full-path="Pictures/6967b62bb222079bc0380df7a9025783.png"/>
  <manifest:file-entry manifest:media-type="image/png" manifest:full-path="Pictures/31c901bbcc71ccb059c728914abe3be6.png"/>
  <manifest:file-entry manifest:media-type="image/png" manifest:full-path="Pictures/a09c33621f7c4062b2b394ff9d5cd124.png"/>
  <manifest:file-entry manifest:media-type="image/png" manifest:full-path="Pictures/2e575d1b4a6e440531b065174f1acba2.png"/>
  <manifest:file-entry manifest:media-type="image/png" manifest:full-path="Pictures/7c934645adccc699e3b3c35729362b19.png"/>
  <manifest:file-entry manifest:media-type="image/png" manifest:full-path="Pictures/fbf5acc3f3b704540ef925db562b7b8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dmin:server_installation_3"/><text:bookmark-start text:name="__RefHeading___msupply_client_server_installation_part_3_1"/><text:bookmark-start text:name="msupply_client_server_installation_part_3"/>25.03. mSupply client / server installation part 3<text:bookmark-end text:name="__RefHeading___msupply_client_server_installation_part_3_1"/><text:bookmark-end text:name="msupply_client_server_installation_part_3"/></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line-break/><text:span text:style-name="Strong_20_Emphasis">These steps need to be carried out after completing the steps described in:<text:line-break/>20.01 mSupply client/server installation part 1<text:line-break/>20.02 mSupply client/server installation part 2</text:span>  </text:p></table:table-cell></table:table-row></table:table></draw:text-box></draw:frame></text:p>
      <text:h text:style-name="Heading_20_3" text:outline-level="3"><text:bookmark-start text:name="__RefHeading___obtaining_a_data_file_2"/><text:bookmark-start text:name="obtaining_a_data_file"/>Obtaining a data file<text:bookmark-end text:name="__RefHeading___obtaining_a_data_file_2"/><text:bookmark-end text:name="obtaining_a_data_file"/></text:h>
      <text:p text:style-name="Text_20_body">If you are setting up a sync site for a synced system, then you will need to:</text:p>
      <text:list text:style-name="Numbering_20_1" text:continue-numbering="false">
        <text:list-item>
          <text:p text:style-name="Numbering_20_1_Content_First"> Generate the XML file for the sync site from the central server - refer 29.04. Sync Site Export</text:p>
        </text:list-item>
        <text:list-item>
          <text:p text:style-name="Numbering_20_1_Content"> If creating a single-user sync site:</text:p>
          <text:list text:style-name="Numbering_20_1">
            <text:list-item>
              <text:p text:style-name="Numbering_20_1_Content"> Transfer the XML file to the sync site.  The Dropbox that you configured in Install Dropbox is handy for this purpose.</text:p>
            </text:list-item>
            <text:list-item>
              <text:p text:style-name="Numbering_20_1_Content"> Create the datafile from this XML file through 29.05. Sync Site Import.</text:p>
            </text:list-item>
          </text:list>
        </text:list-item>
        <text:list-item>
          <text:p text:style-name="Numbering_20_1_Content"> If creating a server sync site:</text:p>
          <text:list text:style-name="Numbering_20_1">
            <text:list-item>
              <text:p text:style-name="Numbering_20_1_Content"> Create the datafile from this XML file through 29.05. Sync Site Import. This could be done on the server, but is normally easier to do 'locally'.  <text:span text:style-name="Plugin_Wrap_Span_Emphasised">Make sure you are NOT using a version of mSupply more recent than that being installed on the server.</text:span>  Contact support@msupply.foundation to confirm which version to install.</text:p>
            </text:list-item>
            <text:list-item>
              <text:p text:style-name="Numbering_20_1_Content_Last"> Transfer the datafile to the sync site.  The Dropbox that you configured in Install Dropbox is handy for this purpose.</text:p>
            </text:list-item>
          </text:list>
        </text:list-item>
      </text:list>
      <text:h text:style-name="Heading_20_3" text:outline-level="3"><text:bookmark-start text:name="__RefHeading___installing_msupply_server_software_3"/><text:bookmark-start text:name="installing_msupply_server_software"/>Installing mSupply Server software<text:bookmark-end text:name="__RefHeading___installing_msupply_server_software_3"/><text:bookmark-end text:name="installing_msupply_server_software"/></text:h>
      <text:h text:style-name="Heading_20_4" text:outline-level="4"><text:bookmark-start text:name="__RefHeading___if_you_are_upgrading_from_a_previous_version_4"/><text:bookmark-start text:name="if_you_are_upgrading_from_a_previous_version"/>If you are upgrading from a previous version...<text:bookmark-end text:name="__RefHeading___if_you_are_upgrading_from_a_previous_version_4"/><text:bookmark-end text:name="if_you_are_upgrading_from_a_previous_version"/></text:h>
      <text:p text:style-name="Text_20_body">If you are upgrading from a previous version of mSupply, first perform a data backup:</text:p>
      <text:list text:style-name="List_20_1" text:continue-numbering="false">
        <text:list-item>
          <text:p text:style-name="List_20_1_Content_First"> With mSupply server open as an application click on <text:span text:style-name="Strong_20_Emphasis">File&gt; Backup…</text:span>. This will generate a backup file of your current data with file extension .4bk.  </text:p>
        </text:list-item>
        <text:list-item>
          <text:p text:style-name="List_20_1_Content"> Copy this file to <text:span text:style-name="Emphasis">at least one</text:span> safe place, e.g. USB drive, a cloud service such as Dropbox.</text:p>
        </text:list-item>
        <text:list-item>
          <text:p text:style-name="List_20_1_Content_Last"> Continue only when the .4bk file has completed transfer to the remote location.</text:p>
        </text:list-item>
      </text:list>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ext:span text:style-name="Plugin_Wrap_Span_Emphasised">Moving from pre v3.50?</text:span></text:p><text:p text:style-name="Text_20_body">There was a major upgrade of mSupply's internal structure in v3.50.  If you are upgrading from a pre v3.50 installation of mSupply, Sustainable Solutions will need to convert your data so that it can be read by mSupply versions after v3.50.  This conversion process is provided free of charge.</text:p></table:table-cell></table:table-row></table:table></draw:text-box></draw:frame></text:p>
      <text:h text:style-name="Heading_20_4" text:outline-level="4"><text:bookmark-start text:name="__RefHeading___obtain_and_run_the_msupply_server_installer_5"/><text:bookmark-start text:name="obtain_and_run_the_msupply_server_installer"/>Obtain and run the mSupply Server installer<text:bookmark-end text:name="__RefHeading___obtain_and_run_the_msupply_server_installer_5"/><text:bookmark-end text:name="obtain_and_run_the_msupply_server_installer"/></text:h>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The client/server version of mSupply has two installers:</text:p><text:list text:style-name="List_20_1" text:continue-numbering="false"><text:list-item><text:p text:style-name="List_20_1_Content_First"> One installer, with the word <text:span text:style-name="Source_20_Text">Server</text:span> in the title, is used to install the <text:span text:style-name="Strong_20_Emphasis">mSupply Server</text:span> software on a single server computer.</text:p></text:list-item><text:list-item><text:p text:style-name="List_20_1_Content_Last"> The other installer, with the word <text:span text:style-name="Source_20_Text">Client</text:span> in the title, is used to install the <text:span text:style-name="Strong_20_Emphasis">mSupply Client</text:span> software on as many computers as you wish <text:span text:style-name="Emphasis">including on the server computer</text:span>.  You will be limited in how many clients can <text:span text:style-name="Emphasis">connect</text:span> at any one time by the server licence you have purchased.</text:p></text:list-item></text:list></table:table-cell></table:table-row></table:table></draw:text-box></draw:frame></text:p>
      <text:p text:style-name="Text_20_body"><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You must be logged on as Administrator to install mSupply Server with the correct permissions. Please consult your IT support staff if you require assistance to achieve this.</text:p></table:table-cell></table:table-row></table:table></draw:text-box></draw:frame></text:p>
      <text:p text:style-name="Text_20_body">Once you have obtained the mSupply Server installer file, double click it to install.  Here is what the mSupply server installation window should look like:</text:p>
      <text:p text:style-name="Text_20_body"><draw:frame draw:style-name="mediacenter" draw:name="0" text:anchor-type="paragraph" draw:z-index="0" svg:width="14.684375cm" svg:height="11.482916666667cm"><draw:image xlink:href="Pictures/a9e55a3713e026b4a8d4ec3b91a0b6d9.png" xlink:type="simple" xlink:show="embed" xlink:actuate="onLoad"/></draw:frame></text:p>
      <text:list text:style-name="List_20_1" text:continue-numbering="false">
        <text:list-item>
          <text:p text:style-name="List_20_1_Content_First"> You may be asked by the operating system whether 'you want to allow this app to make changes to your device?'.  Click <text:span text:style-name="Strong_20_Emphasis">Yes</text:span></text:p>
        </text:list-item>
        <text:list-item>
          <text:p text:style-name="List_20_1_Content"> At the mSupply Server Setup Welcome screen, click <text:span text:style-name="Strong_20_Emphasis">Next</text:span></text:p>
        </text:list-item>
        <text:list-item>
          <text:p text:style-name="List_20_1_Content"> To proceed with the installation, you will need to click on the 'I agree to the terms of this license agreement' radio button and click <text:span text:style-name="Strong_20_Emphasis">Next</text:span></text:p>
        </text:list-item>
        <text:list-item>
          <text:p text:style-name="List_20_1_Content"> Unless you have good reason to do otherwise, <text:span text:style-name="Emphasis">don't</text:span> change the installation folder, and click <text:span text:style-name="Strong_20_Emphasis">Next</text:span></text:p>
        </text:list-item>
        <text:list-item>
          <text:p text:style-name="List_20_1_Content"> Unless you have good reason to do otherwise, <text:span text:style-name="Emphasis">don't</text:span> change the Shortcut folder, and click <text:span text:style-name="Strong_20_Emphasis">Next</text:span></text:p>
        </text:list-item>
        <text:list-item>
          <text:p text:style-name="List_20_1_Content"> At the <text:span text:style-name="Strong_20_Emphasis">Ready to Install</text:span> window, click <text:span text:style-name="Strong_20_Emphasis">Next</text:span></text:p>
        </text:list-item>
        <text:list-item>
          <text:p text:style-name="List_20_1_Content_Last"> After some time (minutes!) you will be shown the <text:span text:style-name="Strong_20_Emphasis">Installation Successful</text:span> window.  Click <text:span text:style-name="Strong_20_Emphasis">Finish</text:span></text:p>
        </text:list-item>
      </text:list>
      <text:h text:style-name="Heading_20_4" text:outline-level="4"><text:bookmark-start text:name="__RefHeading___what_is_installed_where_6"/><text:bookmark-start text:name="what_is_installed_where"/>What is installed where:<text:bookmark-end text:name="__RefHeading___what_is_installed_where_6"/><text:bookmark-end text:name="what_is_installed_where"/></text:h>
      <text:p text:style-name="Text_20_body">We strongly recommend you do not change the default installation directories, which are as follows:</text:p>
      <text:list text:style-name="List_20_1" text:continue-numbering="false">
        <text:list-item>
          <text:p text:style-name="List_20_1_Content_First"> mSupply Server: <text:span text:style-name="Source_20_Text">C:\Program files\mSupply\mSupply Server</text:span></text:p>
        </text:list-item>
        <text:list-item>
          <text:p text:style-name="List_20_1_Content_Last"> mSupply Client (see <text:a xlink:type="simple" xlink:href="#__RefHeading___installing_msupply_client_20" text:style-name="Local_20_link" text:visited-style-name="Visited_20_Local_20_Link">Installing mSupply Client</text:a> below): <text:span text:style-name="Source_20_Text">C:\mSupply Client</text:span></text:p>
        </text:list-item>
      </text:list>
      <text:h text:style-name="Heading_20_5" text:outline-level="5"><text:bookmark-start text:name="__RefHeading___msupply_server_installer_also_installs_the_following_files_and_folders_7"/><text:bookmark-start text:name="msupply_server_installer_also_installs_the_following_files_and_folders"/>mSupply Server installer also installs the following files and folders:<text:bookmark-end text:name="__RefHeading___msupply_server_installer_also_installs_the_following_files_and_folders_7"/><text:bookmark-end text:name="msupply_server_installer_also_installs_the_following_files_and_folders"/></text:h>
      <text:p text:style-name="Text_20_body"><draw:frame draw:style-name="mediacenter" draw:name="1" text:anchor-type="paragraph" draw:z-index="1" svg:width="17.197916666667cm" style:rel-width="100%" svg:height="7.2842818044545cm" style:rel-height="scale"><draw:image xlink:href="Pictures/d9340b5fc8a58909d305b20a147de495.png" xlink:type="simple" xlink:show="embed" xlink:actuate="onLoad"/></draw:frame></text:p>
      <text:h text:style-name="Heading_20_4" text:outline-level="4"><text:bookmark-start text:name="__RefHeading___starting_the_server_for_the_first_time_8"/><text:bookmark-start text:name="starting_the_server_for_the_first_time"/>Starting the Server for the first time<text:bookmark-end text:name="__RefHeading___starting_the_server_for_the_first_time_8"/><text:bookmark-end text:name="starting_the_server_for_the_first_time"/></text:h>
      <text:p text:style-name="Text_20_body"><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list text:style-name="List_20_1" text:continue-numbering="false"><text:list-item><text:p text:style-name="List_20_1_Content_First"> There is no point in carrying out the following steps unless you are ready to create a new mSupply data file, or you have one to load.</text:p></text:list-item><text:list-item><text:p text:style-name="List_20_1_Content_Last"> If this is a satellite site on a synced system, you should have one to load - refer <text:a xlink:type="simple" xlink:href="#__RefHeading___obtaining_a_data_file_2" text:style-name="Local_20_link" text:visited-style-name="Visited_20_Local_20_Link">Obtaining a data file</text:a>.</text:p></text:list-item></text:list></table:table-cell></table:table-row></table:table></draw:text-box></draw:frame></text:p>
      <text:h text:style-name="Heading_20_4" text:outline-level="4"><text:bookmark-start text:name="__RefHeading___run_msupply_server_9"/><text:bookmark-start text:name="run_msupply_server"/>Run mSupply Server<text:bookmark-end text:name="__RefHeading___run_msupply_server_9"/><text:bookmark-end text:name="run_msupply_server"/></text:h>
      <text:p text:style-name="Text_20_body"><draw:frame draw:style-name="PluginODTAutoStyle_Frame_21_text_frame" draw:name="Frame6" text:anchor-type="paragraph" svg:width="481.89pt" draw:z-index="0" svg:min-height="1cm"><draw:text-box><table:table table:style-name="Table"><table:table-column table:style-name="odt_auto_style_table_column_6_1"/><table:table-row><table:table-cell office:value-type="string" table:style-name="tablecell"><text:p text:style-name="tablealignleft">We need to run mSupply Server as an application until all configuration is completed. Don't run as a Service now as some configuration functionality is not enabled when run as Service.</text:p></table:table-cell></table:table-row></table:table></draw:text-box></draw:frame></text:p>
      <text:p text:style-name="Text_20_body">Sometime it has been useful to allow the <text:span text:style-name="Emphasis">mSupply.exe</text:span> to run as Administrator by default. This gives the application the right to modify data in folders that may have been unknowingly restricted by operating system. </text:p>
      <text:p text:style-name="Text_20_body">View the <text:span text:style-name="Emphasis">mSupply.exe</text:span>  file inside the mSupply installation folder. View properties then Compatibility tab and set the file to always <text:span text:style-name="Emphasis">Run this program as an administrator</text:span>. View the image below for better guidance. </text:p>
      <text:p text:style-name="Text_20_body"><draw:frame draw:style-name="mediacenter" draw:name="2" text:anchor-type="paragraph" draw:z-index="2" svg:width="11.90625cm" svg:height="11.5341796875cm"><draw:image xlink:href="Pictures/abfe6a786e28487417036c716f205182.png" xlink:type="simple" xlink:show="embed" xlink:actuate="onLoad"/></draw:frame></text:p>
      <text:p text:style-name="Text_20_body"><text:span text:style-name="Plugin_Wrap_Span_Emphasised">We need to run the mSupply Server software as Administrator.</text:span></text:p>
      <text:p text:style-name="Text_20_body">Find the mSupply Server executable (<text:span text:style-name="Source_20_Text">C:\Program files\mSupply\mSupply Server\mSupply.exe</text:span>), right-click on it and select <text:span text:style-name="Strong_20_Emphasis">Run as administrator</text:span></text:p>
      <text:p text:style-name="Text_20_body"> <draw:frame draw:style-name="mediacenter" draw:name="3" text:anchor-type="paragraph" draw:z-index="3" svg:width="5.2916666666667cm" style:rel-width="100%" svg:height="8.4185606060606cm" style:rel-height="scale"><draw:image xlink:href="Pictures/6fc5a96e530396cdc31cddb9712c8e83.png" xlink:type="simple" xlink:show="embed" xlink:actuate="onLoad"/></draw:frame></text:p>
      <text:p text:style-name="Text_20_body">You will then be presented with the following dialogue box:</text:p>
      <text:p text:style-name="Text_20_body"><draw:frame draw:style-name="mediacenter" draw:name="4" text:anchor-type="paragraph" draw:z-index="4" svg:width="14.261041666667cm" svg:height="6.588125cm"><draw:image xlink:href="Pictures/6a1278900c1c8cdf7272a5a094255a22.png" xlink:type="simple" xlink:show="embed" xlink:actuate="onLoad"/></draw:frame></text:p>
      <text:p text:style-name="Text_20_body">Click <text:span text:style-name="Strong_20_Emphasis">Create</text:span> to create a new data file or <text:span text:style-name="Strong_20_Emphasis">Open</text:span> to choose an existing data file. The below image shows an existing data file.</text:p>
      <text:p text:style-name="Text_20_body"><draw:frame draw:style-name="mediacenter" draw:name="5" text:anchor-type="paragraph" draw:z-index="5" svg:width="21.034375cm" style:rel-width="100%" svg:height="13.6525cm" style:rel-height="scale"><draw:image xlink:href="Pictures/03d4729ef2b772635c6d8bef65952d9e.png" xlink:type="simple" xlink:show="embed" xlink:actuate="onLoad"/></draw:frame></text:p>
      <text:p text:style-name="Text_20_body"><draw:frame draw:style-name="PluginODTAutoStyle_Frame_25_text_frame" draw:name="Frame7" text:anchor-type="paragraph" svg:width="289.134pt" draw:z-index="0" svg:min-height="1cm"><draw:text-box><table:table table:style-name="Table"><table:table-column table:style-name="odt_auto_style_table_column_7_1"/><table:table-row><table:table-cell office:value-type="string" table:style-name="tablecell"><text:p text:style-name="tablealignleft">Since Windows version 1803 and following, there can be issues with permissions to access folders located in individual user folders such as under <text:span text:style-name="Source_20_Text">My Documents</text:span>.  Therefore, it is now highly recommended to save your data file in the folder: <text:span text:style-name="Source_20_Text">C:\<text:span text:style-name="Strong_20_Emphasis">ServerName</text:span>_mSupply_data</text:span> replacing <text:span text:style-name="Source_20_Text"><text:span text:style-name="Strong_20_Emphasis">ServerName</text:span></text:span> with the mSupply server (site) name, eg. <text:span text:style-name="Source_20_Text">C:\Hagen_AMS_mSupply_data</text:span>.</text:p></table:table-cell></table:table-row></table:table></draw:text-box></draw:frame></text:p>
      <text:p text:style-name="Text_20_body">You may get a question from the Windows Firewall requesting permission for mSupply to communicate through the Firewall.</text:p>
      <text:p text:style-name="Text_20_body"><draw:frame draw:style-name="mediacenter" draw:name="6" text:anchor-type="paragraph" draw:z-index="6" svg:width="13.917083333333cm" svg:height="10.054166666667cm"><draw:image xlink:href="Pictures/3cc27560141c4deecb742458aee0d6da.png" xlink:type="simple" xlink:show="embed" xlink:actuate="onLoad"/></draw:frame></text:p>
      <text:p text:style-name="Text_20_body">Allow mSupply to communicate on both private and public networks.</text:p>
      <text:p text:style-name="Text_20_body">If the above steps have succeeded, you should see the <text:span text:style-name="Strong_20_Emphasis">4D Server Administration</text:span> window:</text:p>
      <text:p text:style-name="Text_20_body"><draw:frame draw:style-name="mediacenter" draw:name="7" text:anchor-type="paragraph" draw:z-index="7" svg:width="27.119791666667cm" style:rel-width="100%" svg:height="19.446875cm" style:rel-height="scale"><draw:image xlink:href="Pictures/34ddb87192065800a778dda21b39ae19.png" xlink:type="simple" xlink:show="embed" xlink:actuate="onLoad"/></draw:frame></text:p>
      <text:h text:style-name="Heading_20_4" text:outline-level="4"><text:bookmark-start text:name="__RefHeading___configure_backups_10"/><text:bookmark-start text:name="configure_backups"/>Configure backups<text:bookmark-end text:name="__RefHeading___configure_backups_10"/><text:bookmark-end text:name="configure_backups"/></text:h>
      <text:list text:style-name="List_20_1" text:continue-numbering="false">
        <text:list-item>
          <text:p text:style-name="List_20_1_Content_First"> <text:span text:style-name="Strong_20_Emphasis">Edit</text:span> &gt; <text:span text:style-name="Strong_20_Emphasis">Settings</text:span> &gt; <text:span text:style-name="Strong_20_Emphasis">User settings for Data file</text:span> &gt; <text:span text:style-name="Strong_20_Emphasis">Backup tab</text:span></text:p>
          <text:list text:style-name="List_20_1">
            <text:list-item>
              <text:p text:style-name="List_20_1_Content"> <text:span text:style-name="Strong_20_Emphasis">Scheduler</text:span>: Set <text:span text:style-name="Strong_20_Emphasis">Automatic Backup</text:span>: to <text:span text:style-name="Source_20_Text">Every day</text:span>, <text:span text:style-name="Strong_20_Emphasis">at</text:span> <text:span text:style-name="Source_20_Text">20:00</text:span> or later, as long as it is a time when work is likely to be finished.  It will have to be set earlier, say <text:span text:style-name="Source_20_Text">16:00</text:span> if the server is switched off of an evening.</text:p>
            </text:list-item>
            <text:list-item>
              <text:p text:style-name="List_20_1_Content"> <text:span text:style-name="Strong_20_Emphasis">Configuration</text:span>:</text:p>
              <text:list text:style-name="List_20_1">
                <text:list-item>
                  <text:p text:style-name="List_20_1_Content"> <text:span text:style-name="Strong_20_Emphasis">Content</text:span>:</text:p>
                  <text:list text:style-name="List_20_1">
                    <text:list-item>
                      <text:p text:style-name="List_20_1_Content"> <text:span text:style-name="Source_20_Text">tick</text:span> Data File</text:p>
                    </text:list-item>
                    <text:list-item>
                      <text:p text:style-name="List_20_1_Content"> <text:span text:style-name="Source_20_Text">untick</text:span> Structure File</text:p>
                    </text:list-item>
                    <text:list-item>
                      <text:p text:style-name="List_20_1_Content"> <text:span text:style-name="Source_20_Text">untick</text:span> User Structure File</text:p>
                    </text:list-item>
                    <text:list-item>
                      <text:p text:style-name="List_20_1_Content"> Delete all 'Attachments' <text:span text:style-name="Plugin_Wrap_Span_Emphasised">except</text:span> the <text:span text:style-name="Source_20_Text">.4DIndx</text:span> file.  </text:p>
                    </text:list-item>
                    <text:list-item>
                      <text:p text:style-name="List_20_1_Content"> Add the journal (<text:span text:style-name="Source_20_Text">journal</text:span>) files to the backup.  The Journal file cannot be selected until you have configured it under <text:span text:style-name="Strong_20_Emphasis">Log Management</text:span> below, and run the backup once, which you can do once the backup settings have been configured.  Once these have been configured, the backup contents should look something like this:<draw:frame draw:style-name="media" draw:name="8" text:anchor-type="as-char" draw:z-index="8" svg:width="24.976666666667cm" style:rel-width="100%" svg:height="8.7841666666667cm" style:rel-height="scale"><draw:image xlink:href="Pictures/790c432227680cb79ba9845152bc463b.png" xlink:type="simple" xlink:show="embed" xlink:actuate="onLoad"/></draw:frame></text:p>
                    </text:list-item>
                    <text:list-item>
                      <text:p text:style-name="List_20_1_Content_Last"> If this server uses the Dashboard, then add the dashboard configuration files (normally <text:span text:style-name="Source_20_Text">C:\Progran Files\mSupply Dashboard\data\grafana.db</text:span> and <text:span text:style-name="Source_20_Text">C:\Program Files\mSupply Dashboard\conf\custom.ini</text:span>) to the backup - see here (noting that the journal file hasn't been added yet!):<draw:frame draw:style-name="media" draw:name="9" text:anchor-type="as-char" draw:z-index="9" svg:width="20.902083333333cm" style:rel-width="100%" svg:height="6.7204166666667cm" style:rel-height="scale"><draw:image xlink:href="Pictures/ddcb7bd7e0a86d498c75813bd80d2842.png" xlink:type="simple" xlink:show="embed" xlink:actuate="onLoad"/></draw:frame></text:p>
                    </text:list-item>
                  </text:list>
                </text:list-item>
              </text:list>
            </text:list-item>
          </text:list>
        </text:list-item>
      </text:list>
      <text:list text:style-name="List_20_1" text:continue-numbering="false">
        <text:list-item>
          <text:p text:style-name="List_20_1_Content_First"> <text:span text:style-name="Strong_20_Emphasis">Backup File Destination Folder</text:span></text:p>
          <text:list text:style-name="List_20_1">
            <text:list-item>
              <text:p text:style-name="List_20_1_Content"> If on physical hardware, this should be a separate physical disk (e.g. <text:span text:style-name="Source_20_Text">D:\mSupply_backups</text:span>).</text:p>
            </text:list-item>
            <text:list-item>
              <text:p text:style-name="List_20_1_Content"> If on a virtual machine it is preferable to store the backups on a separate virtual disk.</text:p>
            </text:list-item>
          </text:list>
        </text:list-item>
        <text:list-item>
          <text:p text:style-name="List_20_1_Content_Last"> <text:span text:style-name="Strong_20_Emphasis">Log Management</text:span>:  Set <text:span text:style-name="Strong_20_Emphasis">.journal</text:span> to the same parent folder as the backups.</text:p>
        </text:list-item>
      </text:list>
      <text:p text:style-name="Text_20_body"><draw:frame draw:style-name="PluginODTAutoStyle_Frame_29_text_frame" draw:name="Frame8" text:anchor-type="paragraph" svg:width="289.134pt" draw:z-index="0" svg:min-height="1cm"><draw:text-box><table:table table:style-name="Table"><table:table-column table:style-name="odt_auto_style_table_column_8_1"/><table:table-row><table:table-cell office:value-type="string" table:style-name="tablecell"><text:p text:style-name="tablealignleft">If a location of the log file is already specified, and you want to change it, you need to untick the “Use Log” tick-box and then when you re-tick it you will be prompted for a new location.</text:p></table:table-cell></table:table-row></table:table></draw:text-box></draw:frame></text:p>
      <text:list text:style-name="List_20_1" text:continue-numbering="false">
        <text:list-item>
          <text:p text:style-name="List_20_1_Content_First"> <text:span text:style-name="Strong_20_Emphasis">Backup &amp; Restore</text:span></text:p>
          <text:list text:style-name="List_20_1">
            <text:list-item>
              <text:p text:style-name="List_20_1_Content"> <text:span text:style-name="Strong_20_Emphasis">General settings</text:span></text:p>
              <text:list text:style-name="List_20_1">
                <text:list-item>
                  <text:p text:style-name="List_20_1_Content"> <text:span text:style-name="Source_20_Text">tick</text:span> Keep only last <text:span text:style-name="Source_20_Text">30</text:span> backup files (dependent on disk storage space).</text:p>
                </text:list-item>
                <text:list-item>
                  <text:p text:style-name="List_20_1_Content"> <text:span text:style-name="Source_20_Text">tick</text:span> Backup only if the data file has been modified</text:p>
                </text:list-item>
                <text:list-item>
                  <text:p text:style-name="List_20_1_Content"> Delete oldest backup file <text:span text:style-name="Source_20_Text">after backup</text:span></text:p>
                </text:list-item>
                <text:list-item>
                  <text:p text:style-name="List_20_1_Content"> If backup fails:  <text:span text:style-name="Source_20_Text">select</text:span> Retry after <text:span text:style-name="Source_20_Text">30</text:span> Seconds</text:p>
                </text:list-item>
                <text:list-item>
                  <text:p text:style-name="List_20_1_Content"> <text:span text:style-name="Source_20_Text">tick</text:span> Cancel the operation after <text:span text:style-name="Source_20_Text">5</text:span> attempts.</text:p>
                </text:list-item>
              </text:list>
            </text:list-item>
            <text:list-item>
              <text:p text:style-name="List_20_1_Content"> <text:span text:style-name="Strong_20_Emphasis">Archive</text:span></text:p>
              <text:list text:style-name="List_20_1">
                <text:list-item>
                  <text:p text:style-name="List_20_1_Content"> Segment Size (Mb):  <text:span text:style-name="Source_20_Text">None</text:span></text:p>
                </text:list-item>
                <text:list-item>
                  <text:p text:style-name="List_20_1_Content"> Compression Rate:  <text:span text:style-name="Source_20_Text">Compact</text:span></text:p>
                </text:list-item>
                <text:list-item>
                  <text:p text:style-name="List_20_1_Content"> Interlacing Rate:  <text:span text:style-name="Source_20_Text">None</text:span></text:p>
                </text:list-item>
                <text:list-item>
                  <text:p text:style-name="List_20_1_Content"> Redundancy Rate:  <text:span text:style-name="Source_20_Text">None</text:span></text:p>
                </text:list-item>
              </text:list>
            </text:list-item>
          </text:list>
        </text:list-item>
        <text:list-item>
          <text:p text:style-name="List_20_1_Content"> <text:span text:style-name="Strong_20_Emphasis">Automatic Restore</text:span></text:p>
          <text:list text:style-name="List_20_1">
            <text:list-item>
              <text:p text:style-name="List_20_1_Content"> <text:span text:style-name="Source_20_Text">tick</text:span> Restore last backup if database is damaged</text:p>
            </text:list-item>
            <text:list-item>
              <text:p text:style-name="List_20_1_Content"> <text:span text:style-name="Source_20_Text">tick</text:span> Integrate last log if database is incomplete</text:p>
            </text:list-item>
          </text:list>
        </text:list-item>
        <text:list-item>
          <text:p text:style-name="List_20_1_Content_Last"> Click <text:span text:style-name="Strong_20_Emphasis">OK</text:span></text:p>
        </text:list-item>
      </text:list>
      <text:p text:style-name="Text_20_body">You may see the following dialogue box:</text:p>
      <text:p text:style-name="Text_20_body"><draw:frame draw:style-name="mediacenter" draw:name="10" text:anchor-type="paragraph" draw:z-index="10" svg:width="13.467291666667cm" svg:height="6.5616666666667cm"><draw:image xlink:href="Pictures/202bbcd02eab2f4b3738f962ef8c2503.png" xlink:type="simple" xlink:show="embed" xlink:actuate="onLoad"/></draw:frame></text:p>
      <text:list text:style-name="List_20_1" text:continue-numbering="false">
        <text:list-item>
          <text:p text:style-name="LastListParagraph_List_20_1_Content_First"> Click <text:span text:style-name="Strong_20_Emphasis">OK</text:span> to create the first backup.</text:p>
        </text:list-item>
      </text:list>
      <text:h text:style-name="Heading_20_4" text:outline-level="4"><text:bookmark-start text:name="__RefHeading___configure_cache_11"/><text:bookmark-start text:name="configure_cache"/>Configure cache<text:bookmark-end text:name="__RefHeading___configure_cache_11"/><text:bookmark-end text:name="configure_cache"/></text:h>
      <text:p text:style-name="Text_20_body"><text:span text:style-name="Strong_20_Emphasis">Edit</text:span> &gt; <text:span text:style-name="Strong_20_Emphasis">Database Settings</text:span> &gt; <text:span text:style-name="Strong_20_Emphasis">User settings for Data file</text:span></text:p>
      <text:p text:style-name="Text_20_body"><draw:frame draw:style-name="mediacenter" draw:name="11" text:anchor-type="paragraph" draw:z-index="11" svg:width="21.166666666667cm" style:rel-width="100%" svg:height="11.594054196264cm" style:rel-height="scale"><draw:image xlink:href="Pictures/b898e22ccb89280761cb9b412b0bbe70.png" xlink:type="simple" xlink:show="embed" xlink:actuate="onLoad"/></draw:frame></text:p>
      <text:p text:style-name="Text_20_body">Select <text:span text:style-name="Strong_20_Emphasis">Database</text:span> and then set up the cache memory.</text:p>
      <text:list text:style-name="List_20_1" text:continue-numbering="false">
        <text:list-item>
          <text:p text:style-name="List_20_1_Content_First"> <text:span text:style-name="Source_20_Text">Tick</text:span> Calculation of adaptive cache</text:p>
        </text:list-item>
        <text:list-item>
          <text:p text:style-name="List_20_1_Content"> Memory to be reserved for other applications and for the system: = <text:span text:style-name="Source_20_Text">512</text:span> MB (default?)</text:p>
        </text:list-item>
        <text:list-item>
          <text:p text:style-name="List_20_1_Content"> Percentage of the available memory used for cache = <text:span text:style-name="Source_20_Text">100</text:span>%.  According to the 4D v16.5 Database/Memory page, 'Percentage of the available memory used for the cache = 100% since there is only one 4D Server application.'  If other applications running on the server need additional RAM, it should be added to the figure above.</text:p>
        </text:list-item>
        <text:list-item>
          <text:p text:style-name="List_20_1_Content"> Minimum size = <text:span text:style-name="Source_20_Text">1,000</text:span> MB (default?)</text:p>
        </text:list-item>
        <text:list-item>
          <text:p text:style-name="List_20_1_Content"> Maximum size = can be set to any number, including greater than available RAM.  If this number is greater than the available RAM, 4D will adapt the size of the cache according to the actual available RAM.</text:p>
        </text:list-item>
        <text:list-item>
          <text:p text:style-name="List_20_1_Content_Last"> Flush Cache every: <text:span text:style-name="Source_20_Text">2 Minutes</text:span></text:p>
        </text:list-item>
      </text:list>
      <text:p text:style-name="Text_20_body"><draw:frame draw:style-name="mediacenter" draw:name="12" text:anchor-type="paragraph" draw:z-index="12" svg:width="21.166666666667cm" style:rel-width="100%" svg:height="12.040632054176cm" style:rel-height="scale"><draw:image xlink:href="Pictures/dbafa49d2ef131e8d1a38a581f3b8414.png" xlink:type="simple" xlink:show="embed" xlink:actuate="onLoad"/></draw:frame></text:p>
      <text:list text:style-name="List_20_1" text:continue-numbering="false">
        <text:list-item>
          <text:p text:style-name="List_20_1_Content_First"> Click <text:span text:style-name="Strong_20_Emphasis">OK</text:span></text:p>
        </text:list-item>
        <text:list-item>
          <text:p text:style-name="List_20_1_Content"> Exit <text:span text:style-name="Strong_20_Emphasis">4D Server Administration</text:span> window.</text:p>
        </text:list-item>
        <text:list-item>
          <text:p text:style-name="List_20_1_Content_Last"> Check that the <text:span text:style-name="Source_20_Text">settings.4DSettings</text:span> file has been created in the <text:span text:style-name="Source_20_Text">&lt;DataFolder&gt;/Settings</text:span> folder</text:p>
        </text:list-item>
      </text:list>
      <text:h text:style-name="Heading_20_3" text:outline-level="3"><text:bookmark-start text:name="__RefHeading___setting_the_server_software_to_run_as_a_service_12"/><text:bookmark-start text:name="setting_the_server_software_to_run_as_a_service"/>Setting the server software to run as a service<text:bookmark-end text:name="__RefHeading___setting_the_server_software_to_run_as_a_service_12"/><text:bookmark-end text:name="setting_the_server_software_to_run_as_a_service"/></text:h>
      <text:p text:style-name="Text_20_body">The server should now be set to start automatically when the machine is turned on. This can be accomplished by setting the server to run as a service. Choose <text:span text:style-name="Strong_20_Emphasis">File &gt; Register Current Database as Service</text:span>.</text:p>
      <text:p text:style-name="Text_20_body"><draw:frame draw:style-name="PluginODTAutoStyle_Frame_33_text_frame" draw:name="Frame9" text:anchor-type="paragraph" svg:width="289.134pt" draw:z-index="0" svg:min-height="1cm"><draw:text-box><table:table table:style-name="Table"><table:table-column table:style-name="odt_auto_style_table_column_9_1"/><table:table-row><table:table-cell office:value-type="string" table:style-name="tablecell"><text:p text:style-name="tablealignleft">If the <text:span text:style-name="Strong_20_Emphasis">Register Current Database as Service</text:span> option is greyed out, you are probably not running the mSupply Server as Administrator.  You need to quit the server and run <text:span text:style-name="Plugin_Wrap_Span_Emphasised">as Administrator</text:span>.</text:p></table:table-cell></table:table-row></table:table></draw:text-box></draw:frame></text:p>
      <text:p text:style-name="Text_20_body"><draw:frame draw:style-name="mediacenter" draw:name="13" text:anchor-type="paragraph" draw:z-index="13" svg:width="10.054166666667cm" svg:height="9.8160416666667cm"><draw:image xlink:href="Pictures/aa80c65c9330772513f343583ba6cbae.png" xlink:type="simple" xlink:show="embed" xlink:actuate="onLoad"/></draw:frame></text:p>
      <text:p text:style-name="Text_20_body">Once you have registered the Current Database as Service, Quit the 4D by clicking the close box on the top right (or choose <text:span text:style-name="Emphasis">File &gt; Quit</text:span> from the menus). You will then be shown a disconnect window something like this (you can select Disconnect all clients and quit if no users are currently active):</text:p>
      <text:p text:style-name="Text_20_body"><draw:frame draw:style-name="mediacenter" draw:name="14" text:anchor-type="paragraph" draw:z-index="14" svg:width="15.875cm" svg:height="11.202116935484cm"><draw:image xlink:href="Pictures/db0728dbebe937b85901835eb27171b4.png" xlink:type="simple" xlink:show="embed" xlink:actuate="onLoad"/></draw:frame></text:p>
      <text:h text:style-name="Heading_20_4" text:outline-level="4"><text:bookmark-start text:name="__RefHeading___pin_services_to_the_taskbar_13"/><text:bookmark-start text:name="pin_services_to_the_taskbar"/>Pin Services to the taskbar<text:bookmark-end text:name="__RefHeading___pin_services_to_the_taskbar_13"/><text:bookmark-end text:name="pin_services_to_the_taskbar"/></text:h>
      <text:p text:style-name="Text_20_body">It is important to be able to quickly observe the status of the 4D / mSupply Service.  Therefore, we pin <text:span text:style-name="Strong_20_Emphasis">Services</text:span> to the taskbar:</text:p>
      <text:list text:style-name="List_20_1" text:continue-numbering="false">
        <text:list-item>
          <text:p text:style-name="List_20_1_Content_First"> Click Windows icon</text:p>
        </text:list-item>
        <text:list-item>
          <text:p text:style-name="List_20_1_Content"> Type <text:span text:style-name="Source_20_Text">Services</text:span></text:p>
        </text:list-item>
        <text:list-item>
          <text:p text:style-name="List_20_1_Content"> Right-click the <text:span text:style-name="Strong_20_Emphasis">Services Desktop App</text:span></text:p>
        </text:list-item>
        <text:list-item>
          <text:p text:style-name="List_20_1_Content_Last"> Select <text:span text:style-name="Strong_20_Emphasis">Pin to taskbar</text:span></text:p>
        </text:list-item>
      </text:list>
      <text:h text:style-name="Heading_20_4" text:outline-level="4"><text:bookmark-start text:name="__RefHeading___configure_msupply_service_settings_14"/><text:bookmark-start text:name="configure_msupply_service_settings"/>Configure mSupply Service settings<text:bookmark-end text:name="__RefHeading___configure_msupply_service_settings_14"/><text:bookmark-end text:name="configure_msupply_service_settings"/></text:h>
      <text:p text:style-name="Text_20_body">Click on <text:span text:style-name="Strong_20_Emphasis">Services</text:span> in the task bar. You will be shown a window like this.</text:p>
      <text:p text:style-name="Text_20_body"><draw:frame draw:style-name="mediacenter" draw:name="15" text:anchor-type="paragraph" draw:z-index="15" svg:width="16.906875cm" svg:height="12.065cm"><draw:image xlink:href="Pictures/eb7c8779d598b9a71875eec85f04fc0a.png" xlink:type="simple" xlink:show="embed" xlink:actuate="onLoad"/></draw:frame></text:p>
      <text:p text:style-name="Text_20_body">Double-click on <text:span text:style-name="Strong_20_Emphasis">4DServer: mSupply</text:span> - fortunately it is usually the first item in the list!</text:p>
      <text:p text:style-name="Text_20_body">You will be shown the <text:span text:style-name="Strong_20_Emphasis">4DServer: mSupply service properties</text:span> window. Change the <text:span text:style-name="Emphasis">Startup type</text:span> in the drop-down list to <text:span text:style-name="Emphasis"> automatic (Delayed start)</text:span>.<text:line-break/></text:p>
      <text:p text:style-name="Text_20_body"><draw:frame draw:style-name="mediacenter" draw:name="16" text:anchor-type="paragraph" draw:z-index="16" svg:width="10.768541666667cm" svg:height="12.3825cm"><draw:image xlink:href="Pictures/2618c4fd99fb8efeab521387a2097639.png" xlink:type="simple" xlink:show="embed" xlink:actuate="onLoad"/></draw:frame></text:p>
      <text:h text:style-name="Heading_20_5" text:outline-level="5"><text:bookmark-start text:name="__RefHeading___log_on_as_administrator_account_15"/><text:bookmark-start text:name="log_on_as_administrator_account"/>Log on as administrator account<text:bookmark-end text:name="__RefHeading___log_on_as_administrator_account_15"/><text:bookmark-end text:name="log_on_as_administrator_account"/></text:h>
      <text:p text:style-name="Text_20_body">With mSupply 3.85+ on Windows Server 2012+ and Windows 10 1803+ the service has had to be assigned to “Log On” to an administrator account for mSupply service to start:</text:p>
      <text:p text:style-name="Text_20_body"><draw:frame draw:style-name="mediacenter" draw:name="17" text:anchor-type="paragraph" draw:z-index="17" svg:width="13.229166666667cm" svg:height="9.9619633838384cm"><draw:image xlink:href="Pictures/07c2afe518b0c7d593632567f9c21ac7.png" xlink:type="simple" xlink:show="embed" xlink:actuate="onLoad"/></draw:frame></text:p>
      <text:h text:style-name="Heading_20_5" text:outline-level="5"><text:bookmark-start text:name="__RefHeading___configure_the_computer_to_restart_if_the_msupply_service_does_not_start_16"/><text:bookmark-start text:name="configure_the_computer_to_restart_if_the_msupply_service_does_not_start"/>Configure the computer to restart if the mSupply service does not start<text:bookmark-end text:name="__RefHeading___configure_the_computer_to_restart_if_the_msupply_service_does_not_start_16"/><text:bookmark-end text:name="configure_the_computer_to_restart_if_the_msupply_service_does_not_start"/></text:h>
      <text:list text:style-name="List_20_1" text:continue-numbering="false">
        <text:list-item>
          <text:p text:style-name="List_20_1_Content_First"> Sometimes, for some reason, including, for example, after certain Windows OS updates, the mSupply Service will not automatically start, even though you have configured it to.</text:p>
        </text:list-item>
        <text:list-item>
          <text:p text:style-name="List_20_1_Content_Last"> To guard against this, it may be worth configuring the computer to restart if the mSupply service has not started after a LONG delay, say 120 minutes.  This is done on the <text:span text:style-name="Strong_20_Emphasis">Recovery</text:span> tab:</text:p>
        </text:list-item>
      </text:list>
      <text:p text:style-name="Text_20_body"><draw:frame draw:style-name="media" draw:name="18" text:anchor-type="as-char" draw:z-index="18" svg:width="51.59375cm" style:rel-width="100%" svg:height="25.135416666667cm" style:rel-height="scale"><draw:image xlink:href="Pictures/3cef681c9490b44d7e211ad518ccbf71.png" xlink:type="simple" xlink:show="embed" xlink:actuate="onLoad"/></draw:frame></text:p>
      <text:h text:style-name="Heading_20_4" text:outline-level="4"><text:bookmark-start text:name="__RefHeading___manually_starting_the_service_17"/><text:bookmark-start text:name="manually_starting_the_service"/>Manually starting the Service<text:bookmark-end text:name="__RefHeading___manually_starting_the_service_17"/><text:bookmark-end text:name="manually_starting_the_service"/></text:h>
      <text:p text:style-name="Text_20_body">Despite being configured so, the mSupply Service sometimes will not start when the server hardware starts.  The service can be started through the Services:</text:p>
      <text:p text:style-name="Text_20_body"><draw:frame draw:style-name="media" draw:name="19" text:anchor-type="as-char" draw:z-index="19" svg:width="27.093333333333cm" style:rel-width="100%" svg:height="5.7679166666667cm" style:rel-height="scale"><draw:image xlink:href="Pictures/6c8ceefce54086692aa74632a5bb0507.png" xlink:type="simple" xlink:show="embed" xlink:actuate="onLoad"/></draw:frame></text:p>
      <text:h text:style-name="Heading_20_4" text:outline-level="4"><text:bookmark-start text:name="__RefHeading___manually_stopping_the_msupply_server_service_18"/><text:bookmark-start text:name="manually_stopping_the_msupply_server_service"/>Manually stopping the mSupply Server Service<text:bookmark-end text:name="__RefHeading___manually_stopping_the_msupply_server_service_18"/><text:bookmark-end text:name="manually_stopping_the_msupply_server_service"/></text:h>
      <text:list text:style-name="List_20_1" text:continue-numbering="false">
        <text:list-item>
          <text:p text:style-name="LastListParagraph_List_20_1_Content_First"> To manually stop the mSupply Server Service, first make sure clients are not connected, then double-click the “Services” shortcut you made on the desktop, highlight the 4D Server service, and click the square “stop” button (looks like a “Stop” button on a media player)</text:p>
        </text:list-item>
      </text:list>
      <text:h text:style-name="Heading_20_3" text:outline-level="3"><text:bookmark-start text:name="__RefHeading___creating_a_new_data_file_or_choosing_a_different_data_file_19"/><text:bookmark-start text:name="creating_a_new_data_file_or_choosing_a_different_data_file"/>Creating a new data file or choosing a different data file<text:bookmark-end text:name="__RefHeading___creating_a_new_data_file_or_choosing_a_different_data_file_19"/><text:bookmark-end text:name="creating_a_new_data_file_or_choosing_a_different_data_file"/></text:h>
      <text:p text:style-name="Text_20_body">From this point there should be no need to revisit any of the above procedures to operate mSupply. However, if you are testing, or starting a data file for a second organisation, you may wish either to change the data file mSupply is using or to create a new file.</text:p>
      <text:p text:style-name="Text_20_body">The mSupply program (the files named “mSupply.4DC” and “mSupply.RSR”) store the path to the last data file used, and the next time mSupply is started, the previous data file that was open is opened again unless there is user intervention or the “old” data file has been moved to a new location.</text:p>
      <text:p text:style-name="Text_20_body">To intervene, hold down the “alt” key as the 4D server starts up.</text:p>
      <text:p text:style-name="Text_20_body">You will be shown the standard open/save window:</text:p>
      <text:p text:style-name="Text_20_body"><draw:frame draw:style-name="mediacenter" draw:name="20" text:anchor-type="paragraph" draw:z-index="20" svg:width="15.028333333333cm" svg:height="10.583333333333cm"><draw:image xlink:href="Pictures/3aeb8734b1c57445a53ad4142d5117ab.png" xlink:type="simple" xlink:show="embed" xlink:actuate="onLoad"/></draw:frame></text:p>
      <text:p text:style-name="Text_20_body">To create a new data file, click the “New” button.</text:p>
      <text:p text:style-name="Text_20_body">To select an existing data file, navigate to the file's location then click the “Open” button.</text:p>
      <text:h text:style-name="Heading_20_3" text:outline-level="3"><text:bookmark-start text:name="__RefHeading___installing_msupply_client_20"/><text:bookmark-start text:name="installing_msupply_client"/>Installing mSupply Client<text:bookmark-end text:name="__RefHeading___installing_msupply_client_20"/><text:bookmark-end text:name="installing_msupply_client"/></text:h>
      <text:p text:style-name="Text_20_body">Needed:  mSupply Client software of the same version (or relatively recent) as the mSupply Server.</text:p>
      <text:p text:style-name="Text_20_body"><draw:frame draw:style-name="PluginODTAutoStyle_Frame_37_text_frame" draw:name="Frame10" text:anchor-type="paragraph" svg:width="289.134pt" draw:z-index="0" svg:min-height="1cm"><draw:text-box><table:table table:style-name="Table"><table:table-column table:style-name="odt_auto_style_table_column_10_1"/><table:table-row><table:table-cell office:value-type="string" table:style-name="tablecell"><text:list text:style-name="List_20_1" text:continue-numbering="false"><text:list-item><text:p text:style-name="LastListParagraph_List_20_1_Content_First"> The mSupply server should run as a service on the server computer - see above.  If any user needs to use mSupply on the server (not recommended, but possible, and sometimes necessary) then they should <text:span text:style-name="Strong_20_Emphasis">not</text:span> be running the mSupply <text:span text:style-name="Emphasis">Server</text:span> software.  They should run the mSupply <text:span text:style-name="Emphasis">Client</text:span> software, which should be made available to all user accounts.</text:p></text:list-item></text:list></table:table-cell></table:table-row></table:table></draw:text-box></draw:frame></text:p>
      <text:h text:style-name="Heading_20_4" text:outline-level="4"><text:bookmark-start text:name="__RefHeading___obtain_and_run_msupply_client_installer_21"/><text:bookmark-start text:name="obtain_and_run_msupply_client_installer"/>Obtain and run mSupply Client installer<text:bookmark-end text:name="__RefHeading___obtain_and_run_msupply_client_installer_21"/><text:bookmark-end text:name="obtain_and_run_msupply_client_installer"/></text:h>
      <text:p text:style-name="Text_20_body"><draw:frame draw:style-name="PluginODTAutoStyle_Frame_41_text_frame" draw:name="Frame11" text:anchor-type="paragraph" svg:width="289.134pt" draw:z-index="0" svg:min-height="1cm"><draw:text-box><table:table table:style-name="Table"><table:table-column table:style-name="odt_auto_style_table_column_11_1"/><table:table-row><table:table-cell office:value-type="string" table:style-name="tablecell"><text:p text:style-name="tablealignleft">You must be logged on as Administrator to install mSupply Client with the correct permissions. Please consult your IT support staff if you require assistance to achieve this.</text:p></table:table-cell></table:table-row></table:table></draw:text-box></draw:frame></text:p>
      <text:list text:style-name="List_20_1" text:continue-numbering="false">
        <text:list-item>
          <text:p text:style-name="LastListParagraph_List_20_1_Content_First"> Once you have obtained the mSupply Client installer file, double click it to install.</text:p>
        </text:list-item>
      </text:list>
      <text:p text:style-name="Text_20_body">The mSupply client will be installed in the folder <text:span text:style-name="Source_20_Text">C:\mSupply\mSupply client</text:span> on your computer.</text:p>
      <text:p text:style-name="Text_20_body">mSupply client installer also installs the following files and folders:</text:p>
      <text:list text:style-name="List_20_1" text:continue-numbering="false">
        <text:list-item>
          <text:p text:style-name="List_20_1_Content_First"> A shortcut on the Desktop called <text:span text:style-name="Source_20_Text">mSupply client</text:span>.</text:p>
        </text:list-item>
        <text:list-item>
          <text:p text:style-name="List_20_1_Content_Last"> A folder called “\4D\Network” in the Windows folder on the startup volume, which contains network component files that need to be present for 4D to communicate over a TCP (and other types of) network(s).</text:p>
        </text:list-item>
      </text:list>
      <text:p text:style-name="Text_20_body"><draw:frame draw:style-name="PluginODTAutoStyle_Frame_45_text_frame" draw:name="Frame12" text:anchor-type="paragraph" svg:width="289.134pt" draw:z-index="0" svg:min-height="1cm"><draw:text-box><table:table table:style-name="Table"><table:table-column table:style-name="odt_auto_style_table_column_12_1"/><table:table-row><table:table-cell office:value-type="string" table:style-name="tablecell"><text:list text:style-name="List_20_1" text:continue-numbering="false"><text:list-item><text:p text:style-name="List_20_1_Content_First"> No reports are installed on 4D client. Each time 4D client connects to the Server, reports that have been added or modified on the server are automatically copied to the client.</text:p></text:list-item><text:list-item><text:p text:style-name="List_20_1_Content_Last"> Installers have been set up to overwrite existing files, so reinstalling the software will restore any potentially corrupted files to their original state. The installer will not overwrite your data files, unless you have been unwise enough to name your data file “example data” and put it in the “example data” folder <draw:frame draw:style-name="media" draw:name="21" text:anchor-type="as-char" draw:z-index="21" svg:width="" svg:rel-width="100%" svg:height="0cm"><draw:image xlink:href="Pictures/b684a7766e37f2aaab13b42ad839da51.svg" xlink:type="simple" xlink:show="embed" xlink:actuate="onLoad"/></draw:frame>.</text:p></text:list-item></text:list></table:table-cell></table:table-row></table:table></draw:text-box></draw:frame></text:p>
      <text:p text:style-name="Text_20_body">For convenience, pin the <text:span text:style-name="Source_20_Text">mSupply client</text:span> desktop shortcut to the taskbar.</text:p>
      <text:p text:style-name="Text_20_body"><draw:frame draw:style-name="PluginODTAutoStyle_Frame_49_text_frame" draw:name="Frame13" text:anchor-type="paragraph" svg:width="289.134pt" draw:z-index="0" svg:min-height="1cm"><draw:text-box><table:table table:style-name="Table"><table:table-column table:style-name="odt_auto_style_table_column_13_1"/><table:table-row><table:table-cell office:value-type="string" table:style-name="tablecell"><text:p text:style-name="tablealignleft">If any other Windows users will use this computer to access mSupply, it is worth copying the <text:span text:style-name="Source_20_Text">mSupply client</text:span> desktop shortcut to the <text:span text:style-name="Source_20_Text">C:\Users\Public\Desktop</text:span> folder.  This will place the shortcut on the desktop of each user.  Each user will need to pin this shortcut from their desktop to the taskbar.  </text:p><text:p text:style-name="Text_20_body">The <text:span text:style-name="Source_20_Text">C:\Users\Public\Desktop</text:span> folder is normally a hidden folder.  You will likely need to make it visible).</text:p><text:p text:style-name="Text_20_body">Additionally, if this computer is primarily used for running mSupply, then it is worth copying the <text:span text:style-name="Source_20_Text">mSupply client</text:span> desktop shortcut to the Startup folder.  The actual folder name changes with Windows version <draw:frame draw:style-name="media" draw:name="22" text:anchor-type="as-char" draw:z-index="22" svg:width="" svg:rel-width="100%" svg:height="0cm"><draw:image xlink:href="Pictures/ab9cf65a95a4aeb593d4001a83d4c0d5.svg" xlink:type="simple" xlink:show="embed" xlink:actuate="onLoad"/></draw:frame> so here are instructions: How to Add Programs, Files, and Folders to System Startup in Windows.</text:p></table:table-cell></table:table-row></table:table></draw:text-box></draw:frame></text:p>
      <text:h text:style-name="Heading_20_4" text:outline-level="4"><text:bookmark-start text:name="__RefHeading___starting_the_msupply_client_22"/><text:bookmark-start text:name="starting_the_msupply_client"/>Starting the mSupply Client<text:bookmark-end text:name="__RefHeading___starting_the_msupply_client_22"/><text:bookmark-end text:name="starting_the_msupply_client"/></text:h>
      <text:p text:style-name="Text_20_body">Once the installation is completed, double-click the “start mSupply Client” shortcut on your desktop.  A window something like this should appear:</text:p>
      <text:p text:style-name="Text_20_body"><draw:frame draw:style-name="mediacenter" draw:name="23" text:anchor-type="paragraph" draw:z-index="23" svg:width="10.583333333333cm" svg:height="9.7542242703533cm"><draw:image xlink:href="Pictures/166900150b38d14a3e33fc817b52240c.png" xlink:type="simple" xlink:show="embed" xlink:actuate="onLoad"/></draw:frame></text:p>
      <text:p text:style-name="Text_20_body">The window lists available mSupply servers on your network (there should be only one!)
Click on the server you wish to connect to.</text:p>
      <text:p text:style-name="Text_20_body"><draw:frame draw:style-name="PluginODTAutoStyle_Frame_53_text_frame" draw:name="Frame14" text:anchor-type="paragraph" svg:width="289.134pt" draw:z-index="0" svg:min-height="1cm"><draw:text-box><table:table table:style-name="Table"><table:table-column table:style-name="odt_auto_style_table_column_14_1"/><table:table-row><table:table-cell office:value-type="string" table:style-name="tablecell"><text:list text:style-name="List_20_1" text:continue-numbering="false"><text:list-item><text:p text:style-name="List_20_1_Content_First"> Once you have connected successfully, the mSupply Client 'remembers' which Server you last connected to and stores this in the <text:span text:style-name="Strong_20_Emphasis">Recent</text:span> tab.  Whenever you run the mSupply Client, it will automatically connect to that server.</text:p></text:list-item><text:list-item><text:p text:style-name="List_20_1_Content"> If, mSupply Client cannot connect to the mSupply Server, this window will pop up showing the <text:span text:style-name="Strong_20_Emphasis">Recent</text:span> tab.  You can try choosing the server there.</text:p></text:list-item><text:list-item><text:p text:style-name="List_20_1_Content_Last"> If, for some reason, network settings have been changed and you cannot connect from the <text:span text:style-name="Strong_20_Emphasis">Recent</text:span> tab, remember to look at the <text:span text:style-name="Strong_20_Emphasis">TCP/IP</text:span> tab as well.</text:p></text:list-item></text:list></table:table-cell></table:table-row></table:table></draw:text-box></draw:frame></text:p>
      <text:p text:style-name="Text_20_body">Clicking the “OK” button will take you to the mSupply password entry window. For new data files, the password is <text:span text:style-name="Source_20_Text">user1</text:span> for the first user in the list. Click on the first user, then enter the password and click <text:span text:style-name="Strong_20_Emphasis">OK</text:span></text:p>
      <text:h text:style-name="Heading_20_4" text:outline-level="4"><text:bookmark-start text:name="__RefHeading___forcing_msupply_client_to_re-sync_files_from_the_server_23"/><text:bookmark-start text:name="forcing_msupply_client_to_re-sync_files_from_the_server"/>Forcing mSupply Client to re-sync files from the server<text:bookmark-end text:name="__RefHeading___forcing_msupply_client_to_re-sync_files_from_the_server_23"/><text:bookmark-end text:name="forcing_msupply_client_to_re-sync_files_from_the_server"/></text:h>
      <text:p text:style-name="Text_20_body">Occasionally the mSupply client may fail to connect with the server for un-known reasons. Errors such as the “This database has not been compiled for 64-bit processors” has been encountered and can be fixed in the following manner. Please read on.</text:p>
      <text:p text:style-name="Text_20_body"><draw:frame draw:style-name="mediacenter" draw:name="24" text:anchor-type="paragraph" draw:z-index="24" svg:width="10.583333333333cm" svg:height="5.0402267818575cm"><draw:image xlink:href="Pictures/2516854f8e97e77a1082e317e24f5baf.png" xlink:type="simple" xlink:show="embed" xlink:actuate="onLoad"/></draw:frame></text:p>
      <text:p text:style-name="Text_20_body">Sometimes simply forcing the mSupply client to retrieves all setup files from the server may just fix things. </text:p>
      <text:p text:style-name="Text_20_body">To do this Double click on the mSupply Client icon and hold the “Alt”  (option on MAC)  key. You should see such a window open.</text:p>
      <text:p text:style-name="Text_20_body"><draw:frame draw:style-name="mediacenter" draw:name="25" text:anchor-type="paragraph" draw:z-index="25" svg:width="10.583333333333cm" svg:height="9.6500938086304cm"><draw:image xlink:href="Pictures/31a33f5323c94ae47680588ae7ef7152.png" xlink:type="simple" xlink:show="embed" xlink:actuate="onLoad"/></draw:frame></text:p>
      <text:p text:style-name="Text_20_body">On the above window select the server and click the custom tab.</text:p>
      <text:p text:style-name="Text_20_body"><draw:frame draw:style-name="mediacenter" draw:name="26" text:anchor-type="paragraph" draw:z-index="26" svg:width="10.583333333333cm" svg:height="9.8173015873016cm"><draw:image xlink:href="Pictures/f17cb6ee20558e3969c5191883f515bb.png" xlink:type="simple" xlink:show="embed" xlink:actuate="onLoad"/></draw:frame></text:p>
      <text:p text:style-name="Text_20_body">On the above window check the <text:span text:style-name="Emphasis">Force update of local resources</text:span> checkbox and click the <text:span text:style-name="Strong_20_Emphasis">OK</text:span> button. </text:p>
      <text:p text:style-name="Text_20_body">This will force the mSupply client to get the resources from the server and past issue may now be resolved.  </text:p>
      <text:p text:style-name="Text_20_body">Close mSupply and restart normally without the “Alt” key and mSupply client should be able to connect to the server without errors.  </text:p>
      <text:h text:style-name="Heading_20_3" text:outline-level="3"><text:bookmark-start text:name="__RefHeading___msupply_client_software_cannot_see_the_msupply_server_24"/><text:bookmark-start text:name="msupply_client_software_cannot_see_the_msupply_server"/>mSupply Client software cannot see the mSupply Server?<text:bookmark-end text:name="__RefHeading___msupply_client_software_cannot_see_the_msupply_server_24"/><text:bookmark-end text:name="msupply_client_software_cannot_see_the_msupply_server"/></text:h>
      <text:p text:style-name="Text_20_body"><draw:frame draw:style-name="PluginODTAutoStyle_Frame_57_text_frame" draw:name="Frame15" text:anchor-type="paragraph" svg:width="289.134pt" draw:z-index="0" svg:min-height="1cm"><draw:text-box><table:table table:style-name="Table"><table:table-column table:style-name="odt_auto_style_table_column_15_1"/><table:table-row><table:table-cell office:value-type="string" table:style-name="tablecell"><text:p text:style-name="tablealignleft">Server is not visible?</text:p><text:list text:style-name="List_20_1" text:continue-numbering="false"><text:list-item><text:p text:style-name="List_20_1_Content_First"> To make it easy for you to connect, mSupply Server publishes details about available servers on a specific port. It is quite possible that products such as “Zone Alarm” and “Norton Personal Firewall” will block access to this port and stop discovery of the servers. Contact your system administrator if the list of available servers is blank.</text:p></text:list-item><text:list-item><text:p text:style-name="List_20_1_Content"> Of course, it may be possible that the mSupply Server service is not running.  Check Services to establish that.</text:p></text:list-item><text:list-item><text:p text:style-name="List_20_1_Content_Last"> Lastly, the Windows firewall may be blocking the Server publishing it's presence - see below.</text:p></text:list-item></text:list></table:table-cell></table:table-row></table:table></draw:text-box></draw:frame></text:p>
      <text:h text:style-name="Heading_20_4" text:outline-level="4"><text:bookmark-start text:name="__RefHeading___configuring_windows_firewall_on_server_25"/><text:bookmark-start text:name="configuring_windows_firewall_on_server"/>Configuring Windows firewall on server<text:bookmark-end text:name="__RefHeading___configuring_windows_firewall_on_server_25"/><text:bookmark-end text:name="configuring_windows_firewall_on_server"/></text:h>
      <text:p text:style-name="Text_20_body">The Windows firewall may need to be adjusted to allow the Client to receive Server identification.</text:p>
      <text:p text:style-name="Text_20_body"><draw:frame draw:style-name="PluginODTAutoStyle_Frame_61_text_frame" draw:name="Frame16" text:anchor-type="paragraph" svg:width="385.512pt" draw:z-index="0" svg:min-height="1cm"><draw:text-box><table:table table:style-name="Table"><table:table-column table:style-name="odt_auto_style_table_column_16_1"/><table:table-row><table:table-cell office:value-type="string" table:style-name="tablecell"><text:p text:style-name="tablealignleft">To locate an mSupply server on a network mSupply client broadcasts over the subnet on random UDP ports from 49157 and above. As such inbound UDP ports from 49157 upwards should be opened on the server firewall. If these UDP ports are not open on the server then the clients cannot automatically find the server. However clients can still be manually directed to the server IP address by holding alt when client is opening, and entering the IP address in the network address field of the custom tab.</text:p><text:p text:style-name="Text_20_body">The default ports for client/server communication in mSupply server are TCP 19812 &amp; 19813.
The server firewall will require inbound TCP ports 19812 and 19813 to be opened (however these ports can be changed in mSupply server if required).</text:p></table:table-cell></table:table-row></table:table></draw:text-box></draw:frame></text:p>
      <text:p text:style-name="Text_20_body">The firewall on the Client machines could also block access to the server machine.  Testing with the firewalls on the server / client machines temporarily turned off in various combinations will help to establish whether firewalls are blocking communications.</text:p>
      <text:h text:style-name="Heading_20_4" text:outline-level="4"><text:bookmark-start text:name="__RefHeading___manually_configuring_the_msupply_client_26"/><text:bookmark-start text:name="manually_configuring_the_msupply_client"/>Manually configuring the mSupply client<text:bookmark-end text:name="__RefHeading___manually_configuring_the_msupply_client_26"/><text:bookmark-end text:name="manually_configuring_the_msupply_client"/></text:h>
      <text:p text:style-name="Text_20_body">Due to firewall or if you connect to mSupply server via a router, then you may need to enter in the IP address on the mSupply Client custom setting window.</text:p>
      <text:p text:style-name="Text_20_body"><draw:frame draw:style-name="mediacenter" draw:name="27" text:anchor-type="paragraph" draw:z-index="27" svg:width="10.583333333333cm" svg:height="9.8925796425796cm"><draw:image xlink:href="Pictures/f1e7ac5de6cf338e54294a27fb82be2c.png" xlink:type="simple" xlink:show="embed" xlink:actuate="onLoad"/></draw:frame></text:p>
      <text:p text:style-name="Text_20_body">The data base name is always : <text:span text:style-name="Strong_20_Emphasis">mSupply</text:span></text:p>
      <text:p text:style-name="Text_20_body">If mSupply server is serving via the default port (19813) then simply enter in the IP address.  Otherwise, see more details on the Custom Tab.</text:p>
      <text:p text:style-name="Text_20_body"><draw:frame draw:style-name="PluginODTAutoStyle_Frame_65_text_frame" draw:name="Frame17" text:anchor-type="paragraph" svg:width="289.134pt" draw:z-index="0" svg:min-height="1cm"><draw:text-box><table:table table:style-name="Table"><table:table-column table:style-name="odt_auto_style_table_column_17_1"/><table:table-row><table:table-cell office:value-type="string" table:style-name="tablecell"><text:p text:style-name="tablealignleft">As part of the installation, a batch file with the name <text:span text:style-name="Strong_20_Emphasis">Reset client temp folder</text:span> is installed on the desktop. This is for use if the client begins to behave incorrectly in the future, as described on the 28.01. How to re-set the mSupply client page. It is not for use during installation so you can safely ignore it until it is needed in the future. It is safe to move the batch file to somewhere other than the desktop if needed. </text:p></table:table-cell></table:table-row></table:table></draw:text-box></draw:frame></text:p>
      <text:h text:style-name="Heading_20_4" text:outline-level="4"><text:bookmark-start text:name="__RefHeading___forcing_msupply_client_to_connect_to_a_specific_msupply_server_27"/><text:bookmark-start text:name="forcing_msupply_client_to_connect_to_a_specific_msupply_server"/>Forcing mSupply client to connect to a specific mSupply Server<text:bookmark-end text:name="__RefHeading___forcing_msupply_client_to_connect_to_a_specific_msupply_server_27"/><text:bookmark-end text:name="forcing_msupply_client_to_connect_to_a_specific_msupply_server"/></text:h>
      <text:p text:style-name="Text_20_body">Within an organisation it is possible to have multiple mSupply server running like in the image shown below.</text:p>
      <text:p text:style-name="Text_20_body"><draw:frame draw:style-name="mediacenter" draw:name="28" text:anchor-type="paragraph" draw:z-index="28" svg:width="7.9375cm" style:rel-width="100%" svg:height="7.9525616698292cm" style:rel-height="scale"><draw:image xlink:href="Pictures/2b56f66244cff8a35c9b6a59ea66a628.png" xlink:type="simple" xlink:show="embed" xlink:actuate="onLoad"/></draw:frame></text:p>
      <text:p text:style-name="Text_20_body">Now you as a administrator may require a particular mSupply client to connect to one of the server and to ignore the others. To reduce confusion to the user you may require the user to connect to a particular mSupply client. </text:p>
      <text:p text:style-name="Text_20_body">It is possible to direct a mSupply client application to look out for a particular mSupply server only. Let us assume that you want a certain computer to access the mSupply server with a IP address of : 192.168.3.200</text:p>
      <text:list text:style-name="List_20_1" text:continue-numbering="false">
        <text:list-item>
          <text:p text:style-name="List_20_1_Content_First"> Install the mSupply Client.</text:p>
        </text:list-item>
        <text:list-item>
          <text:p text:style-name="List_20_1_Content"> Navigate to `C:\mSupply client\Database`</text:p>
        </text:list-item>
        <text:list-item>
          <text:p text:style-name="List_20_1_Content"> You will see the `EnginedServer.4DLink`  file,  use Notepad to open it.</text:p>
        </text:list-item>
        <text:list-item>
          <text:p text:style-name="List_20_1_Content"> For the server path `server_path=“:19813”`  Enter a valid msupply server IP like  `server_path=“192.168.3.200:19813”`</text:p>
        </text:list-item>
        <text:list-item>
          <text:p text:style-name="List_20_1_Content"> save the `EnginedServer.4DLink`  file</text:p>
        </text:list-item>
        <text:list-item>
          <text:p text:style-name="List_20_1_Content_Last"> Now when you start the mSupply client, it will know where the mSupply server is and will look for the IP : 192.168.3.200</text:p>
        </text:list-item>
      </text:list>
      <text:p text:style-name="Text_20_body"><draw:frame draw:style-name="mediacenter" draw:name="29" text:anchor-type="paragraph" draw:z-index="29" svg:width="15.875cm" svg:height="7.5501718213058cm"><draw:image xlink:href="Pictures/6967b62bb222079bc0380df7a9025783.png" xlink:type="simple" xlink:show="embed" xlink:actuate="onLoad"/></draw:frame></text:p>
      <text:h text:style-name="Heading_20_3" text:outline-level="3"><text:bookmark-start text:name="__RefHeading___msupply_server_configuration_28"/><text:bookmark-start text:name="msupply_server_configuration"/>mSupply Server configuration<text:bookmark-end text:name="__RefHeading___msupply_server_configuration_28"/><text:bookmark-end text:name="msupply_server_configuration"/></text:h>
      <text:h text:style-name="Heading_20_4" text:outline-level="4"><text:bookmark-start text:name="__RefHeading___register_msupply_29"/><text:bookmark-start text:name="register_msupply"/>Register mSupply<text:bookmark-end text:name="__RefHeading___register_msupply_29"/><text:bookmark-end text:name="register_msupply"/></text:h>
      <text:p text:style-name="Text_20_body">The procedure is described earlier in “Preferences” chapter of the mSupply manual. See The Register button</text:p>
      <text:p text:style-name="Text_20_body">You will either have to phone or email the information to Sustainable Solutions to obtain a registration code.</text:p>
      <text:p text:style-name="Text_20_body"><draw:frame draw:style-name="PluginODTAutoStyle_Frame_69_text_frame" draw:name="Frame18" text:anchor-type="paragraph" svg:width="289.134pt" draw:z-index="0" svg:min-height="1cm"><draw:text-box><table:table table:style-name="Table"><table:table-column table:style-name="odt_auto_style_table_column_18_1"/><table:table-row><table:table-cell office:value-type="string" table:style-name="tablecell"><text:p text:style-name="tablealignleft">The registration code is keyed to your Organisation name and the MAC address of the server.  Changing either of these will require a new code, which we shall willingly provide.  So, <text:span text:style-name="Strong_20_Emphasis">take care when setting the Organisation Name!</text:span></text:p></table:table-cell></table:table-row></table:table></draw:text-box></draw:frame></text:p>
      <text:h text:style-name="Heading_20_4" text:outline-level="4"><text:bookmark-start text:name="__RefHeading___configure_msupply_preferences_30"/><text:bookmark-start text:name="configure_msupply_preferences"/>Configure mSupply preferences<text:bookmark-end text:name="__RefHeading___configure_msupply_preferences_30"/><text:bookmark-end text:name="configure_msupply_preferences"/></text:h>
      <text:p text:style-name="Text_20_body">Once registered, you may want to systematically to go through the mSupply Preferences and choose appropriate settings, and particularly setting up the <text:span text:style-name="Plugin_Wrap_Span_Emphasised">Secondary backups</text:span>!  Start here:  Preferences &gt; General</text:p>
      <text:h text:style-name="Heading_20_5" text:outline-level="5"><text:bookmark-start text:name="__RefHeading___turn_off_web_dashboard_31"/><text:bookmark-start text:name="turn_off_web_dashboard"/>Turn off web dashboard<text:bookmark-end text:name="__RefHeading___turn_off_web_dashboard_31"/><text:bookmark-end text:name="turn_off_web_dashboard"/></text:h>
      <text:p text:style-name="Text_20_body">If the web dashboard has been set up on the Primary Server, then the dashboard preferences will be copied to the Satellite site datafile.  In most cases, the web dashboard is not being used on the Satellite site and it is an unnecessary interaction with the scheduler, so may as well be turned off:</text:p>
      <text:p text:style-name="Text_20_body"><text:span text:style-name="Strong_20_Emphasis">Before v4.04:</text:span></text:p>
      <text:list text:style-name="Numbering_20_1" text:continue-numbering="false">
        <text:list-item>
          <text:p text:style-name="Numbering_20_1_Content_First"> <text:span text:style-name="Strong_20_Emphasis">File &gt; Preferences…  &gt; Dashboard</text:span></text:p>
        </text:list-item>
        <text:list-item>
          <text:p text:style-name="Numbering_20_1_Content"> Untick the 'We use the web dashboard'</text:p>
        </text:list-item>
        <text:list-item>
          <text:p text:style-name="Numbering_20_1_Content_Last"> Click <text:span text:style-name="Strong_20_Emphasis">OK</text:span></text:p>
        </text:list-item>
      </text:list>
      <text:p text:style-name="Text_20_body"><text:span text:style-name="Strong_20_Emphasis">After v4.04</text:span>, the dashboard is managed through the Admin page of the navigator:</text:p>
      <text:list text:style-name="Numbering_20_1" text:continue-numbering="false">
        <text:list-item>
          <text:p text:style-name="Numbering_20_1_Content_First"> <text:span text:style-name="Strong_20_Emphasis">Admin</text:span> &gt; <text:span text:style-name="Strong_20_Emphasis">Dashboard</text:span> &gt; <text:span text:style-name="Strong_20_Emphasis">Export Settings</text:span></text:p>
        </text:list-item>
        <text:list-item>
          <text:p text:style-name="Numbering_20_1_Content"> Clear the Postgres Server entries</text:p>
        </text:list-item>
        <text:list-item>
          <text:p text:style-name="Numbering_20_1_Content_Last"> Click <text:span text:style-name="Strong_20_Emphasis">OK</text:span></text:p>
        </text:list-item>
      </text:list>
      <text:p text:style-name="Text_20_body"><draw:frame draw:style-name="mediacenter" draw:name="30" text:anchor-type="paragraph" draw:z-index="30" svg:width="13.229166666667cm" svg:height="11.142791082555cm"><draw:image xlink:href="Pictures/31c901bbcc71ccb059c728914abe3be6.png" xlink:type="simple" xlink:show="embed" xlink:actuate="onLoad"/></draw:frame></text:p>
      <text:h text:style-name="Heading_20_5" text:outline-level="5"><text:bookmark-start text:name="__RefHeading___configure_secondary_backups_32"/><text:bookmark-start text:name="configure_secondary_backups"/>Configure secondary backups<text:bookmark-end text:name="__RefHeading___configure_secondary_backups_32"/><text:bookmark-end text:name="configure_secondary_backups"/></text:h>
      <text:p text:style-name="Text_20_body">You should have already configured the primary backup.  We recommend setting up a secondary backup which will send a backup off-site using a service such as Dropbox.  The frequency of this depends largely on what bandwidth your site can afford.  Each backup can easily get to GB sizes…:</text:p>
      <text:list text:style-name="List_20_1" text:continue-numbering="false">
        <text:list-item>
          <text:p text:style-name="List_20_1_Content_First"> <text:span text:style-name="Strong_20_Emphasis">File &gt; Preferences…  &gt; Backup 2</text:span></text:p>
          <text:list text:style-name="List_20_1">
            <text:list-item>
              <text:p text:style-name="List_20_1_Content_Last"> Configure secondary backups</text:p>
            </text:list-item>
          </text:list>
        </text:list-item>
      </text:list>
      <text:h text:style-name="Heading_20_4" text:outline-level="4"><text:bookmark-start text:name="__RefHeading___turn_on_synchronisation_33"/><text:bookmark-start text:name="turn_on_synchronisation"/>Turn on Synchronisation<text:bookmark-end text:name="__RefHeading___turn_on_synchronisation_33"/><text:bookmark-end text:name="turn_on_synchronisation"/></text:h>
      <text:p text:style-name="Text_20_body">When you are finally ready to turn on synchronisation:</text:p>
      <text:list text:style-name="List_20_1" text:continue-numbering="false">
        <text:list-item>
          <text:p text:style-name="List_20_1_Content_First"> <text:span text:style-name="Strong_20_Emphasis">File &gt; Preferences…  &gt; Synchronise &gt; Click to un-lock</text:span>, enter code to edit.</text:p>
          <text:list text:style-name="List_20_1">
            <text:list-item>
              <text:p text:style-name="List_20_1_Content"> Set the Sync time interval to <text:span text:style-name="Source_20_Text">1</text:span></text:p>
            </text:list-item>
            <text:list-item>
              <text:p text:style-name="List_20_1_Content_Last"> Click <text:span text:style-name="Strong_20_Emphasis">OK</text:span></text:p>
            </text:list-item>
          </text:list>
        </text:list-item>
      </text:list>
      <text:p text:style-name="Text_20_body"><draw:frame draw:style-name="PluginODTAutoStyle_Frame_73_text_frame" draw:name="Frame19" text:anchor-type="paragraph" svg:width="289.134pt" draw:z-index="0" svg:min-height="1cm"><draw:text-box><table:table table:style-name="Table"><table:table-column table:style-name="odt_auto_style_table_column_19_1"/><table:table-row><table:table-cell office:value-type="string" table:style-name="tablecell"><text:p text:style-name="tablealignleft">Your installation of mSupply may have customisations made specifically for your work scenario. Please contact our support staff on support@msupply.org.nz to manage these customisations.</text:p></table:table-cell></table:table-row></table:table></draw:text-box></draw:frame></text:p>
      <text:h text:style-name="Heading_20_4" text:outline-level="4"><text:bookmark-start text:name="__RefHeading___configure_label_printer_34"/><text:bookmark-start text:name="configure_label_printer"/>Configure label printer<text:bookmark-end text:name="__RefHeading___configure_label_printer_34"/><text:bookmark-end text:name="configure_label_printer"/></text:h>
      <text:p text:style-name="Text_20_body">If you are dispensing, you will need to set up label printer preferences</text:p>
      <text:h text:style-name="Heading_20_4" text:outline-level="4"><text:bookmark-start text:name="__RefHeading___graceful_shutdown_in_the_event_of_a_power_failure_35"/><text:bookmark-start text:name="graceful_shutdown_in_the_event_of_a_power_failure"/>Graceful shutdown in the event of a power failure<text:bookmark-end text:name="__RefHeading___graceful_shutdown_in_the_event_of_a_power_failure_35"/><text:bookmark-end text:name="graceful_shutdown_in_the_event_of_a_power_failure"/></text:h>
      <text:p text:style-name="Text_20_body">Your mSupply server should be attached to a UPS. The UPS should be fitted with a control cable (serial, USB or network cable) that allows control software to detect a low power situation and shut down the server.</text:p>
      <text:p text:style-name="Text_20_body">In the UPS control software set the shutdown to start at least two minutes before the power will fail.</text:p>
      <text:p text:style-name="Text_20_body">Set it to run a batch file at that point. The file should contain the single line “net stop Service name” where the service name is the name displayed in the properties when you double-click the service name in the services window. In the example below the service name is “4DS mSupply.4DC” (not to be confused with the display name)</text:p>
      <text:p text:style-name="Text_20_body"><draw:frame draw:style-name="mediacenter" draw:name="31" text:anchor-type="paragraph" draw:z-index="31" svg:width="10.768541666667cm" svg:height="2.8839583333333cm"><draw:image xlink:href="Pictures/a09c33621f7c4062b2b394ff9d5cd124.png" xlink:type="simple" xlink:show="embed" xlink:actuate="onLoad"/></draw:frame></text:p>
      <text:p text:style-name="Text_20_body">You may wish to test your typing skills by opening a command prompt:</text:p>
      <text:p text:style-name="Text_20_body"><draw:frame draw:style-name="mediacenter" draw:name="32" text:anchor-type="paragraph" draw:z-index="32" svg:width="13.678958333333cm" svg:height="5.2122916666667cm"><draw:image xlink:href="Pictures/2e575d1b4a6e440531b065174f1acba2.png" xlink:type="simple" xlink:show="embed" xlink:actuate="onLoad"/></draw:frame></text:p>
      <text:h text:style-name="Heading_20_4" text:outline-level="4"><text:bookmark-start text:name="__RefHeading___accessing_msupply_client_on_a_cloud_server_36"/><text:bookmark-start text:name="accessing_msupply_client_on_a_cloud_server"/>Accessing mSupply client on a cloud server<text:bookmark-end text:name="__RefHeading___accessing_msupply_client_on_a_cloud_server_36"/><text:bookmark-end text:name="accessing_msupply_client_on_a_cloud_server"/></text:h>
      <text:p text:style-name="Text_20_body">If the mSupply client software is running on a PC, there are a range of applications that can be used for accessing the cloud hosted mSupply server including Microsoft's own Remote Desktop Connection software  that comes included with Microsoft Windows.  </text:p>
      <text:p text:style-name="Text_20_body">We recommend TS-Plus, which allows users to access client on the server via their web browser.</text:p>
      <text:h text:style-name="Heading_20_2" text:outline-level="2"><text:bookmark-start text:name="__RefHeading___troubleshooting_37"/><text:bookmark-start text:name="troubleshooting"/>Troubleshooting<text:bookmark-end text:name="__RefHeading___troubleshooting_37"/><text:bookmark-end text:name="troubleshooting"/></text:h>
      <text:h text:style-name="Heading_20_4" text:outline-level="4"><text:bookmark-start text:name="__RefHeading___permission_for_backup_setting_file_38"/><text:bookmark-start text:name="permission_for_backup_setting_file"/>Permission for backup setting file<text:bookmark-end text:name="__RefHeading___permission_for_backup_setting_file_38"/><text:bookmark-end text:name="permission_for_backup_setting_file"/></text:h>
      <text:p text:style-name="Text_20_body">Since v17 of 4D (the database engine underlying mSupply), when running mSupply as a Service, logging on as the Local System Account (<text:span text:style-name="Strong_20_Emphasis">LSA</text:span>, as described below), mSupply <text:span text:style-name="Plugin_Wrap_Span_Emphasised">MAY</text:span> no longer have sufficient permissions to access the folder:  <text:span text:style-name="Source_20_Text">C:\Program Files\mSupply\mSupply Server\Server Database\Preferences\Backup</text:span></text:p>
      <text:p text:style-name="Text_20_body">If this is the case, it will result in the following error:</text:p>
      <text:p text:style-name="Text_20_body"><draw:frame draw:style-name="mediacenter" draw:name="33" text:anchor-type="paragraph" draw:z-index="33" svg:width="15.875cm" svg:height="11.168341708543cm"><draw:image xlink:href="Pictures/7c934645adccc699e3b3c35729362b19.png" xlink:type="simple" xlink:show="embed" xlink:actuate="onLoad"/></draw:frame></text:p>
      <text:p text:style-name="Text_20_body">If this happens, it needs to be fixed. The Solution is to edit permission of <text:span text:style-name="Strong_20_Emphasis">Users</text:span> to allow Full control/Modify/Write to the Backup.XML file as shown here:</text:p>
      <text:p text:style-name="Text_20_body"><draw:frame draw:style-name="mediacenter" draw:name="34" text:anchor-type="paragraph" draw:z-index="34" svg:width="15.875cm" svg:height="10.272058823529cm"><draw:image xlink:href="Pictures/fbf5acc3f3b704540ef925db562b7b80.png" xlink:type="simple" xlink:show="embed" xlink:actuate="onLoad"/></draw:frame></text:p>
      <text:p text:style-name="Horizontal_20_Line"/>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25.02. mSupply client / server installation part 2</text:span> | | Next: <text:span text:style-name="Strong_20_Emphasis">25.04. Schedules and period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7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3T15::55:50</meta:creation-date>
    <dc:creator>Generated</dc:creator>
    <dc:date>2026-08-23T15::55:50</dc:date>
    <dc:language>en-US</dc:language>
    <meta:editing-cycles>1</meta:editing-cycles>
    <meta:editing-duration>PT0S</meta:editing-duration>
    <dc:title>admin:server_installation_3</dc:title>
  </office:meta>
</office:document-meta>
</file>