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366c7acbc1becf985e9092b2e48fd21.png"/>
  <manifest:file-entry manifest:media-type="image/png" manifest:full-path="Pictures/dacdac588bbeed71c52e082fa308561c.png"/>
  <manifest:file-entry manifest:media-type="image/png" manifest:full-path="Pictures/c29b37887f88c4f8f2954e436aa823a2.png"/>
  <manifest:file-entry manifest:media-type="image/png" manifest:full-path="Pictures/4a1c8a750886b011397cd47c341c0162.png"/>
  <manifest:file-entry manifest:media-type="image/png" manifest:full-path="Pictures/2b298aaeaec0b6bfa363e27fb2c754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server_troubleshooting"/><text:bookmark-start text:name="__RefHeading___server_troubleshooting_1"/><text:bookmark-start text:name="server_troubleshooting"/>21.20. Server troubleshooting<text:bookmark-end text:name="__RefHeading___server_troubleshooting_1"/><text:bookmark-end text:name="server_troubleshooting"/></text:h>
      <text:h text:style-name="Heading_20_2" text:outline-level="2"><text:bookmark-start text:name="__RefHeading___service_not_running_2"/><text:bookmark-start text:name="service_not_running"/>Service not running<text:bookmark-end text:name="__RefHeading___service_not_running_2"/><text:bookmark-end text:name="service_not_running"/></text:h>
      <text:p text:style-name="Text_20_body">If the client is unable to connect to the server, it is quite possible that the mSupply Server Service is not running.</text:p>
      <text:p text:style-name="Text_20_body">You can check by going into Control Panel&gt;Administrative Tools&gt;Services</text:p>
      <text:p text:style-name="Text_20_body"><draw:frame draw:style-name="mediacenter" draw:name="0" text:anchor-type="paragraph" draw:z-index="0" svg:width="26.458333333333cm" style:rel-width="100%" svg:height="13.389659156557cm" style:rel-height="scale"><draw:image xlink:href="Pictures/0366c7acbc1becf985e9092b2e48fd21.png" xlink:type="simple" xlink:show="embed" xlink:actuate="onLoad"/></draw:frame></text:p>
      <text:p text:style-name="Text_20_body">Look for the service named 4D. The status should be “running” or “started” and it should be set to automatic.</text:p>
      <text:p text:style-name="Text_20_body"><draw:frame draw:style-name="mediacenter" draw:name="1" text:anchor-type="paragraph" draw:z-index="1" svg:width="26.458333333333cm" style:rel-width="100%" svg:height="9.300673312347cm" style:rel-height="scale"><draw:image xlink:href="Pictures/dacdac588bbeed71c52e082fa308561c.png" xlink:type="simple" xlink:show="embed" xlink:actuate="onLoad"/></draw:frame></text:p>
      <text:p text:style-name="Text_20_body">If it is not running or started you can click the play button above the list of services while you have 4D highlighted. The status should now read “running” or “Started”.
If it doesn't please contact mSupply Support for help. support@msupply.org.nz</text:p>
      <text:h text:style-name="Heading_20_2" text:outline-level="2"><text:bookmark-start text:name="__RefHeading___msupply_client_software_can_not_see_the_msupply_server_3"/><text:bookmark-start text:name="msupply_client_software_can_not_see_the_msupply_server"/>mSupply Client software can not see the mSupply Server?<text:bookmark-end text:name="__RefHeading___msupply_client_software_can_not_see_the_msupply_server_3"/><text:bookmark-end text:name="msupply_client_software_can_not_see_the_msupply_server"/></text:h>
      <text:p text:style-name="Text_20_body">Refer  mSupply Client software can not see the mSupply Server?</text:p>
      <text:h text:style-name="Heading_20_2" text:outline-level="2"><text:bookmark-start text:name="__RefHeading___sync_not_working_4"/><text:bookmark-start text:name="sync_not_working"/>Sync not working<text:bookmark-end text:name="__RefHeading___sync_not_working_4"/><text:bookmark-end text:name="sync_not_working"/></text:h>
      <text:p text:style-name="Text_20_body">If, on a sync satellite client, the number of sync records stays static, or continues to grow over a significant period (hours), then sync between the (Sync Satellite server to the sync Primary server) has stalled.</text:p>
      <text:p text:style-name="Text_20_body"><draw:frame draw:style-name="mediacenter" draw:name="Sync stalled... Legend" text:anchor-type="paragraph" draw:z-index="0" svg:width="17.356666666667cm" style:rel-width="100%"><draw:text-box><text:p text:style-name="legendcenter"><draw:frame draw:style-name="mediacenter" draw:name="Sync stalled..." text:anchor-type="paragraph" draw:z-index="2" svg:width="17.356666666667cm" style:rel-width="100%" svg:height="3.7835416666667cm" style:rel-height="scale"><draw:image xlink:href="Pictures/c29b37887f88c4f8f2954e436aa823a2.png" xlink:type="simple" xlink:show="embed" xlink:actuate="onLoad"/></draw:frame>Sync stalled...</text:p></draw:text-box></draw:frame></text:p>
      <text:p text:style-name="Text_20_body">A probable reason for this is that the Sync Satellite server can not connect to the sync Primary server.  You can check this by checking the logs (<text:span text:style-name="Strong_20_Emphasis">Special &gt; View log…</text:span>):</text:p>
      <text:p text:style-name="Text_20_body"><draw:frame draw:style-name="mediacenter" draw:name="Unable to access server... Legend" text:anchor-type="paragraph" draw:z-index="0" svg:width="25.955625cm" style:rel-width="100%"><draw:text-box><text:p text:style-name="legendcenter"><draw:frame draw:style-name="mediacenter" draw:name="Unable to access server..." text:anchor-type="paragraph" draw:z-index="3" svg:width="25.955625cm" style:rel-width="100%" svg:height="18.467916666667cm" style:rel-height="scale"><draw:image xlink:href="Pictures/4a1c8a750886b011397cd47c341c0162.png" xlink:type="simple" xlink:show="embed" xlink:actuate="onLoad"/></draw:frame>Unable to access server...</text:p></draw:text-box></draw:frame></text:p>
      <text:p text:style-name="Text_20_body">There are a number of possible reasons for this:</text:p>
      <text:list text:style-name="List_20_1" text:continue-numbering="false">
        <text:list-item>
          <text:p text:style-name="List_20_1_Content_First"> The Sync Primary server hardware is down.  Check that the Sync Primary server hardware is up.</text:p>
        </text:list-item>
        <text:list-item>
          <text:p text:style-name="List_20_1_Content"> The Sync Primary service (software) is down.  Check that the Sync Primary service (software) on the Sync Primary server hardware is up.</text:p>
        </text:list-item>
        <text:list-item>
          <text:p text:style-name="List_20_1_Content"> The IP address of the Sync Primary server hardware is incorrect.  The IP address of the Sync Primary server should be a domain name,  <text:span text:style-name="Plugin_Wrap_Span_Highlighted">e.g.</text:span> <text:span text:style-name="Source_20_Text">orgname.msupply.org</text:span>.  However, this domain name will be mapped to an IP address that <text:span text:style-name="Emphasis">should</text:span> be static.  If the ip address of the Sync Primary is different to what the domain name server maps it to, then sync will fail.  To confirm this:</text:p>
          <text:list text:style-name="List_20_1">
            <text:list-item>
              <text:p text:style-name="List_20_1_Content"> Find the IP address of the Sync Primary server hardware, at the Command Prompt on the Sync Primary server, enter <text:span text:style-name="Source_20_Text">ipconfig</text:span>.</text:p>
            </text:list-item>
            <text:list-item>
              <text:p text:style-name="List_20_1_Content"> Find the IP address that the domain name server thinks is associated with the domain name, at the Command Prompt on the Sync Satellite server, enter <text:span text:style-name="Source_20_Text">nslookup orgname.msupply.org</text:span>.  Compare the reported ip addresses.</text:p>
            </text:list-item>
          </text:list>
        </text:list-item>
        <text:list-item>
          <text:p text:style-name="List_20_1_Content"> Access to the Sync Primary server hardware may be blocked by a firewall or proxy server on the Sync Satellite server network.  A simple diagnostic test for this is to open a browser and enter the following in to the address field:  <text:span text:style-name="Source_20_Text">https://myserver.msupply.org/sync/</text:span>.</text:p>
          <text:list text:style-name="List_20_1">
            <text:list-item>
              <text:p text:style-name="List_20_1_Content"> If the web page responds with an error message from the Primary Server, then the Primary Server is reachable:  <draw:frame draw:style-name="mediacenter" draw:name="Primary server sync error message Legend" text:anchor-type="paragraph" draw:z-index="0" svg:width="23.415625cm" style:rel-width="100%"><draw:text-box><text:p text:style-name="legendcenter"><draw:frame draw:style-name="mediacenter" draw:name="Primary server sync error message" text:anchor-type="paragraph" draw:z-index="4" svg:width="23.415625cm" style:rel-width="100%" svg:height="1.9314583333333cm" style:rel-height="scale"><draw:image xlink:href="Pictures/2b298aaeaec0b6bfa363e27fb2c7547e.png" xlink:type="simple" xlink:show="embed" xlink:actuate="onLoad"/></draw:frame>Primary server sync error message</text:p></draw:text-box></draw:frame></text:p>
            </text:list-item>
            <text:list-item>
              <text:p text:style-name="List_20_1_Content_Last"> If the web page responds with a firewall or proxy error message, then the firewall / proxy server needs to be configured to allow access from the Primary secondary server to <text:span text:style-name="Source_20_Text">https://myserver.msupply.org/sync/</text:span>:</text:p>
            </text:list-item>
          </text:list>
        </text:list-item>
      </text:list>
      <text:p text:style-name="Text_20_body"><text:span text:style-name="Emphasis"> Previous: The Log     Next: The Help Men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04:32</meta:creation-date>
    <dc:creator>Generated</dc:creator>
    <dc:date>2026-08-14T00::04:32</dc:date>
    <dc:language>en-US</dc:language>
    <meta:editing-cycles>1</meta:editing-cycles>
    <meta:editing-duration>PT0S</meta:editing-duration>
    <dc:title>admin:server_troubleshooting</dc:title>
  </office:meta>
</office:document-meta>
</file>