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742d2de138901c4c3c1cda0b0707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show_users"/><text:bookmark-start text:name="__RefHeading___show_connected_users_1"/><text:bookmark-start text:name="show_connected_users"/>Show connected users<text:bookmark-end text:name="__RefHeading___show_connected_users_1"/><text:bookmark-end text:name="show_connected_user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 Note: Not applicable when running mSupply in single user mode</text:span></text:p></table:table-cell></table:table-row></table:table></draw:text-box></draw:frame></text:p>
      <text:p text:style-name="Text_20_body">To display a list of users currently logged on to mSupply, select this option.The window below is displayed.</text:p>
      <text:p text:style-name="Text_20_body"><draw:frame draw:style-name="mediacenter" draw:name="0" text:anchor-type="paragraph" draw:z-index="0" svg:width="8.5989583333333cm" style:rel-width="100%" svg:height="11.101300705467cm" style:rel-height="scale"><draw:image xlink:href="Pictures/67742d2de138901c4c3c1cda0b07076b.png" xlink:type="simple" xlink:show="embed" xlink:actuate="onLoad"/></draw:frame></text:p>
      <text:h text:style-name="Heading_20_3" text:outline-level="3"><text:bookmark-start text:name="__RefHeading___messaging_other_users_2"/><text:bookmark-start text:name="messaging_other_users"/>Messaging other users<text:bookmark-end text:name="__RefHeading___messaging_other_users_2"/><text:bookmark-end text:name="messaging_other_users"/></text:h>
      <text:p text:style-name="Text_20_body">By highlighting one or more users (use control on Windows/ command on Mac to highlight multiple users), a message typed into the <text:span text:style-name="Emphasis"> Message</text:span> box will immediately appear on the selected user(s) mSupply window when you click on the <text:span text:style-name="Strong_20_Emphasis">Send</text:span> button. </text:p>
      <text:p text:style-name="Text_20_body">Such messages are not stored on the system.</text:p>
      <text:p text:style-name="Text_20_body"><text:span text:style-name="Emphasis"> Previous: Set start of year stock     Next: The Help Menu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07:00</meta:creation-date>
    <dc:creator>Generated</dc:creator>
    <dc:date>2026-08-14T00::07:00</dc:date>
    <dc:language>en-US</dc:language>
    <meta:editing-cycles>1</meta:editing-cycles>
    <meta:editing-duration>PT0S</meta:editing-duration>
    <dc:title>admin:show_users</dc:title>
  </office:meta>
</office:document-meta>
</file>