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5239a6a99b970d99a233079c43f6a4e.png"/>
  <manifest:file-entry manifest:media-type="image/png" manifest:full-path="Pictures/d954e86420907e4ad5335c373a122d73.png"/>
  <manifest:file-entry manifest:media-type="image/png" manifest:full-path="Pictures/c424178d19de4e399d3bf88891e0949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:the_log"/><text:bookmark-start text:name="__RefHeading___the_log_1"/><text:bookmark-start text:name="the_log"/>The log<text:bookmark-end text:name="__RefHeading___the_log_1"/><text:bookmark-end text:name="the_log"/></text:h>
      <text:p text:style-name="Text_20_body">The log contains records of who did what and when in the system. It's a useful place to look to find out what happened to certain records and when certain things were done. To view the log choose <text:span text:style-name="Emphasis">View log</text:span> from the <text:span text:style-name="Emphasis">Admin</text:span> menu. You will be asked how many days history to view (the default is 7 days)</text:p>
      <text:p text:style-name="Text_20_body">It displays a list of significant events, along with the date, the time and the user. Some events are always logged by mSupply but others can be chosen in the preferences.</text:p>
      <text:p text:style-name="Text_20_body"><draw:frame draw:style-name="mediacenter" draw:name="0" text:anchor-type="paragraph" draw:z-index="0" svg:width="15.875cm" svg:height="8.6016450040617cm"><draw:image xlink:href="Pictures/25239a6a99b970d99a233079c43f6a4e.png" xlink:type="simple" xlink:show="embed" xlink:actuate="onLoad"/></draw:frame></text:p>
      <text:p text:style-name="Text_20_body">Buttons in the window:</text:p>
      <text:list text:style-name="List_20_1" text:continue-numbering="false">
        <text:list-item>
          <text:p text:style-name="List_20_1_Content_First"> <text:span text:style-name="Emphasis"> OK</text:span> - exit the window</text:p>
        </text:list-item>
        <text:list-item>
          <text:p text:style-name="List_20_1_Content"> <text:span text:style-name="Emphasis"> Order by</text:span> - sort the log</text:p>
        </text:list-item>
        <text:list-item>
          <text:p text:style-name="List_20_1_Content"> <text:span text:style-name="Emphasis"> Find</text:span> - find particular records in the log.</text:p>
        </text:list-item>
        <text:list-item>
          <text:p text:style-name="List_20_1_Content"> <text:span text:style-name="Emphasis">Export</text:span> - allows you to export the log for use in another application</text:p>
        </text:list-item>
        <text:list-item>
          <text:p text:style-name="List_20_1_Content_Last"> <text:span text:style-name="Emphasis">Print</text:span> - allows you to print the log</text:p>
        </text:list-item>
      </text:list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Double-clicking a log entry will bring up a small window with the full item details. You can not edit this information.</text:p></table:table-cell></table:table-row></table:table></draw:text-box></draw:frame></text:p>
      <text:p text:style-name="Text_20_body">Period for review:</text:p>
      <text:list text:style-name="List_20_1" text:continue-numbering="false">
        <text:list-item>
          <text:p text:style-name="List_20_1_Content_First"> Appropriate dates may be entered in the <text:span text:style-name="Strong_20_Emphasis">From</text:span> and <text:span text:style-name="Strong_20_Emphasis">To</text:span> fields</text:p>
        </text:list-item>
        <text:list-item>
          <text:p text:style-name="List_20_1_Content_Last"> Several periods are available from the drop down list (the default entry is <text:span text:style-name="Strong_20_Emphasis">Today</text:span>):</text:p>
        </text:list-item>
      </text:list>
      <text:p text:style-name="Text_20_body"><draw:frame draw:style-name="mediacenter" draw:name="1" text:anchor-type="paragraph" draw:z-index="1" svg:width="3.96875cm" style:rel-width="100%" svg:height="6.9192023026316cm" style:rel-height="scale"><draw:image xlink:href="Pictures/d954e86420907e4ad5335c373a122d73.png" xlink:type="simple" xlink:show="embed" xlink:actuate="onLoad"/></draw:frame></text:p>
      <text:p text:style-name="Text_20_body">Choose a specific event:</text:p>
      <text:list text:style-name="List_20_1" text:continue-numbering="false">
        <text:list-item>
          <text:p text:style-name="LastListParagraph_List_20_1_Content_First"> A second drop down list allows a choice to be made from a number of specific events (the default entry is <text:span text:style-name="Strong_20_Emphasis">All</text:span>):</text:p>
        </text:list-item>
      </text:list>
      <text:p text:style-name="Text_20_body"><draw:frame draw:style-name="mediacenter" draw:name="2" text:anchor-type="paragraph" draw:z-index="2" svg:width="3.96875cm" style:rel-width="100%" svg:height="5.0364847715736cm" style:rel-height="scale"><draw:image xlink:href="Pictures/c424178d19de4e399d3bf88891e0949c.png" xlink:type="simple" xlink:show="embed" xlink:actuate="onLoad"/></draw:frame></text:p>
      <text:p text:style-name="Text_20_body">See this section for a complete description of which events are recorded in the log.</text:p>
      <text:p text:style-name="Text_20_body"><text:span text:style-name="Emphasis"> Previous: Printer Installation     Next: Server Troubleshooting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4::25:44</meta:creation-date>
    <dc:creator>Generated</dc:creator>
    <dc:date>2026-08-14T04::25:44</dc:date>
    <dc:language>en-US</dc:language>
    <meta:editing-cycles>1</meta:editing-cycles>
    <meta:editing-duration>PT0S</meta:editing-duration>
    <dc:title>admin:the_log</dc:title>
  </office:meta>
</office:document-meta>
</file>