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40bf489ebb1ec79b134cdd7164447ca.png"/>
  <manifest:file-entry manifest:media-type="image/png" manifest:full-path="Pictures/75ef5ba4fca70ae5e6f094a045395935.png"/>
  <manifest:file-entry manifest:media-type="image/png" manifest:full-path="Pictures/7a33f98c09c3602b0825b1c679087bc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dmin:user_tasks"/><text:bookmark-start text:name="__RefHeading___changing_users_and_passwords_1"/><text:bookmark-start text:name="changing_users_and_passwords"/>25.08. Changing users and passwords<text:bookmark-end text:name="__RefHeading___changing_users_and_passwords_1"/><text:bookmark-end text:name="changing_users_and_passwords"/></text:h>
      <text:h text:style-name="Heading_20_2" text:outline-level="2"><text:bookmark-start text:name="__RefHeading___changing_the_current_user_2"/><text:bookmark-start text:name="changing_the_current_user"/>Changing the current user<text:bookmark-end text:name="__RefHeading___changing_the_current_user_2"/><text:bookmark-end text:name="changing_the_current_user"/></text:h>
      <text:p text:style-name="Text_20_body">From the menus choose <text:span text:style-name="Strong_20_Emphasis">File &gt; Change User…</text:span> (Keyboard shortcut <text:span text:style-name="Strong_20_Emphasis">Ctrl+1</text:span>)</text:p>
      <text:p text:style-name="Text_20_body">This logs out the current user and re-opens the login window so that the new user can login, without having to close and reopen mSupply:</text:p>
      <text:p text:style-name="Text_20_body"><draw:frame draw:style-name="mediacenter" draw:name="0" text:anchor-type="paragraph" draw:z-index="0" svg:width="10.583333333333cm" svg:height="9.6864406779661cm"><draw:image xlink:href="Pictures/840bf489ebb1ec79b134cdd7164447ca.png" xlink:type="simple" xlink:show="embed" xlink:actuate="onLoad"/></draw:frame></text:p>
      <text:p text:style-name="Text_20_body">If more than one user is sharing your computer, choose this item before you leave the computer so that the next user will have to log in with their user name &amp; password before gaining access.</text:p>
      <text:p text:style-name="Text_20_body">If you find yourself on this page accidentally and if you do not have sufficient permissions to change to another store or user then you will have to close and restart mSupply by clicking Quit or the red X at the top right of the screen and launching the program again.</text:p>
      <text:h text:style-name="Heading_20_2" text:outline-level="2"><text:bookmark-start text:name="__RefHeading___switching_stores_3"/><text:bookmark-start text:name="switching_stores"/>Switching stores<text:bookmark-end text:name="__RefHeading___switching_stores_3"/><text:bookmark-end text:name="switching_stores"/></text:h>
      <text:p text:style-name="Text_20_body">From the menus choose <text:span text:style-name="Strong_20_Emphasis">File &gt; Switch…</text:span> (Shortcut <text:span text:style-name="Strong_20_Emphasis">Ctrl+2</text:span>)</text:p>
      <text:p text:style-name="Text_20_body">This menu item lets a user (whose permissions allow) switch stores without the need to re-enter their password. Note that this screen does not allow a change of user; clicking on the <text:span text:style-name="Strong_20_Emphasis">Cancel</text:span> button reverts to the current store, so caution in using this feature should be exercised, and this screen should not be displayed when the computer is left unattended (the user is <text:span text:style-name="Strong_20_Emphasis">not</text:span> logged out).</text:p>
      <text:p text:style-name="Text_20_body"><draw:frame draw:style-name="mediacenter" draw:name="1" text:anchor-type="paragraph" draw:z-index="1" svg:width="10.583333333333cm" svg:height="9.6864406779661cm"><draw:image xlink:href="Pictures/75ef5ba4fca70ae5e6f094a045395935.png" xlink:type="simple" xlink:show="embed" xlink:actuate="onLoad"/></draw:frame></text:p>
      <text:h text:style-name="Heading_20_2" text:outline-level="2"><text:bookmark-start text:name="__RefHeading___change_password_or_language_4"/><text:bookmark-start text:name="change_password_or_language"/>Change password or language<text:bookmark-end text:name="__RefHeading___change_password_or_language_4"/><text:bookmark-end text:name="change_password_or_language"/></text:h>
      <text:p text:style-name="Text_20_body">From the menus choose <text:span text:style-name="Emphasis">File &gt; Change Password or language…</text:span>.</text:p>
      <text:p text:style-name="Text_20_body">This allows you to change your password or the language of the interface and will show you this window: </text:p>
      <text:p text:style-name="Text_20_body"><draw:frame draw:style-name="mediacenter" draw:name="2" text:anchor-type="paragraph" draw:z-index="2" svg:width="7.9375cm" style:rel-width="100%" svg:height="8.216552734375cm" style:rel-height="scale"><draw:image xlink:href="Pictures/7a33f98c09c3602b0825b1c679087bcb.png" xlink:type="simple" xlink:show="embed" xlink:actuate="onLoad"/></draw:frame></text:p>
      <text:h text:style-name="Heading_20_3" text:outline-level="3"><text:bookmark-start text:name="__RefHeading___to_change_your_password_5"/><text:bookmark-start text:name="to_change_your_password"/>To change your password<text:bookmark-end text:name="__RefHeading___to_change_your_password_5"/><text:bookmark-end text:name="to_change_your_password"/></text:h>
      <text:list text:style-name="Numbering_20_1" text:continue-numbering="false">
        <text:list-item>
          <text:p text:style-name="Numbering_20_1_Content_First"> In <text:span text:style-name="Strong_20_Emphasis">Enter old password</text:span> enter your current password.</text:p>
        </text:list-item>
        <text:list-item>
          <text:p text:style-name="Numbering_20_1_Content"> In <text:span text:style-name="Strong_20_Emphasis">Enter new password</text:span> enter your new password. Make it long enough (at least 6 characters) and not easily guessed by people who know you.</text:p>
        </text:list-item>
        <text:list-item>
          <text:p text:style-name="Numbering_20_1_Content_Last"> In <text:span text:style-name="Strong_20_Emphasis">Enter new password again</text:span> enter your new password again to make sure you have typed it correctly.</text:p>
        </text:list-item>
      </text:list>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list text:style-name="List_20_1" text:continue-numbering="false"><text:list-item><text:p text:style-name="List_20_1_Content_First"> Passwords are case sensitive; make sure you don't have <text:span text:style-name="Emphasis">Caps Lock</text:span> on.</text:p></text:list-item><text:list-item><text:p text:style-name="List_20_1_Content_Last"> If you forget your password you must ask another user who has permission to Edit users to change your password for you - see <text:a xlink:type="simple" xlink:href="#__RefHeading___changing_the_current_user_2" text:style-name="Local_20_link" text:visited-style-name="Visited_20_Local_20_Link">Changing the current user</text:a> for details.</text:p></text:list-item></text:list></table:table-cell></table:table-row></table:table></draw:text-box></draw:frame></text:p>
      <text:h text:style-name="Heading_20_3" text:outline-level="3"><text:bookmark-start text:name="__RefHeading___to_change_your_language_6"/><text:bookmark-start text:name="to_change_your_language"/>To change your language<text:bookmark-end text:name="__RefHeading___to_change_your_language_6"/><text:bookmark-end text:name="to_change_your_language"/></text:h>
      <text:p text:style-name="Text_20_body">You can also change the language used in the mSupply interface on this screen - simply choose the language you wish mSupply to use for you from the <text:span text:style-name="Strong_20_Emphasis">Language</text:span> drop down list.</text:p>
      <text:p text:style-name="Text_20_body">You do <text:span text:style-name="Strong_20_Emphasis">not</text:span> need to change your password at the same time!</text:p>
      <text:p text:style-name="Text_20_body">If you change your language, mSupply will prompt you to switch stores (see above - you can switch to the same store you are currently logged in to) to see the change of language.</text:p>
      <text:h text:style-name="Heading_20_2" text:outline-level="2"><text:bookmark-start text:name="__RefHeading___edit_other_users_7"/><text:bookmark-start text:name="edit_other_users"/>Edit other users<text:bookmark-end text:name="__RefHeading___edit_other_users_7"/><text:bookmark-end text:name="edit_other_users"/></text:h>
      <text:p text:style-name="Text_20_body">See the 25.15. Managing users page for details on this.</text:p>
      <text:p text:style-name="Text_20_body"><text:line-break/>
<text:line-break/></text:p>
      <table:table table:style-name="Table">
        <table:table-column/>
        <table:table-row>
          <table:table-cell office:value-type="string" table:style-name="tablecell">
            <text:p text:style-name="tablealigncenter">  <text:span text:style-name="Emphasis">  Previous:  <text:span text:style-name="Strong_20_Emphasis">25.07. Updating mSupply</text:span> | | Next: <text:span text:style-name="Strong_20_Emphasis">25.09. Diagnostics</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9T22::11:40</meta:creation-date>
    <dc:creator>Generated</dc:creator>
    <dc:date>2026-08-19T22::11:40</dc:date>
    <dc:language>en-US</dc:language>
    <meta:editing-cycles>1</meta:editing-cycles>
    <meta:editing-duration>PT0S</meta:editing-duration>
    <dc:title>admin:user_tasks</dc:title>
  </office:meta>
</office:document-meta>
</file>