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b5f950a3fabfa38a02e3d57bad58f24.png"/>
  <manifest:file-entry manifest:media-type="image/png" manifest:full-path="Pictures/21056d7d9383e9c84cab12cca513c4c2.png"/>
  <manifest:file-entry manifest:media-type="image/png" manifest:full-path="Pictures/10995c6551f772eaa18e07703595c5d9.png"/>
  <manifest:file-entry manifest:media-type="image/png" manifest:full-path="Pictures/dff740e38e52f83e41a984bec093bb21.png"/>
  <manifest:file-entry manifest:media-type="image/png" manifest:full-path="Pictures/a55c12687a7e43e96157ade60b27f453.png"/>
  <manifest:file-entry manifest:media-type="image/png" manifest:full-path="Pictures/11551a5a0bfc0e74f18d34bd72d4e10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web_browser_access_via_ts-plus"/><text:bookmark-start text:name="__RefHeading___web_browser_access_via_tsplus_1"/><text:bookmark-start text:name="web_browser_access_via_tsplus"/>Web browser access via TSPlus<text:bookmark-end text:name="__RefHeading___web_browser_access_via_tsplus_1"/><text:bookmark-end text:name="web_browser_access_via_tsplus"/></text:h>
      <text:h text:style-name="Heading_20_2" text:outline-level="2"><text:bookmark-start text:name="__RefHeading___accessing_msupply_2"/><text:bookmark-start text:name="accessing_msupply"/>Accessing mSupply<text:bookmark-end text:name="__RefHeading___accessing_msupply_2"/><text:bookmark-end text:name="accessing_msupply"/></text:h>
      <text:p text:style-name="Text_20_body">If TSPlus has been set up on your mSupply Server, then client sessions can connect to it using a web browser.</text:p>
      <text:p text:style-name="Text_20_body">Open a web browser, then:</text:p>
      <text:list text:style-name="Numbering_20_1" text:continue-numbering="false">
        <text:list-item>
          <text:p text:style-name="Numbering_20_1_Content_First"> Enter the name or IP address of the server in the URL / search bar.</text:p>
        </text:list-item>
        <text:list-item>
          <text:p text:style-name="Numbering_20_1_Content_Last"> Remember to include the port number</text:p>
        </text:list-item>
      </text:list>
      <text:p text:style-name="Text_20_body"><draw:frame draw:style-name="mediacenter" draw:name="0" text:anchor-type="paragraph" draw:z-index="0" svg:width="7.2495833333333cm" style:rel-width="100%" svg:height="2.8839583333333cm" style:rel-height="scale"><draw:image xlink:href="Pictures/eb5f950a3fabfa38a02e3d57bad58f24.png" xlink:type="simple" xlink:show="embed" xlink:actuate="onLoad"/></draw:frame></text:p>
      <text:p text:style-name="Text_20_body">Login by:</text:p>
      <text:list text:style-name="Numbering_20_1" text:continue-numbering="false">
        <text:list-item>
          <text:p text:style-name="Numbering_20_1_Content_First"> Type in the TSPlus Web credentials Username (normally the same as the Windows account Username)</text:p>
        </text:list-item>
        <text:list-item>
          <text:p text:style-name="Numbering_20_1_Content"> Type in the TSPlus Web credentials Password (normally the same as the Windows account Password)</text:p>
        </text:list-item>
        <text:list-item>
          <text:p text:style-name="Numbering_20_1_Content_Last"> Click <text:span text:style-name="Strong_20_Emphasis">Log on</text:span></text:p>
        </text:list-item>
      </text:list>
      <text:p text:style-name="Text_20_body"><draw:frame draw:style-name="mediacenter" draw:name="1" text:anchor-type="paragraph" draw:z-index="1" svg:width="6.0060416666667cm" style:rel-width="100%" svg:height="6.0854166666667cm" style:rel-height="scale"><draw:image xlink:href="Pictures/21056d7d9383e9c84cab12cca513c4c2.png" xlink:type="simple" xlink:show="embed" xlink:actuate="onLoad"/></draw:frame></text:p>
      <text:p text:style-name="Text_20_body">Once the browser has successfully connected to the server and logged you in, mSupply and a small selection of applications should be available on a floating panel on the left side of the browser window.</text:p>
      <text:p text:style-name="Text_20_body"><draw:frame draw:style-name="mediacenter" draw:name="2" text:anchor-type="paragraph" draw:z-index="2" svg:width="4.3920833333333cm" style:rel-width="100%" svg:height="4.7095833333333cm" style:rel-height="scale"><draw:image xlink:href="Pictures/10995c6551f772eaa18e07703595c5d9.png" xlink:type="simple" xlink:show="embed" xlink:actuate="onLoad"/></draw:frame>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There are two tips to give you more space:</text:p><text:list text:style-name="List_20_1" text:continue-numbering="false"><text:list-item><text:p text:style-name="List_20_1_Content_First"> Make sure your web browser window is full screen (F11).  Toggle out of full screen mode by pressing F11 again.</text:p></text:list-item><text:list-item><text:p text:style-name="List_20_1_Content_Last"> Maximise the mSupply window once it opens.To maximise your screen real-estate</text:p></text:list-item></text:list></table:table-cell></table:table-row></table:table></draw:text-box></draw:frame></text:p>
      <text:h text:style-name="Heading_20_2" text:outline-level="2"><text:bookmark-start text:name="__RefHeading___transferring_files_from_the_server_to_the_local_machine_3"/><text:bookmark-start text:name="transferring_files_from_the_server_to_the_local_machine"/>Transferring files from the server to the local machine<text:bookmark-end text:name="__RefHeading___transferring_files_from_the_server_to_the_local_machine_3"/><text:bookmark-end text:name="transferring_files_from_the_server_to_the_local_machine"/></text:h>
      <text:p text:style-name="Text_20_body">You will often want to transfer files, and particularly reports, to your local machine.  By default, your mSupply session on the server will save files to your Windows account's <text:span text:style-name="Strong_20_Emphasis">Documents</text:span> folder.  To transfer files from there to your local machine's <text:span text:style-name="Strong_20_Emphasis">Downloads</text:span> folder:</text:p>
      <text:list text:style-name="Numbering_20_1" text:continue-numbering="false">
        <text:list-item>
          <text:p text:style-name="Numbering_20_1_Content_First"> Click on the small 'down arrow' symbol at the top centre of the web page</text:p>
        </text:list-item>
        <text:list-item>
          <text:p text:style-name="Numbering_20_1_Content_Last"> Click on the 'file download' symbol on the panel that then appears</text:p>
        </text:list-item>
      </text:list>
      <text:p text:style-name="Text_20_body"><draw:frame draw:style-name="mediacenter" draw:name="3" text:anchor-type="paragraph" draw:z-index="3" svg:width="10.31875cm" svg:height="3.5454166666667cm"><draw:image xlink:href="Pictures/dff740e38e52f83e41a984bec093bb21.png" xlink:type="simple" xlink:show="embed" xlink:actuate="onLoad"/></draw:frame></text:p>
      <text:list text:style-name="Numbering_20_1" text:continue-numbering="false">
        <text:list-item>
          <text:p text:style-name="Numbering_20_1_Content_First"> Select the file to download</text:p>
        </text:list-item>
        <text:list-item>
          <text:p text:style-name="Numbering_20_1_Content_Last"> Click <text:span text:style-name="Strong_20_Emphasis">Open</text:span></text:p>
        </text:list-item>
      </text:list>
      <text:p text:style-name="Text_20_body"><draw:frame draw:style-name="mediacenter" draw:name="4" text:anchor-type="paragraph" draw:z-index="4" svg:width="14.869583333333cm" svg:height="10.689166666667cm"><draw:image xlink:href="Pictures/a55c12687a7e43e96157ade60b27f453.png" xlink:type="simple" xlink:show="embed" xlink:actuate="onLoad"/></draw:frame></text:p>
      <text:list text:style-name="Numbering_20_1" text:continue-numbering="false">
        <text:list-item>
          <text:p text:style-name="Numbering_20_1_Content_First"> If it isn't already selected, select the <text:span text:style-name="Strong_20_Emphasis">Save File</text:span> radio button</text:p>
        </text:list-item>
        <text:list-item>
          <text:p text:style-name="Numbering_20_1_Content_Last"> Click <text:span text:style-name="Strong_20_Emphasis">OK</text:span></text:p>
        </text:list-item>
      </text:list>
      <text:p text:style-name="Text_20_body"><draw:frame draw:style-name="mediacenter" draw:name="5" text:anchor-type="paragraph" draw:z-index="5" svg:width="11.482916666667cm" svg:height="8.4666666666667cm"><draw:image xlink:href="Pictures/11551a5a0bfc0e74f18d34bd72d4e10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4::33:17</meta:creation-date>
    <dc:creator>Generated</dc:creator>
    <dc:date>2026-09-03T04::33:17</dc:date>
    <dc:language>en-US</dc:language>
    <meta:editing-cycles>1</meta:editing-cycles>
    <meta:editing-duration>PT0S</meta:editing-duration>
    <dc:title>admin:web_browser_access_via_ts-plus</dc:title>
  </office:meta>
</office:document-meta>
</file>