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assets"/><text:bookmark-start text:name="__RefHeading___assets_1"/><text:bookmark-start text:name="assets"/>20. Assets<text:bookmark-end text:name="__RefHeading___assets_1"/><text:bookmark-end text:name="assets"/></text:h>
      <text:p text:style-name="Horizontal_20_Line"/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 topic: <text:span text:style-name="Strong_20_Emphasis">20. Cold Chain Equipment</text:span> | | Next topic: <text:span text:style-name="Strong_20_Emphasis">22. mSupply Mobile (Android)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3::53:39</meta:creation-date>
    <dc:creator>Generated</dc:creator>
    <dc:date>2026-08-13T13::53:39</dc:date>
    <dc:language>en-US</dc:language>
    <meta:editing-cycles>1</meta:editing-cycles>
    <meta:editing-duration>PT0S</meta:editing-duration>
    <dc:title>assets</dc:title>
  </office:meta>
</office:document-meta>
</file>