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a99b7cedbdb83214e3beeb68c63401.png"/>
  <manifest:file-entry manifest:media-type="image/png" manifest:full-path="Pictures/4250a637660fb8352f24bfef584d59e2.png"/>
  <manifest:file-entry manifest:media-type="image/png" manifest:full-path="Pictures/48f4b8bf5a35c4da3c3cee423283f890.png"/>
  <manifest:file-entry manifest:media-type="image/svg+xml" manifest:full-path="Pictures/b684a7766e37f2aaab13b42ad839da51.svg"/>
  <manifest:file-entry manifest:media-type="image/png" manifest:full-path="Pictures/09a0a378ca8c93b1edb31055f0f80ab8.png"/>
  <manifest:file-entry manifest:media-type="image/png" manifest:full-path="Pictures/d9e64c929b2328ed3d5f44011c896f43.png"/>
  <manifest:file-entry manifest:media-type="image/png" manifest:full-path="Pictures/28a79e267c11191a4f49ad3c9911e6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rcode_scanning:adding_barcodes_to_items"/><text:bookmark-start text:name="__RefHeading___adding_barcodes_to_items_1"/><text:bookmark-start text:name="adding_barcodes_to_items"/>15.02. Adding barcodes to items<text:bookmark-end text:name="__RefHeading___adding_barcodes_to_items_1"/><text:bookmark-end text:name="adding_barcodes_to_items"/></text:h>
      <text:p text:style-name="Text_20_body"><text:span text:style-name="Plugin_Wrap_Span_Info">Added: Version 4.01</text:span></text:p>
      <text:p text:style-name="Text_20_body">Assigning barcodes to items is an important setup activity. It is this step that enables mSupply to recognise which item a particular barcode belongs to.</text:p>
      <text:p text:style-name="Text_20_body">You can add barcodes to items before or during the goods receipt process. The process described here is used for both - to see how the goods receipt process fits in, see Barcode scanning and receiving goods.</text:p>
      <text:p text:style-name="Text_20_body">To start the process, view the details page of the item you want to add barcodes to (go to <text:span text:style-name="Emphasis">Item &gt; Show items…</text:span>, click on the <text:span text:style-name="Emphasis">OK</text:span> button, double-click on the item you want in the list). Then click on the Barcodes tab on the left hand side of the details window:</text:p>
      <text:p text:style-name="Text_20_body"><draw:frame draw:style-name="mediacenter" draw:name="0" text:anchor-type="paragraph" draw:z-index="0" svg:width="15.875cm" svg:height="11.420100222717cm"><draw:image xlink:href="Pictures/a7a99b7cedbdb83214e3beeb68c63401.png" xlink:type="simple" xlink:show="embed" xlink:actuate="onLoad"/></draw:frame></text:p>
      <text:p text:style-name="Text_20_body">This will show you a list of the current barcodes assigned to the item:</text:p>
      <text:p text:style-name="Text_20_body"><draw:frame draw:style-name="mediacenter" draw:name="1" text:anchor-type="paragraph" draw:z-index="1" svg:width="15.875cm" svg:height="11.445591517857cm"><draw:image xlink:href="Pictures/4250a637660fb8352f24bfef584d59e2.png" xlink:type="simple" xlink:show="embed" xlink:actuate="onLoad"/></draw:frame></text:p>
      <text:p text:style-name="Text_20_body">This item currently has no barcodes assigned to it but this is the information each column displays:</text:p>
      <text:list text:style-name="List_20_1" text:continue-numbering="false">
        <text:list-item>
          <text:p text:style-name="List_20_1_Content_First"> <text:span text:style-name="Strong_20_Emphasis">Number</text:span>: a sequential number for each barcode, starting at 1</text:p>
        </text:list-item>
        <text:list-item>
          <text:p text:style-name="List_20_1_Content"> <text:span text:style-name="Strong_20_Emphasis">Manufacturer</text:span>: the name of the manufacturer of the medicine</text:p>
        </text:list-item>
        <text:list-item>
          <text:p text:style-name="List_20_1_Content"> <text:span text:style-name="Strong_20_Emphasis">Pack size</text:span>: the number of individual items (tablets, bottles etc.) in the pack this barcode represents </text:p>
        </text:list-item>
        <text:list-item>
          <text:p text:style-name="List_20_1_Content"> <text:span text:style-name="Strong_20_Emphasis">Barcode</text:span>: the human readable form of the barcode, just the type identifier (01) and the 14 digit GTIN (it could be a 13 or 8 digit (or any valid length!) GTIN but it must be padded with leading zeros to 14 digits in total - this is part of the GS1 standard). A barcode that starts 0104 identifies an internal mSupply barcode (assigned because the manufacturer didn't put one on the item's packaging). A barcode that starts with 01 followed by anything else is a global barcode not assigned by mSupply.</text:p>
        </text:list-item>
        <text:list-item>
          <text:p text:style-name="List_20_1_Content_Last"> <text:span text:style-name="Strong_20_Emphasis">Parent</text:span>: the number (shown in the Number column) of the barcode that is the parent (i.e. has the next largest pack size) of this barcode</text:p>
        </text:list-item>
      </text:list>
      <text:h text:style-name="Heading_20_2" text:outline-level="2"><text:bookmark-start text:name="__RefHeading___deleting_a_barcode_2"/><text:bookmark-start text:name="deleting_a_barcode"/>Deleting a barcode<text:bookmark-end text:name="__RefHeading___deleting_a_barcode_2"/><text:bookmark-end text:name="deleting_a_barcode"/></text:h>
      <text:p text:style-name="Text_20_body">To delete a barcode, click on it in the table to select it and click on the <text:span text:style-name="Emphasis">Delete</text:span> button. You will be asked to confirm the deletion. But please note, you will not be able to delete any barcode that has been assigned to a line of stock. </text:p>
      <text:h text:style-name="Heading_20_2" text:outline-level="2"><text:bookmark-start text:name="__RefHeading___editing_a_barcode_3"/><text:bookmark-start text:name="editing_a_barcode"/>Editing a barcode<text:bookmark-end text:name="__RefHeading___editing_a_barcode_3"/><text:bookmark-end text:name="editing_a_barcode"/></text:h>
      <text:p text:style-name="Text_20_body">To edit a barcode, simply double-click it in the table. This will open the 'add a barcode' window shown in the <text:span text:style-name="Emphasis">Adding a barcode</text:span> section below but the window will be populated with the barcode's details. Simply edit the details as described in the <text:span text:style-name="Emphasis">Adding a barcode</text:span> section. Please note that, if a barcode has already been assigned to stock, you will not be able to edit the pack size or the barcode itself.</text:p>
      <text:h text:style-name="Heading_20_2" text:outline-level="2"><text:bookmark-start text:name="__RefHeading___adding_a_barcode_4"/><text:bookmark-start text:name="adding_a_barcode"/>Adding a barcode<text:bookmark-end text:name="__RefHeading___adding_a_barcode_4"/><text:bookmark-end text:name="adding_a_barcode"/></text:h>
      <text:p text:style-name="Text_20_body">To add a barcode to the item, click on the <text:span text:style-name="Emphasis">Add</text:span> button. This window appears:</text:p>
      <text:p text:style-name="Text_20_body"><draw:frame draw:style-name="mediacenter" draw:name="2" text:anchor-type="paragraph" draw:z-index="2" svg:width="13.229166666667cm" svg:height="12.314383865248cm"><draw:image xlink:href="Pictures/48f4b8bf5a35c4da3c3cee423283f890.png" xlink:type="simple" xlink:show="embed" xlink:actuate="onLoad"/></draw:frame></text:p>
      <text:p text:style-name="Text_20_body"><text:span text:style-name="Strong_20_Emphasis">Item</text:span>: this is the name of the item you're adding a barcode to, followed by its code. It is non-editable</text:p>
      <text:p text:style-name="Text_20_body"><text:span text:style-name="Strong_20_Emphasis">Barcode</text:span>: the human-readable form of the barcode; the 2 or 3 digit type identifier followed by the 14 digit GTIN only (it could be a 13 or 8 digit (or any length!) GTIN but it must be padded with leading zeros to 14 digits in total). You can't type anything in here, you have two options:</text:p>
      <text:list text:style-name="List_20_1" text:continue-numbering="false">
        <text:list-item>
          <text:p text:style-name="List_20_1_Content_First"> Scan the item's barcode with a barcode scanner - the barcode's identifier and GTIN will appear in the textbox. If the barcode is not GS1 compliant you will see a warning message and you will not be able to save the barcode (just in case you've scanned the wrong thing. Why would anyone go wild with a scanner and start scanning anything they can find? <draw:frame draw:style-name="media" draw:name="3" text:anchor-type="as-char" draw:z-index="3" svg:width="" svg:rel-width="100%" svg:height="0cm"><draw:image xlink:href="Pictures/b684a7766e37f2aaab13b42ad839da51.svg" xlink:type="simple" xlink:show="embed" xlink:actuate="onLoad"/></draw:frame>)</text:p>
        </text:list-item>
        <text:list-item>
          <text:p text:style-name="List_20_1_Content_Last"> Click on the <draw:frame draw:style-name="media" draw:name="4" text:anchor-type="as-char" draw:z-index="4" svg:width="0.396875cm" svg:height="0.396875cm"><draw:image xlink:href="Pictures/09a0a378ca8c93b1edb31055f0f80ab8.png" xlink:type="simple" xlink:show="embed" xlink:actuate="onLoad"/></draw:frame> icon next to the Barcode field to have mSupply supply its own unique, internal GS1 compliant barcode. Each time you click on the icon, mSupply will supply a new barcode.</text:p>
        </text:list-item>
      </text:list>
      <text:p text:style-name="Text_20_body"><text:span text:style-name="Strong_20_Emphasis">Pack size</text:span>: the pack size (number of individual items in one pack) that this barcode belongs to</text:p>
      <text:p text:style-name="Text_20_body"><text:span text:style-name="Strong_20_Emphasis">Manufacturer</text:span>: the manufacturer that this barcode belongs to. Type the first few characters of the manufacturer's name and press the Tab key to select it from a list of matching names. If the manufacturer you want doesn't exist in mSupply, click on the <draw:frame draw:style-name="media" draw:name="5" text:anchor-type="as-char" draw:z-index="5" svg:width="0.396875cm" svg:height="0.396875cm"><draw:image xlink:href="Pictures/d9e64c929b2328ed3d5f44011c896f43.png" xlink:type="simple" xlink:show="embed" xlink:actuate="onLoad"/></draw:frame> button next to the manufacturer field to add it.</text:p>
      <text:p text:style-name="Text_20_body"><text:span text:style-name="Strong_20_Emphasis">Barcode for next outer-level packaging table</text:span>: this is where you select the barcode that is the 'parent' of this one i.e. the one with the next biggest pack size. Selecting one is optional but it allows mSupply to identify barcodes that should go on tertiary level packaging (they can have different printing requirements). The table will show all the other barcodes entered for this item. To select the parent, simply click on the checkbox in the <text:span text:style-name="Emphasis">Select</text:span> column to check it.  </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GS1 barcodes are unique to the combination of item, pack size and manufacturer. So you won't be able to add 2 barcodes to the same item with the same pack size and manufacturer.</text:p></table:table-cell></table:table-row></table:table></draw:text-box></draw:frame></text:p>
      <text:p text:style-name="Text_20_body">Here is an example of an item with several barcodes added:
<draw:frame draw:style-name="mediacenter" draw:name="6" text:anchor-type="paragraph" draw:z-index="6" svg:width="15.875cm" svg:height="11.490812917595cm"><draw:image xlink:href="Pictures/28a79e267c11191a4f49ad3c9911e68a.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5.01. Barcode scanning</text:span> | | Next: <text:span text:style-name="Strong_20_Emphasis">15.03. Barcode scanning and receiving goo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3::39:31</meta:creation-date>
    <dc:creator>Generated</dc:creator>
    <dc:date>2026-08-25T23::39:31</dc:date>
    <dc:language>en-US</dc:language>
    <meta:editing-cycles>1</meta:editing-cycles>
    <meta:editing-duration>PT0S</meta:editing-duration>
    <dc:title>barcode_scanning:adding_barcodes_to_items</dc:title>
  </office:meta>
</office:document-meta>
</file>