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b350f54d08dd110abb83063b1ded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rcode_scanning:barcode_prescriptions"/><text:bookmark-start text:name="__RefHeading___barcode_scanning_and_prescriptions_1"/><text:bookmark-start text:name="barcode_scanning_and_prescriptions"/>15.07. Barcode scanning and prescriptions<text:bookmark-end text:name="__RefHeading___barcode_scanning_and_prescriptions_1"/><text:bookmark-end text:name="barcode_scanning_and_prescriptions"/></text:h>
      <text:p text:style-name="Text_20_body"><text:span text:style-name="Plugin_Wrap_Span_Info">Added: Version 5.01</text:span></text:p>
      <text:p text:style-name="Text_20_body">If you have turned on bacrode scanning for prescriptions (see the 15.09. Barcode scanning preferences page for details) then, when you print out a prescription label, a second label containing a barcode will be printed with it. The label will look something like this:</text:p>
      <text:p text:style-name="Text_20_body"><draw:frame draw:style-name="mediacenter" draw:name="0" text:anchor-type="paragraph" draw:z-index="0" svg:width="7.9375cm" style:rel-width="100%" svg:height="6.3826433982684cm" style:rel-height="scale"><draw:image xlink:href="Pictures/34b350f54d08dd110abb83063b1dedf6.png" xlink:type="simple" xlink:show="embed" xlink:actuate="onLoad"/></draw:frame></text:p>
      <text:p text:style-name="Text_20_body">When you scan this label from the prescription search window (choose <text:span text:style-name="Emphasis">Patient &gt; Show patients</text:span> in the menus) with a barcode scanner, it will open the prescription at the <text:span text:style-name="Emphasis">Payment</text:span> tab ready for payment to be entered. See the 11.03. Prescription payments and credits page for details on Prescription payments.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15.06. Barcode label printing</text:span> | | Next: <text:span text:style-name="Strong_20_Emphasis">15.08. Barcode scanning with handheld computers (The Zapp App)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5::19:17</meta:creation-date>
    <dc:creator>Generated</dc:creator>
    <dc:date>2026-09-05T05::19:17</dc:date>
    <dc:language>en-US</dc:language>
    <meta:editing-cycles>1</meta:editing-cycles>
    <meta:editing-duration>PT0S</meta:editing-duration>
    <dc:title>barcode_scanning:barcode_prescriptions</dc:title>
  </office:meta>
</office:document-meta>
</file>