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2144e245fb5d96b8a0f31e5ad3d77c.png"/>
  <manifest:file-entry manifest:media-type="image/png" manifest:full-path="Pictures/0c2237ad81b84dec43da2314bd23af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rcode_scanning:pick_checking"/><text:bookmark-start text:name="__RefHeading___barcode_scanning_and_pick_list_checking_1"/><text:bookmark-start text:name="barcode_scanning_and_pick_list_checking"/>Barcode scanning and pick list checking<text:bookmark-end text:name="__RefHeading___barcode_scanning_and_pick_list_checking_1"/><text:bookmark-end text:name="barcode_scanning_and_pick_list_checking"/></text:h>
      <text:p text:style-name="Text_20_body"><text:span text:style-name="Plugin_Wrap_Span_Info">Added: Version 4.01</text:span></text:p>
      <text:p text:style-name="Text_20_body">Another way barcode scanning can be useful is in checking that goods picked off the shelf for distribution to a customer match what was on the pick list.</text:p>
      <text:p text:style-name="Text_20_body">This is done when distributing goods to a customer on a customer invoice. When the preference to use barcode scanners is turned on (see Barcode scanning preferences), the customer invoice window for new or suggested status customer invoices has a new <text:span text:style-name="Emphasis">Pick list check</text:span> button:</text:p>
      <text:p text:style-name="Text_20_body"><draw:frame draw:style-name="mediacenter" draw:name="0" text:anchor-type="paragraph" draw:z-index="0" svg:width="15.875cm" svg:height="10.514195979899cm"><draw:image xlink:href="Pictures/ef2144e245fb5d96b8a0f31e5ad3d77c.png" xlink:type="simple" xlink:show="embed" xlink:actuate="onLoad"/></draw:frame></text:p>
      <text:p text:style-name="Text_20_body">When you have finished adding lines to the customer invoice, you print the pick list in the normal way (see Issuing goods to a customer (customer invoices))</text:p>
      <text:p text:style-name="Text_20_body"><draw:frame draw:style-name="mediacenter" draw:name="1" text:anchor-type="paragraph" draw:z-index="1" svg:width="15.875cm" svg:height="9.2589771490751cm"><draw:image xlink:href="Pictures/0c2237ad81b84dec43da2314bd23afc1.png" xlink:type="simple" xlink:show="embed" xlink:actuate="onLoad"/></draw:frame></text:p>
      <text:p text:style-name="Text_20_body"><text:span text:style-name="Emphasis"> Previous: Barcode scanning and stocktaking     Next: Barcode label printing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48:44</meta:creation-date>
    <dc:creator>Generated</dc:creator>
    <dc:date>2026-08-24T03::48:44</dc:date>
    <dc:language>en-US</dc:language>
    <meta:editing-cycles>1</meta:editing-cycles>
    <meta:editing-duration>PT0S</meta:editing-duration>
    <dc:title>barcode_scanning:pick_checking</dc:title>
  </office:meta>
</office:document-meta>
</file>