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1e9f2e9ad87fd8158ecb8150739ade.png"/>
  <manifest:file-entry manifest:media-type="image/png" manifest:full-path="Pictures/39c9e9a4eafea455ceea01162643e0d2.png"/>
  <manifest:file-entry manifest:media-type="image/png" manifest:full-path="Pictures/2cef7ad23d75e248d525ae03f06740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ld_chain_equipment:configure"/><text:bookmark-start text:name="__RefHeading___vaccine_vial_monitoring_vvm_1"/><text:bookmark-start text:name="vaccine_vial_monitoring_vvm"/>20.01. Vaccine Vial Monitoring (VVM)<text:bookmark-end text:name="__RefHeading___vaccine_vial_monitoring_vvm_1"/><text:bookmark-end text:name="vaccine_vial_monitoring_vvm"/></text:h>
      <text:h text:style-name="Heading_20_2" text:outline-level="2"><text:bookmark-start text:name="__RefHeading___configuration_2"/><text:bookmark-start text:name="configuration"/>Configuration<text:bookmark-end text:name="__RefHeading___configuration_2"/><text:bookmark-end text:name="configuration"/></text:h>
      <text:p text:style-name="Text_20_body">There are a few configuration steps needed to use VVM (Vaccine Vial Monitoring) in your mSupply system.</text:p>
      <text:h text:style-name="Heading_20_3" text:outline-level="3"><text:bookmark-start text:name="__RefHeading___set_up_vaccine_vial_monitor_vvm_statuses_3"/><text:bookmark-start text:name="set_up_vaccine_vial_monitor_vvm_statuses"/>Set up vaccine vial monitor (VVM) statuses<text:bookmark-end text:name="__RefHeading___set_up_vaccine_vial_monitor_vvm_statuses_3"/><text:bookmark-end text:name="set_up_vaccine_vial_monitor_vvm_statuses"/></text:h>
      <text:p text:style-name="Text_20_body">To configure VVM status options, you need to have permission in the system to edit vaccine vial monitoring statuses.  See the 23.15. Managing users page for details on how to set user permissions. You need to turn on the <text:span text:style-name="Emphasis">View and edit vaccine vial monitor status</text:span> permission on the <text:span text:style-name="Emphasis">Permissions (3)</text:span> tab.</text:p>
      <text:p text:style-name="Text_20_body">You can access the vaccine vial monitor (VVM) status configuration window by choosing <text:span text:style-name="Emphasis">Item &gt; Vaccines &gt; Show vaccine vial monitor status…</text:span> from the menus. This will open the VVM status window:</text:p>
      <text:p text:style-name="Text_20_body"><draw:frame draw:style-name="mediacenter" draw:name="0" text:anchor-type="paragraph" draw:z-index="0" svg:width="9.2604166666667cm" style:rel-width="100%" svg:height="10.950113546603cm" style:rel-height="scale"><draw:image xlink:href="Pictures/c21e9f2e9ad87fd8158ecb8150739ade.png" xlink:type="simple" xlink:show="embed" xlink:actuate="onLoad"/></draw:frame></text:p>
      <text:p text:style-name="Text_20_body">The window will show you a list of all the current vaccine vial monitor statuses that have been setup. To edit one, simply double-click on it in the list. This will open the same window as when adding a new status (see below) but populated with the status's current settings, ready for you to edit them.</text:p>
      <text:h text:style-name="Heading_20_4" text:outline-level="4"><text:bookmark-start text:name="__RefHeading___adding_a_vvm_status_4"/><text:bookmark-start text:name="adding_a_vvm_status"/>Adding a VVM status<text:bookmark-end text:name="__RefHeading___adding_a_vvm_status_4"/><text:bookmark-end text:name="adding_a_vvm_status"/></text:h>
      <text:p text:style-name="Text_20_body">Click the <text:span text:style-name="Strong_20_Emphasis">New</text:span> button. This window opens:</text:p>
      <text:p text:style-name="Text_20_body"><draw:frame draw:style-name="mediacenter" draw:name="1" text:anchor-type="paragraph" draw:z-index="1" svg:width="9.2604166666667cm" style:rel-width="100%" svg:height="4.4949438202247cm" style:rel-height="scale"><draw:image xlink:href="Pictures/39c9e9a4eafea455ceea01162643e0d2.png" xlink:type="simple" xlink:show="embed" xlink:actuate="onLoad"/></draw:frame></text:p>
      <text:list text:style-name="List_20_1" text:continue-numbering="false">
        <text:list-item>
          <text:p text:style-name="List_20_1_Content_First"> <text:span text:style-name="Strong_20_Emphasis">Description:</text:span> the name of the status and how it will be referred to throughout mSupply.</text:p>
        </text:list-item>
        <text:list-item>
          <text:p text:style-name="List_20_1_Content"> <text:span text:style-name="Strong_20_Emphasis">Code:</text:span> a short code used to refer to the status.</text:p>
        </text:list-item>
        <text:list-item>
          <text:p text:style-name="List_20_1_Content"> <text:span text:style-name="Strong_20_Emphasis">Level:</text:span> the numerical level the status belongs to.</text:p>
        </text:list-item>
        <text:list-item>
          <text:p text:style-name="List_20_1_Content_Last"> <text:span text:style-name="Strong_20_Emphasis">Is active?:</text:span> checked by default. If this is checked then the status will be available for selecting in mSupply mobile.</text:p>
        </text:list-item>
      </text:list>
      <text:p text:style-name="Text_20_body">Click on the <text:span text:style-name="Strong_20_Emphasis">OK</text:span> button to save your changes or the <text:span text:style-name="Strong_20_Emphasis">Cancel</text:span> button to cancel them. </text:p>
      <text:h text:style-name="Heading_20_4" text:outline-level="4"><text:bookmark-start text:name="__RefHeading___deleting_a_vvm_status_5"/><text:bookmark-start text:name="deleting_a_vvm_status"/>Deleting a VVM status<text:bookmark-end text:name="__RefHeading___deleting_a_vvm_status_5"/><text:bookmark-end text:name="deleting_a_vvm_status"/></text:h>
      <text:p text:style-name="Text_20_body">You can only delete a status that you have just created. Once this list of VVM statuses has been closed, you cannot delete the status any more. If there is one that you wish to delete but can't then edit it and uncheck its <text:span text:style-name="Strong_20_Emphasis">Is active</text:span> checkbox (as described above). That will effectively delete it because it will no longer be selectable in any mSupply mobile functionality (but it will mean the status is still available for historical records). </text:p>
      <text:p text:style-name="Text_20_body">If the status you want to delete is newly created:</text:p>
      <text:list text:style-name="Numbering_20_1" text:continue-numbering="false">
        <text:list-item>
          <text:p text:style-name="Numbering_20_1_Content_First"> Select the status you want to delete by clicking on it in the list</text:p>
        </text:list-item>
        <text:list-item>
          <text:p text:style-name="Numbering_20_1_Content"> Click on the <text:span text:style-name="Strong_20_Emphasis">Delete</text:span> button</text:p>
        </text:list-item>
        <text:list-item>
          <text:p text:style-name="Numbering_20_1_Content_Last"> The window below will appear asking you to confirm the deletion. Click <text:span text:style-name="Strong_20_Emphasis">Yes</text:span> to confirm. </text:p>
        </text:list-item>
      </text:list>
      <text:p text:style-name="Text_20_body"><draw:frame draw:style-name="mediacenter" draw:name="2" text:anchor-type="paragraph" draw:z-index="2" svg:width="9.2604166666667cm" style:rel-width="100%" svg:height="3.96875cm" style:rel-height="scale"><draw:image xlink:href="Pictures/2cef7ad23d75e248d525ae03f0674048.png" xlink:type="simple" xlink:show="embed" xlink:actuate="onLoad"/></draw:frame></text:p>
      <text:h text:style-name="Heading_20_3" text:outline-level="3"><text:bookmark-start text:name="__RefHeading___turn_on_preferences_6"/><text:bookmark-start text:name="turn_on_preferences"/>Turn on preferences<text:bookmark-end text:name="__RefHeading___turn_on_preferences_6"/><text:bookmark-end text:name="turn_on_preferences"/></text:h>
      <text:p text:style-name="Text_20_body">Finally, you need to turn on some preferences so that VVM status is exposed in the mSupply interface:</text:p>
      <text:list text:style-name="List_20_1" text:continue-numbering="false">
        <text:list-item>
          <text:p text:style-name="List_20_1_Content_First"> The <text:span text:style-name="Emphasis">Able to specify VVM status when receiving items</text:span> store preference to be able to enter the VVM status for a vaccine when it is received. See the 26.07. Virtual stores page for details.</text:p>
        </text:list-item>
        <text:list-item>
          <text:p text:style-name="List_20_1_Content_Last"> The <text:span text:style-name="Emphasis">Sort available batches by VVM status rather than Expiry</text:span> store preference if you want the VVM status of the stock to be included when deciding what order to offer stock for selection. See the 26.07. Virtual stores page for details.</text:p>
        </text:list-item>
      </text:list>
      <text:h text:style-name="Heading_20_2" text:outline-level="2"><text:bookmark-start text:name="__RefHeading___using_vvm_status_7"/><text:bookmark-start text:name="using_vvm_status"/>Using VVM status<text:bookmark-end text:name="__RefHeading___using_vvm_status_7"/><text:bookmark-end text:name="using_vvm_status"/></text:h>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0. Cold Chain Equipment</text:span> | | Next: <text:span text:style-name="Strong_20_Emphasis">20.03. Cold Chain App Notification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01:21</meta:creation-date>
    <dc:creator>Generated</dc:creator>
    <dc:date>2026-09-12T13::01:21</dc:date>
    <dc:language>en-US</dc:language>
    <meta:editing-cycles>1</meta:editing-cycles>
    <meta:editing-duration>PT0S</meta:editing-duration>
    <dc:title>cold_chain_equipment:configure</dc:title>
  </office:meta>
</office:document-meta>
</file>