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81ee200b580e91bcfe4e7c01f2057e.png"/>
  <manifest:file-entry manifest:media-type="image/png" manifest:full-path="Pictures/d36be9e94413302db3cb1c886fb15f9c.png"/>
  <manifest:file-entry manifest:media-type="image/png" manifest:full-path="Pictures/7f4c6145198978d24c9eae89a80a6b8b.png"/>
  <manifest:file-entry manifest:media-type="image/png" manifest:full-path="Pictures/cdd8bc945fda6be95435f5e364f86b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spensing:abbreviations"/><text:bookmark-start text:name="__RefHeading___abbreviations_for_dispensing_1"/><text:bookmark-start text:name="abbreviations_for_dispensing"/>Abbreviations for dispensing<text:bookmark-end text:name="__RefHeading___abbreviations_for_dispensing_1"/><text:bookmark-end text:name="abbreviations_for_dispensing"/></text:h>
      <text:p text:style-name="Text_20_body">Abbreviations are the short codes you can use to quickly enter the patient directions for a medicines when you dispense it to them.</text:p>
      <text:p text:style-name="Text_20_body">When you are issuing an item you can mix abbreviations and your own text to add common directions quickly.</text:p>
      <text:p text:style-name="Text_20_body">It is worth mentioning that abbreviations may also be used in other situations e.g. if a significant number of customers live in the same locality, an abbreviated form of their address could be employed. All abbreviations are created in the same way as described below.</text:p>
      <text:p text:style-name="Text_20_body">To access the functionality, click on the <text:span text:style-name="Strong_20_Emphasis">Special &gt; Abbreviations</text:span> menu option. The following window opens, showing a lost of all the current abbreviations that have been entered:</text:p>
      <text:p text:style-name="Text_20_body"><draw:frame draw:style-name="mediacenter" draw:name="0" text:anchor-type="paragraph" draw:z-index="0" svg:width="9.2604166666667cm" style:rel-width="100%" svg:height="10.378655660377cm" style:rel-height="scale"><draw:image xlink:href="Pictures/8681ee200b580e91bcfe4e7c01f2057e.png" xlink:type="simple" xlink:show="embed" xlink:actuate="onLoad"/></draw:frame></text:p>
      <text:p text:style-name="Text_20_body">As usual, you can sort the list by clicking on the column headers.</text:p>
      <text:h text:style-name="Heading_20_4" text:outline-level="4"><text:bookmark-start text:name="__RefHeading___add_an_abbreviation_2"/><text:bookmark-start text:name="add_an_abbreviation"/>Add an Abbreviation<text:bookmark-end text:name="__RefHeading___add_an_abbreviation_2"/><text:bookmark-end text:name="add_an_abbreviation"/></text:h>
      <text:p text:style-name="Text_20_body">To add an abbreviation, click on the Add button and the following window opens:</text:p>
      <text:p text:style-name="Text_20_body"><draw:frame draw:style-name="mediacenter" draw:name="1" text:anchor-type="paragraph" draw:z-index="1" svg:width="9.2604166666667cm" style:rel-width="100%" svg:height="5.8796296296296cm" style:rel-height="scale"><draw:image xlink:href="Pictures/d36be9e94413302db3cb1c886fb15f9c.png" xlink:type="simple" xlink:show="embed" xlink:actuate="onLoad"/></draw:frame></text:p>
      <text:p text:style-name="Text_20_body">Enter the abbreviation that you will type in the <text:span text:style-name="Emphasis">Abbreviation</text:span> field and the text that it will be expanded to in the <text:span text:style-name="Emphasis">Expansion</text:span> field. When you're done click on the <text:span text:style-name="Strong_20_Emphasis">OK</text:span> button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ote: your abbreviations cannot contain the underscore (_), period (.) or comma (,) characters</text:p></table:table-cell></table:table-row></table:table></draw:text-box></draw:frame></text:p>
      <text:h text:style-name="Heading_20_4" text:outline-level="4"><text:bookmark-start text:name="__RefHeading___edit_an_abbreviation_3"/><text:bookmark-start text:name="edit_an_abbreviation"/>Edit an Abbreviation<text:bookmark-end text:name="__RefHeading___edit_an_abbreviation_3"/><text:bookmark-end text:name="edit_an_abbreviation"/></text:h>
      <text:p text:style-name="Text_20_body">To edit an abbreviation, double-click it in the list. A similar window to the add abbreviation window will open, pre-populated with the abbreviation's details:</text:p>
      <text:p text:style-name="Text_20_body"><draw:frame draw:style-name="mediacenter" draw:name="2" text:anchor-type="paragraph" draw:z-index="2" svg:width="9.2604166666667cm" style:rel-width="100%" svg:height="5.90654342723cm" style:rel-height="scale"><draw:image xlink:href="Pictures/7f4c6145198978d24c9eae89a80a6b8b.png" xlink:type="simple" xlink:show="embed" xlink:actuate="onLoad"/></draw:frame></text:p>
      <text:p text:style-name="Text_20_body">Edit the abbreviation and expansion as required then click on the <text:span text:style-name="Strong_20_Emphasis">OK</text:span> button to save it.</text:p>
      <text:h text:style-name="Heading_20_4" text:outline-level="4"><text:bookmark-start text:name="__RefHeading___delete_an_abbreviation_4"/><text:bookmark-start text:name="delete_an_abbreviation"/>Delete an Abbreviation<text:bookmark-end text:name="__RefHeading___delete_an_abbreviation_4"/><text:bookmark-end text:name="delete_an_abbreviation"/></text:h>
      <text:p text:style-name="Text_20_body">Select a single abbreviation in the list by clicking on it then click on the <text:span text:style-name="Strong_20_Emphasis">Delete</text:span> button. You will be asked to confirm the deletion - if you do, it is deleted from the list. </text:p>
      <text:h text:style-name="Heading_20_4" text:outline-level="4"><text:bookmark-start text:name="__RefHeading___print_a_list_of_abbreviations_5"/><text:bookmark-start text:name="print_a_list_of_abbreviations"/>Print a list of Abbreviations<text:bookmark-end text:name="__RefHeading___print_a_list_of_abbreviations_5"/><text:bookmark-end text:name="print_a_list_of_abbreviations"/></text:h>
      <text:p text:style-name="Text_20_body">Click the <text:span text:style-name="Emphasis">Report</text:span> button to construct a simple report listing all abbreviations. This report can be previewed or printed.</text:p>
      <text:h text:style-name="Heading_20_2" text:outline-level="2"><text:bookmark-start text:name="__RefHeading___printing_the_current_abbreviations_6"/><text:bookmark-start text:name="printing_the_current_abbreviations"/>Printing the current abbreviations<text:bookmark-end text:name="__RefHeading___printing_the_current_abbreviations_6"/><text:bookmark-end text:name="printing_the_current_abbreviations"/></text:h>
      <text:p text:style-name="Text_20_body">From the abbreviations window, click the <text:span text:style-name="Strong_20_Emphasis">Report</text:span> button.</text:p>
      <text:p text:style-name="Text_20_body"><draw:frame draw:style-name="mediacenter" draw:name="3" text:anchor-type="paragraph" draw:z-index="3" svg:width="27.093333333333cm" style:rel-width="100%" svg:height="14.075833333333cm" style:rel-height="scale"><draw:image xlink:href="Pictures/cdd8bc945fda6be95435f5e364f86b08.png" xlink:type="simple" xlink:show="embed" xlink:actuate="onLoad"/></draw:frame></text:p>
      <text:list text:style-name="Numbering_20_1" text:continue-numbering="false">
        <text:list-item>
          <text:p text:style-name="Numbering_20_1_Content_First"> Double-click on <text:span text:style-name="Strong_20_Emphasis">Abbreviation</text:span></text:p>
        </text:list-item>
        <text:list-item>
          <text:p text:style-name="Numbering_20_1_Content"> Double-click on <text:span text:style-name="Strong_20_Emphasis">Expansion</text:span></text:p>
        </text:list-item>
        <text:list-item>
          <text:p text:style-name="Numbering_20_1_Content"> Right-click on <text:span text:style-name="Strong_20_Emphasis">Detail</text:span> and set font size to 8 or 9</text:p>
        </text:list-item>
        <text:list-item>
          <text:p text:style-name="Numbering_20_1_Content"> You can use the lines on the column headers to adjust column width</text:p>
        </text:list-item>
        <text:list-item>
          <text:p text:style-name="Numbering_20_1_Content_Last"> Choose <text:span text:style-name="Strong_20_Emphasis">File &gt; Generate</text:span> to print the list</text:p>
        </text:list-item>
      </text:list>
      <text:p text:style-name="Text_20_body">Do not use actual words as your abbreviation, or else attempting to type the word will result in the expanded text appearing on your label!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If you change an abbreviation or add a new one, you will see the change immediately (v317 or later), but in a multi-user environment other users will have to log out and log in (use <text:span text:style-name="Strong_20_Emphasis">Switch user</text:span> to do this quickly) to see the edited or added abbreviations.</text:p></table:table-cell></table:table-row></table:table></draw:text-box></draw:frame></text:p>
      <text:h text:style-name="Heading_20_2" text:outline-level="2"><text:bookmark-start text:name="__RefHeading___importing_abbreviations_7"/><text:bookmark-start text:name="importing_abbreviations"/>Importing abbreviations<text:bookmark-end text:name="__RefHeading___importing_abbreviations_7"/><text:bookmark-end text:name="importing_abbreviations"/></text:h>
      <text:p text:style-name="Text_20_body">The procedure for importing a file containing your abbreviations is found here.</text:p>
      <text:h text:style-name="Heading_20_2" text:outline-level="2"><text:bookmark-start text:name="__RefHeading___item_default_directions_8"/><text:bookmark-start text:name="item_default_directions"/>Item Default Directions<text:bookmark-end text:name="__RefHeading___item_default_directions_8"/><text:bookmark-end text:name="item_default_directions"/></text:h>
      <text:p text:style-name="Text_20_body">Once you have entered abbreviations, don't forget to enter the default directions for all common items - the default directions are the abbreviations that are used by default for an item when it is added to a prescription. Instructions are here.</text:p>
      <text:p text:style-name="Text_20_body"><text:span text:style-name="Emphasis"> Previous: Prescribers     Next: Printing Preference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11:03</meta:creation-date>
    <dc:creator>Generated</dc:creator>
    <dc:date>2026-08-25T13::11:03</dc:date>
    <dc:language>en-US</dc:language>
    <meta:editing-cycles>1</meta:editing-cycles>
    <meta:editing-duration>PT0S</meta:editing-duration>
    <dc:title>dispensing:abbreviations</dc:title>
  </office:meta>
</office:document-meta>
</file>