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ab7181e55881ff2adfc99bdf5045e3.png"/>
  <manifest:file-entry manifest:media-type="image/png" manifest:full-path="Pictures/3c93090f5d34de4018a42839232cd9ad.png"/>
  <manifest:file-entry manifest:media-type="image/png" manifest:full-path="Pictures/98833e0b7da72fe943f978405e171300.png"/>
  <manifest:file-entry manifest:media-type="image/png" manifest:full-path="Pictures/6aae47f4322a56b1aeec866b7fee5f5d.png"/>
  <manifest:file-entry manifest:media-type="image/png" manifest:full-path="Pictures/cdade53a63d6268d29ac2586b95ec7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spensing:diagnoses"/><text:bookmark-start text:name="__RefHeading___diagnoses_1"/><text:bookmark-start text:name="diagnoses"/>10.07. Diagnoses<text:bookmark-end text:name="__RefHeading___diagnoses_1"/><text:bookmark-end text:name="diagnoses"/></text:h>
      <text:p text:style-name="Text_20_body">The <text:span text:style-name="Strong_20_Emphasis">Diagnoses</text:span> functionality allows you to quickly save a diagnosis on a patient’s prescription.  </text:p>
      <text:h text:style-name="Heading_20_4" text:outline-level="4"><text:bookmark-start text:name="__RefHeading___viewing_and_adding_diagnoses_2"/><text:bookmark-start text:name="viewing_and_adding_diagnoses"/>Viewing and Adding Diagnoses<text:bookmark-end text:name="__RefHeading___viewing_and_adding_diagnoses_2"/><text:bookmark-end text:name="viewing_and_adding_diagnoses"/></text:h>
      <text:p text:style-name="Text_20_body">Select the <text:span text:style-name="Strong_20_Emphasis">Diagnoses</text:span> icon from the <text:span text:style-name="Strong_20_Emphasis">Special</text:span> tab on the mSupply navigator window. </text:p>
      <text:p text:style-name="Text_20_body"><draw:frame draw:style-name="mediacenter" draw:name="0" text:anchor-type="paragraph" draw:z-index="0" svg:width="21.166666666667cm" style:rel-width="100%" svg:height="15.78729281768cm" style:rel-height="scale"><draw:image xlink:href="Pictures/75ab7181e55881ff2adfc99bdf5045e3.png" xlink:type="simple" xlink:show="embed" xlink:actuate="onLoad"/></draw:frame></text:p>
      <text:p text:style-name="Text_20_body">This will open the <text:span text:style-name="Strong_20_Emphasis">Show diagnoses</text:span> window with a list of all diagnoses.</text:p>
      <text:list text:style-name="List_20_1" text:continue-numbering="false">
        <text:list-item>
          <text:p text:style-name="List_20_1_Content_First">The list will initially be ordered by date created.  However, the list can be sorted by the ICD code or ICD description by clicking on the respective column header.</text:p>
        </text:list-item>
        <text:list-item>
          <text:p text:style-name="List_20_1_Content_Last">You can use the search box to search for a diagnoses using either an ICD code or the ICD description. 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tandard mSupply search functionality applies when searching for diagnoses.</text:p></table:table-cell></table:table-row></table:table></draw:text-box></draw:frame></text:p>
      <text:p text:style-name="Text_20_body"><draw:frame draw:style-name="mediacenter" draw:name="1" text:anchor-type="paragraph" draw:z-index="1" svg:width="21.166666666667cm" style:rel-width="100%" svg:height="14.562151192288cm" style:rel-height="scale"><draw:image xlink:href="Pictures/3c93090f5d34de4018a42839232cd9ad.png" xlink:type="simple" xlink:show="embed" xlink:actuate="onLoad"/></draw:frame></text:p>
      <text:p text:style-name="Text_20_body">The list can be filtered using the <text:span text:style-name="Strong_20_Emphasis">Show</text:span> drop-down box on the top right of the window:</text:p>
      <text:list text:style-name="List_20_1" text:continue-numbering="false">
        <text:list-item>
          <text:p text:style-name="List_20_1_Content_First"><text:span text:style-name="Strong_20_Emphasis">All</text:span>: active and inactive diagnoses.</text:p>
        </text:list-item>
        <text:list-item>
          <text:p text:style-name="List_20_1_Content"><text:span text:style-name="Strong_20_Emphasis">Active</text:span>: diagnoses that have not yet reached their specified valid till date.</text:p>
        </text:list-item>
        <text:list-item>
          <text:p text:style-name="List_20_1_Content_Last"><text:span text:style-name="Strong_20_Emphasis">Inactive</text:span>: diagnoses that have passed their specified valid till date. Inactive diagnoses will not appear in other windows, and cannot be saved to a patient prescription. </text:p>
        </text:list-item>
      </text:list>
      <text:p text:style-name="Text_20_body">Click on the <text:span text:style-name="Strong_20_Emphasis">New diagnosis</text:span> button on the top-left of the window to add a new diagnosis.  </text:p>
      <text:p text:style-name="Text_20_body"><draw:frame draw:style-name="mediacenter" draw:name="2" text:anchor-type="paragraph" draw:z-index="2" svg:width="21.166666666667cm" style:rel-width="100%" svg:height="17.01246105919cm" style:rel-height="scale"><draw:image xlink:href="Pictures/98833e0b7da72fe943f978405e171300.png" xlink:type="simple" xlink:show="embed" xlink:actuate="onLoad"/></draw:frame></text:p>
      <text:p text:style-name="Text_20_body">Enter the <text:span text:style-name="Strong_20_Emphasis">ICD Code</text:span> and <text:span text:style-name="Strong_20_Emphasis">Description</text:span>.  Please note:</text:p>
      <text:list text:style-name="List_20_1" text:continue-numbering="false">
        <text:list-item>
          <text:p text:style-name="List_20_1_Content_First">Both code and description boxes are mandatory.</text:p>
        </text:list-item>
        <text:list-item>
          <text:p text:style-name="List_20_1_Content_Last">mSupply does not check the data entry in these boxes.  Please double-check that you have entered the information correctly.</text:p>
        </text:list-item>
      </text:list>
      <text:p text:style-name="Text_20_body">Enter the <text:span text:style-name="Strong_20_Emphasis">Valid till</text:span> date.  You can use the date selection tool by clicking on the calendar to the right of the box.</text:p>
      <text:list text:style-name="List_20_1" text:continue-numbering="false">
        <text:list-item>
          <text:p text:style-name="List_20_1_Content_First">The date entered determines how long the diagnosis will remain active. </text:p>
        </text:list-item>
        <text:list-item>
          <text:p text:style-name="List_20_1_Content_Last">The valid till field is non-mandatory.  Leaving this field blank results in the code remaining permanently active.</text:p>
        </text:list-item>
      </text:list>
      <text:h text:style-name="Heading_20_4" text:outline-level="4"><text:bookmark-start text:name="__RefHeading___diagnoses_on_prescriptions_3"/><text:bookmark-start text:name="diagnoses_on_prescriptions"/>Diagnoses on Prescriptions<text:bookmark-end text:name="__RefHeading___diagnoses_on_prescriptions_3"/><text:bookmark-end text:name="diagnoses_on_prescriptions"/></text:h>
      <text:p text:style-name="Text_20_body">You must first enable store preferences to allow diagnosis selection on prescriptions. </text:p>
      <text:p text:style-name="Text_20_body">From the <text:span text:style-name="Strong_20_Emphasis">Special</text:span> tab or menu item, select <text:span text:style-name="Strong_20_Emphasis">Stores</text:span>, and then select the store that you wish to allow diagnosis selection.  Select the <text:span text:style-name="Strong_20_Emphasis">Preferences</text:span> tab on the Edit Store window.  </text:p>
      <text:p text:style-name="Text_20_body"><draw:frame draw:style-name="mediacenter" draw:name="3" text:anchor-type="paragraph" draw:z-index="3" svg:width="21.166666666667cm" style:rel-width="100%" svg:height="13.877931769723cm" style:rel-height="scale"><draw:image xlink:href="Pictures/6aae47f4322a56b1aeec866b7fee5f5d.png" xlink:type="simple" xlink:show="embed" xlink:actuate="onLoad"/></draw:frame></text:p>
      <text:p text:style-name="Text_20_body">Select <text:span text:style-name="Strong_20_Emphasis">Allow users to choose diagnoses on prescription.</text:span></text:p>
      <text:p text:style-name="Text_20_body">Save by selecting <text:span text:style-name="Emphasis">OK</text:span>.</text:p>
      <text:p text:style-name="Text_20_body">As a result, when you create a new prescription, you will be able to select a diagnoses using a drop-down box.  The drop-down box will display and allow selection of any active diagnoses.  </text:p>
      <text:p text:style-name="Text_20_body"><draw:frame draw:style-name="mediacenter" draw:name="4" text:anchor-type="paragraph" draw:z-index="4" svg:width="21.166666666667cm" style:rel-width="100%" svg:height="14.52358974359cm" style:rel-height="scale"><draw:image xlink:href="Pictures/cdade53a63d6268d29ac2586b95ec716.png" xlink:type="simple" xlink:show="embed" xlink:actuate="onLoad"/></draw:frame></text:p>
      <text:p text:style-name="Text_20_body">The diagnosis selected will be saved against the prescription together with all other information provided in the Prescription Entry windo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0::40:20</meta:creation-date>
    <dc:creator>Generated</dc:creator>
    <dc:date>2026-09-16T00::40:20</dc:date>
    <dc:language>en-US</dc:language>
    <meta:editing-cycles>1</meta:editing-cycles>
    <meta:editing-duration>PT0S</meta:editing-duration>
    <dc:title>dispensing:diagnoses</dc:title>
  </office:meta>
</office:document-meta>
</file>