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baecb151edb78372e984eb2d34fd260.jpg"/>
  <manifest:file-entry manifest:media-type="image/png" manifest:full-path="Pictures/76ddbe958dcd449b25c1e810f78dea9a.png"/>
  <manifest:file-entry manifest:media-type="image/png" manifest:full-path="Pictures/89e9fc952f6f6a597bf669267554f7c1.png"/>
  <manifest:file-entry manifest:media-type="image/jpeg" manifest:full-path="Pictures/7db1c8bde419249f726913dff60c6bc2.jpg"/>
  <manifest:file-entry manifest:media-type="image/jpeg" manifest:full-path="Pictures/ed8b8a7af366e725080b5aa58d5075a7.jpg"/>
  <manifest:file-entry manifest:media-type="image/png" manifest:full-path="Pictures/a8432819488fc7aa914682cf595e70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spensing:patient_medication_records"/><text:bookmark-start text:name="__RefHeading___patient_medication_records_1"/><text:bookmark-start text:name="patient_medication_records"/>10.08. Patient medication records<text:bookmark-end text:name="__RefHeading___patient_medication_records_1"/><text:bookmark-end text:name="patient_medication_records"/></text:h>
      <text:p text:style-name="Text_20_body"><text:span text:style-name="Plugin_Wrap_Span_Info">Added: Version 3.11</text:span>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 Patient Medication Record (PMR) is a way of recording all the medications a person is using, whether or not they were dispensed by you.
The record contains useful information for the patient such as</text:p>
      <text:list text:style-name="List_20_1" text:continue-numbering="false">
        <text:list-item>
          <text:p text:style-name="List_20_1_Content_First"> The dosage in a clear easy-to-understand format.</text:p>
        </text:list-item>
        <text:list-item>
          <text:p text:style-name="List_20_1_Content"> An (optional) picture of the dose form (tablet, capsule, etc)</text:p>
        </text:list-item>
        <text:list-item>
          <text:p text:style-name="List_20_1_Content"> The medication's purpose.</text:p>
        </text:list-item>
        <text:list-item>
          <text:p text:style-name="List_20_1_Content_Last"> Common instructions for taking/using the medicine, which may be customised for each patient</text:p>
        </text:list-item>
      </text:list>
      <text:h text:style-name="Heading_20_3" text:outline-level="3"><text:bookmark-start text:name="__RefHeading___setting_up_items_3"/><text:bookmark-start text:name="setting_up_items"/>Setting up items<text:bookmark-end text:name="__RefHeading___setting_up_items_3"/><text:bookmark-end text:name="setting_up_items"/></text:h>
      <text:p text:style-name="Text_20_body">Before adding items it is good to set up the standard purpose, instructions and item photo for common items at least.
Once set up, you can add these to a particular patient's PMR with just the click of a button.</text:p>
      <text:list text:style-name="Numbering_20_1" text:continue-numbering="false">
        <text:list-item>
          <text:p text:style-name="Numbering_20_1_Content_First"> Find the item you are interested in and go to the dispensing tab</text:p>
        </text:list-item>
        <text:list-item>
          <text:p text:style-name="Numbering_20_1_Content"> <draw:frame draw:style-name="mediacenter" draw:name="0" text:anchor-type="paragraph" draw:z-index="0" svg:width="23.574375cm" style:rel-width="100%" svg:height="14.155208333333cm" style:rel-height="scale"><draw:image xlink:href="Pictures/8baecb151edb78372e984eb2d34fd260.jpg" xlink:type="simple" xlink:show="embed" xlink:actuate="onLoad"/></draw:frame></text:p>
        </text:list-item>
        <text:list-item>
          <text:p text:style-name="Numbering_20_1_Content"> Enter purpose and instructions. Both these fields can take as much text as you wish to enter.</text:p>
        </text:list-item>
        <text:list-item>
          <text:p text:style-name="Numbering_20_1_Content_Last"> Add a photo by either dragging a photo from another application or pasting a photo from the clipboard. 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Supply will automatically resize large photos when you add them- there is no need to resize photos yourself first.</text:p></table:table-cell></table:table-row></table:table></draw:text-box></draw:frame></text:p>
      <text:h text:style-name="Heading_20_2" text:outline-level="2"><text:bookmark-start text:name="__RefHeading___default_direction_4"/><text:bookmark-start text:name="default_direction"/>Default Direction<text:bookmark-end text:name="__RefHeading___default_direction_4"/><text:bookmark-end text:name="default_direction"/></text:h>
      <text:p text:style-name="Text_20_body">On the default direction list, you can add a combination of abbreviation which can be used to fill in the direction on issue of drugs to patients. </text:p>
      <text:p text:style-name="Text_20_body">To set up abbreviation, view 10.05. Abbreviations for dispensing</text:p>
      <text:p text:style-name="Text_20_body"><draw:frame draw:style-name="mediacenter" draw:name="1" text:anchor-type="paragraph" draw:z-index="1" svg:width="15.875cm" svg:height="11.399309551208cm"><draw:image xlink:href="Pictures/76ddbe958dcd449b25c1e810f78dea9a.png" xlink:type="simple" xlink:show="embed" xlink:actuate="onLoad"/></draw:frame></text:p>
      <text:p text:style-name="Text_20_body"><text:span text:style-name="Strong_20_Emphasis">Add</text:span> This is to add default direction. You may combine multiple abbreviation code to make up a sentence.  You may even add a full sentence.</text:p>
      <text:p text:style-name="Text_20_body"><text:span text:style-name="Strong_20_Emphasis">Delete</text:span> This is to delete direction.</text:p>
      <text:p text:style-name="Text_20_body">Added direction for items that were added above will be available when dispensing to patients. </text:p>
      <text:p text:style-name="Text_20_body"><draw:frame draw:style-name="mediacenter" draw:name="2" text:anchor-type="paragraph" draw:z-index="2" svg:width="15.875cm" svg:height="10.302299222798cm"><draw:image xlink:href="Pictures/89e9fc952f6f6a597bf669267554f7c1.png" xlink:type="simple" xlink:show="embed" xlink:actuate="onLoad"/></draw:frame></text:p>
      <text:p text:style-name="Text_20_body">Note the Drop down list will now be populated by the default directions. Once a direction is chosen, mSupply will expand valid abbreviation to sentences. It is possible to have more than one set of direction options. </text:p>
      <text:h text:style-name="Heading_20_3" text:outline-level="3"><text:bookmark-start text:name="__RefHeading___adding_items_to_a_patient_s_pmr_5"/><text:bookmark-start text:name="adding_items_to_a_patient_s_pmr"/>Adding items to a Patient's PMR<text:bookmark-end text:name="__RefHeading___adding_items_to_a_patient_s_pmr_5"/><text:bookmark-end text:name="adding_items_to_a_patient_s_pmr"/></text:h>
      <text:p text:style-name="Text_20_body">There are 2 ways of adding items to a PMR</text:p>
      <text:list text:style-name="Numbering_20_1" text:continue-numbering="false">
        <text:list-item>
          <text:p text:style-name="Numbering_20_1_Content_First"> From the patient history tab:</text:p>
          <text:list text:style-name="List_20_1">
            <text:list-item>
              <text:p text:style-name="List_20_1_Content"> Highlight the items from the patient's history you wish to add, then click the <text:span text:style-name="Strong_20_Emphasis">Add to PMR</text:span> button.</text:p>
            </text:list-item>
            <text:list-item>
              <text:p text:style-name="List_20_1_Content"> The record will be shown on the “PMR” tab if you switch to it. </text:p>
            </text:list-item>
            <text:list-item>
              <text:p text:style-name="List_20_1_Content"> Note that on the PMR tab you still have to double-click on the added record and fill in the dose, instructions etc.</text:p>
            </text:list-item>
          </text:list>
        </text:list-item>
        <text:list-item>
          <text:p text:style-name="Numbering_20_1_Content"> From the Patient details PMR tab</text:p>
          <text:list text:style-name="List_20_1">
            <text:list-item>
              <text:p text:style-name="List_20_1_Content"> Here you can add any item that is in the mSupply catalogue.</text:p>
            </text:list-item>
            <text:list-item>
              <text:p text:style-name="List_20_1_Content"> For example, a patient might be regularly taking paracetamol or aspirin that they buy themselves. You can add such items here.<draw:frame draw:style-name="mediacenter" draw:name="3" text:anchor-type="paragraph" draw:z-index="3" svg:width="21.854583333333cm" style:rel-width="100%" svg:height="14.76375cm" style:rel-height="scale"><draw:image xlink:href="Pictures/7db1c8bde419249f726913dff60c6bc2.jpg" xlink:type="simple" xlink:show="embed" xlink:actuate="onLoad"/></draw:frame></text:p>
            </text:list-item>
          </text:list>
          <text:list text:style-name="Numbering_20_1">
            <text:list-item>
              <text:p text:style-name="Numbering_20_1_Content"> To add an item, click the <text:span text:style-name="Strong_20_Emphasis">Add item</text:span> button. You will be shown a new window:<draw:frame draw:style-name="mediacenter" draw:name="4" text:anchor-type="paragraph" draw:z-index="4" svg:width="18.864791666667cm" style:rel-width="100%" svg:height="11.086041666667cm" style:rel-height="scale"><draw:image xlink:href="Pictures/ed8b8a7af366e725080b5aa58d5075a7.jpg" xlink:type="simple" xlink:show="embed" xlink:actuate="onLoad"/></draw:frame></text:p>
            </text:list-item>
            <text:list-item>
              <text:p text:style-name="Numbering_20_1_Content"> <text:span text:style-name="Strong_20_Emphasis">Item name: </text:span> type the start of the item name and press &lt;tab&gt;, then select from the list</text:p>
            </text:list-item>
            <text:list-item>
              <text:p text:style-name="Numbering_20_1_Content"> <text:span text:style-name="Strong_20_Emphasis">Dosage: </text:span> Enter the number of tablets/drops/whatever to be taken/administered morning, noon, evening and bedtime.</text:p>
            </text:list-item>
            <text:list-item>
              <text:p text:style-name="Numbering_20_1_Content"> <text:span text:style-name="Strong_20_Emphasis">Purpose: </text:span>If the item has a purpose entered, click the <text:span text:style-name="Strong_20_Emphasis">copy</text:span> button to copy it to the right-hand box. Here you can edit the details if you want to.</text:p>
            </text:list-item>
            <text:list-item>
              <text:p text:style-name="Numbering_20_1_Content"> <text:span text:style-name="Strong_20_Emphasis">Instructions: </text:span>If the item has instructions entered, click the <text:span text:style-name="Strong_20_Emphasis">copy</text:span> button to copy them to the right-hand box. Again, you can edit the details if you want to.</text:p>
            </text:list-item>
            <text:list-item>
              <text:p text:style-name="Numbering_20_1_Content_Last"> Click <text:span text:style-name="Strong_20_Emphasis">OK</text:span> when you're done, or cancel if you decide not to add a record.</text:p>
            </text:list-item>
          </text:list>
        </text:list-item>
      </text:list>
      <text:h text:style-name="Heading_20_4" text:outline-level="4"><text:bookmark-start text:name="__RefHeading___editing_a_pmr_record_6"/><text:bookmark-start text:name="editing_a_pmr_record"/>Editing a PMR record<text:bookmark-end text:name="__RefHeading___editing_a_pmr_record_6"/><text:bookmark-end text:name="editing_a_pmr_record"/></text:h>
      <text:p text:style-name="Text_20_body"> To edit a PMR record, double-click the entry you wish to edit, change details, and click <text:span text:style-name="Strong_20_Emphasis">OK</text:span> to save the changes and close the window.</text:p>
      <text:h text:style-name="Heading_20_4" text:outline-level="4"><text:bookmark-start text:name="__RefHeading___deleting_a_pmr_7"/><text:bookmark-start text:name="deleting_a_pmr"/>Deleting a PMR<text:bookmark-end text:name="__RefHeading___deleting_a_pmr_7"/><text:bookmark-end text:name="deleting_a_pmr"/></text:h>
      <text:p text:style-name="Text_20_body">To delete a PMR record, highlight the record(s) you wish to delete, then click the <text:span text:style-name="Strong_20_Emphasis">delete</text:span> button. (Do be careful- it's not reversible!)</text:p>
      <text:h text:style-name="Heading_20_3" text:outline-level="3"><text:bookmark-start text:name="__RefHeading___printing_pmrs_8"/><text:bookmark-start text:name="printing_pmrs"/>Printing PMRs<text:bookmark-end text:name="__RefHeading___printing_pmrs_8"/><text:bookmark-end text:name="printing_pmrs"/></text:h>
      <text:h text:style-name="Heading_20_4" text:outline-level="4"><text:bookmark-start text:name="__RefHeading___setting_up_printing_preferences_9"/><text:bookmark-start text:name="setting_up_printing_preferences"/>Setting up printing preferences<text:bookmark-end text:name="__RefHeading___setting_up_printing_preferences_9"/><text:bookmark-end text:name="setting_up_printing_preferences"/></text:h>
      <text:p text:style-name="Text_20_body">When a PMR is printed, it has a header and footer. These are set up by choosing <text:span text:style-name="Strong_20_Emphasis">File &gt; Preferences</text:span> and then clicking the <text:span text:style-name="Strong_20_Emphasis">Patient Medication</text:span> tab.</text:p>
      <text:p text:style-name="Text_20_body"><draw:frame draw:style-name="mediacenter" draw:name="5" text:anchor-type="paragraph" draw:z-index="5" svg:width="21.960416666667cm" style:rel-width="100%" svg:height="13.943541666667cm" style:rel-height="scale"><draw:image xlink:href="Pictures/a8432819488fc7aa914682cf595e705e.png" xlink:type="simple" xlink:show="embed" xlink:actuate="onLoad"/></draw:frame></text:p>
      <text:p text:style-name="Text_20_body">Note that you can style the text in these boxes by selecting text and right-clicking on your highlighted text to get a contextual menu to apply font styles, colour and size.</text:p>
      <text:h text:style-name="Heading_20_4" text:outline-level="4"><text:bookmark-start text:name="__RefHeading___printing_a_pmr_10"/><text:bookmark-start text:name="printing_a_pmr"/>Printing a PMR<text:bookmark-end text:name="__RefHeading___printing_a_pmr_10"/><text:bookmark-end text:name="printing_a_pmr"/></text:h>
      <text:p text:style-name="Text_20_body">Simply click the <text:span text:style-name="Strong_20_Emphasis">Print</text:span> button. Note that you do not have to highlight records- all records will be printed.</text:p>
      <text:p text:style-name="Text_20_body">Currently we have included a single PMR printing form in mSupply. We are happy to include others- send us your designs.</text:p>
      <text:p text:style-name="Text_20_body"><text:span text:style-name="Emphasis"> Previous: Warnings     Next: Why an HIS module for mSupply?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5::23:34</meta:creation-date>
    <dc:creator>Generated</dc:creator>
    <dc:date>2026-08-11T15::23:34</dc:date>
    <dc:language>en-US</dc:language>
    <meta:editing-cycles>1</meta:editing-cycles>
    <meta:editing-duration>PT0S</meta:editing-duration>
    <dc:title>dispensing:patient_medication_records</dc:title>
  </office:meta>
</office:document-meta>
</file>