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81bc97f129a80111c78d89177c652d3.svg"/>
  <manifest:file-entry manifest:media-type="image/png" manifest:full-path="Pictures/133fdf4d8958b695f621b52cb7e103d0.png"/>
  <manifest:file-entry manifest:media-type="image/png" manifest:full-path="Pictures/99e8b9788d555cbf5431bb2e8f5abdcd.png"/>
  <manifest:file-entry manifest:media-type="image/png" manifest:full-path="Pictures/e0060437abb048ea87be79210e06f5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pensing:patient_types_and_wards"/><text:bookmark-start text:name="__RefHeading___patient_type_and_ward_setup_1"/><text:bookmark-start text:name="patient_type_and_ward_setup"/>10.12. Patient type and Ward setup<text:bookmark-end text:name="__RefHeading___patient_type_and_ward_setup_1"/><text:bookmark-end text:name="patient_type_and_ward_setup"/></text:h>
      <text:p text:style-name="Text_20_body">Patient types and Wards are two fields that are enterable on a prescription. But before they will appear on a prescription for display, you must set them up. Have no fear, the instructions are here <draw:frame draw:style-name="media" draw:name="0" text:anchor-type="as-char" draw:z-index="0" svg:width="" svg:rel-width="100%" svg:height="0cm"><draw:image xlink:href="Pictures/381bc97f129a80111c78d89177c652d3.svg" xlink:type="simple" xlink:show="embed" xlink:actuate="onLoad"/></draw:frame></text:p>
      <text:h text:style-name="Heading_20_2" text:outline-level="2"><text:bookmark-start text:name="__RefHeading___patient_types_2"/><text:bookmark-start text:name="patient_types"/>Patient types<text:bookmark-end text:name="__RefHeading___patient_types_2"/><text:bookmark-end text:name="patient_types"/></text:h>
      <text:p text:style-name="Text_20_body">Patient types are actually transaction categories. To set them up, choose <text:span text:style-name="Emphasis">Special &gt; Transaction categories…</text:span> from the menus or click on the Transaction categories icon on the Patient, Customer or Special tab of the Navigator:</text:p>
      <text:p text:style-name="Text_20_body"><draw:frame draw:style-name="mediacenter" draw:name="1" text:anchor-type="paragraph" draw:z-index="1" svg:width="15.875cm" svg:height="9.0886093073593cm"><draw:image xlink:href="Pictures/133fdf4d8958b695f621b52cb7e103d0.png" xlink:type="simple" xlink:show="embed" xlink:actuate="onLoad"/></draw:frame></text:p>
      <text:p text:style-name="Text_20_body">On the Transaction categories window that opens, click on the <text:span text:style-name="Strong_20_Emphasis">Transaction type</text:span> drop down list and select <text:span text:style-name="Emphasis">Prescriptions (2)</text:span>:</text:p>
      <text:p text:style-name="Text_20_body"><draw:frame draw:style-name="mediacenter" draw:name="2" text:anchor-type="paragraph" draw:z-index="2" svg:width="10.583333333333cm" svg:height="9.1222713864307cm"><draw:image xlink:href="Pictures/99e8b9788d555cbf5431bb2e8f5abdcd.png" xlink:type="simple" xlink:show="embed" xlink:actuate="onLoad"/></draw:frame></text:p>
      <text:p text:style-name="Text_20_body">Click on the <text:span text:style-name="Strong_20_Emphasis">New</text:span> button to add one or double-click one already in the list to edit it. This window opens (populated with the current details of the category if you're editing one, empty if you're creating a new one):</text:p>
      <text:p text:style-name="Text_20_body"><draw:frame draw:style-name="mediacenter" draw:name="3" text:anchor-type="paragraph" draw:z-index="3" svg:width="10.583333333333cm" svg:height="7.548951048951cm"><draw:image xlink:href="Pictures/e0060437abb048ea87be79210e06f58e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Master category</text:span>: You can ignore this, it isn't used for patient types.</text:p>
        </text:list-item>
        <text:list-item>
          <text:p text:style-name="List_20_1_Content"> <text:span text:style-name="Strong_20_Emphasis">Category code</text:span>: Enter a short code for each patient type. If you are wanting to enter wards for patients then you need to add an <text:span text:style-name="Emphasis">Inpatient</text:span> category with a code of <text:span text:style-name="Strong_20_Emphasis">IP</text:span> and a <text:span text:style-name="Emphasis">Discharge</text:span> category with code <text:span text:style-name="Strong_20_Emphasis">DI</text:span>. </text:p>
        </text:list-item>
        <text:list-item>
          <text:p text:style-name="List_20_1_Content_Last"> <text:span text:style-name="Strong_20_Emphasis">Description</text:span>: The name of the category as it will be seen throughout mSupply (if you are using wards then two of these will be <text:span text:style-name="Emphasis">Inpatient</text:span> and <text:span text:style-name="Emphasis">Discharge</text:span>).</text:p>
        </text:list-item>
      </text:list>
      <text:p text:style-name="Text_20_body">Click on the <text:span text:style-name="Strong_20_Emphasis">OK</text:span> button to save your changes.</text:p>
      <text:h text:style-name="Heading_20_2" text:outline-level="2"><text:bookmark-start text:name="__RefHeading___wards_3"/><text:bookmark-start text:name="wards"/>Wards<text:bookmark-end text:name="__RefHeading___wards_3"/><text:bookmark-end text:name="wards"/></text:h>
      <text:p text:style-name="Text_20_body">If you want to select the patient's ward on a prescription you must first turn on the <text:span text:style-name="Emphasis">Allow users to select ward on prescriptions</text:span> preference. See the 16.01. General preferences page for details on that.</text:p>
      <text:p text:style-name="Text_20_body">In mSupply, wards are names that have been assigned a tag of <text:span text:style-name="Emphasis">Ward</text:span>:</text:p>
      <text:list text:style-name="List_20_1" text:continue-numbering="false">
        <text:list-item>
          <text:p text:style-name="List_20_1_Content_First"> For details on creating names, see the 5.01. Names:  using, adding and editing page</text:p>
        </text:list-item>
        <text:list-item>
          <text:p text:style-name="List_20_1_Content"> For details creating and editing name tags, see the 5.05. Name tags page.</text:p>
        </text:list-item>
        <text:list-item>
          <text:p text:style-name="List_20_1_Content_Last"> For details on assigning the <text:span text:style-name="Emphasis">Ward</text:span> tag you created to the ward names see the Tags tab section of the 5.01. Names: using, adding and editing page.</text:p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0.11. Printer setup for Remote Desktop Client</text:span> | | Next: <text:span text:style-name="Strong_20_Emphasis">11. Payments and Receip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3::36:38</meta:creation-date>
    <dc:creator>Generated</dc:creator>
    <dc:date>2026-08-14T03::36:38</dc:date>
    <dc:language>en-US</dc:language>
    <meta:editing-cycles>1</meta:editing-cycles>
    <meta:editing-duration>PT0S</meta:editing-duration>
    <dc:title>dispensing:patient_types_and_wards</dc:title>
  </office:meta>
</office:document-meta>
</file>