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830bffcb28f1c8680e9bbbf5e875b28.png"/>
  <manifest:file-entry manifest:media-type="image/png" manifest:full-path="Pictures/94ad6b4f18fe2329b99eeb2ec1ed24ed.png"/>
  <manifest:file-entry manifest:media-type="image/png" manifest:full-path="Pictures/37b25a9fc048f52a06c16c7439bc0d74.png"/>
  <manifest:file-entry manifest:media-type="image/png" manifest:full-path="Pictures/6f28b973834dbcb00024a5fe68d5dba1.png"/>
  <manifest:file-entry manifest:media-type="image/png" manifest:full-path="Pictures/628bd054edc315c82b0b75d7edb85e6e.png"/>
  <manifest:file-entry manifest:media-type="image/png" manifest:full-path="Pictures/3540f052d7543e8ca811d16646ecec97.png"/>
  <manifest:file-entry manifest:media-type="image/png" manifest:full-path="Pictures/ddf88d4366ec860512fe1841bbd1c70e.png"/>
  <manifest:file-entry manifest:media-type="image/png" manifest:full-path="Pictures/3a735059400dd68ce3100fc2db12b45b.png"/>
  <manifest:file-entry manifest:media-type="image/png" manifest:full-path="Pictures/281c69be695de5d83bfcba8ab47dc2d3.png"/>
  <manifest:file-entry manifest:media-type="image/png" manifest:full-path="Pictures/289f700b54f4cebeebb8b486a79f76e7.png"/>
  <manifest:file-entry manifest:media-type="image/png" manifest:full-path="Pictures/ff26376863d292d9fa6d17f441dac1a1.png"/>
  <manifest:file-entry manifest:media-type="image/png" manifest:full-path="Pictures/e6a56ee49e0e0f3221d5fd79d899314e.png"/>
  <manifest:file-entry manifest:media-type="image/png" manifest:full-path="Pictures/e638274d921beab05747035675967a9d.png"/>
  <manifest:file-entry manifest:media-type="image/png" manifest:full-path="Pictures/dfe687b146515d0e57cb344a5726a505.png"/>
  <manifest:file-entry manifest:media-type="image/png" manifest:full-path="Pictures/d57669c56efed14470998264a36e24b9.png"/>
  <manifest:file-entry manifest:media-type="image/png" manifest:full-path="Pictures/1e142ca8f6bc46dda6fdd0490f9593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spensing:patients"/><text:bookmark-start text:name="__RefHeading___patients_1"/><text:bookmark-start text:name="patients"/>10.03. Patients<text:bookmark-end text:name="__RefHeading___patients_1"/><text:bookmark-end text:name="patients"/></text:h>
      <text:p text:style-name="Text_20_body"><text:span text:style-name="Plugin_Wrap_Span_Info">Updated version 5.01</text:span></text:p>
      <text:p text:style-name="Text_20_body">In mSupply, patients are a type of name. They are a special form of customer that have first names, last names, genders and dates of birth. You also dispense stock to a patient on a prescription, rather than distributing it to a customer on a customer invoice.</text:p>
      <text:h text:style-name="Heading_20_2" text:outline-level="2"><text:bookmark-start text:name="__RefHeading___entering_a_new_patient_2"/><text:bookmark-start text:name="entering_a_new_patient"/>Entering a new patient<text:bookmark-end text:name="__RefHeading___entering_a_new_patient_2"/><text:bookmark-end text:name="entering_a_new_patient"/></text:h>
      <text:p text:style-name="Text_20_body">You can enter a new patient by clicking on the <text:span text:style-name="Strong_20_Emphasis">Patient &gt; New patient…</text:span> menu item to by clicking on the New patient icon on the Patient tab of the navigator.</text:p>
      <text:p text:style-name="Text_20_body">If you are already creating a prescription and discover the patient is missing you can click on the New patient button on the prescription (Shortcut: Ctl-Shift-P):</text:p>
      <text:p text:style-name="Text_20_body"><draw:frame draw:style-name="mediacenter" draw:name="0" text:anchor-type="paragraph" draw:z-index="0" svg:width="10.583333333333cm" svg:height="5.9585379159847cm"><draw:image xlink:href="Pictures/5830bffcb28f1c8680e9bbbf5e875b28.png" xlink:type="simple" xlink:show="embed" xlink:actuate="onLoad"/></draw:frame></text:p>
      <text:p text:style-name="Text_20_body">Either way, the same window will open:</text:p>
      <text:p text:style-name="Text_20_body"><draw:frame draw:style-name="mediacenter" draw:name="1" text:anchor-type="paragraph" draw:z-index="1" svg:width="15.875cm" svg:height="10.903264812576cm"><draw:image xlink:href="Pictures/94ad6b4f18fe2329b99eeb2ec1ed24ed.png" xlink:type="simple" xlink:show="embed" xlink:actuate="onLoad"/></draw:frame></text:p>
      <text:list text:style-name="List_20_1" text:continue-numbering="false">
        <text:list-item>
          <text:p text:style-name="LastListParagraph_List_20_1_Content_First"> <text:span text:style-name="Strong_20_Emphasis">Code</text:span> and <text:span text:style-name="Strong_20_Emphasis">Last</text:span> are the only required fields but all applicable fields should be completed so that it is easier to recognise the patient next time. Please note that if there are non-printable characters before or after the <text:span text:style-name="Strong_20_Emphasis">First</text:span>, <text:span text:style-name="Strong_20_Emphasis">Last</text:span> or <text:span text:style-name="Strong_20_Emphasis">Code</text:span> they will be removed. Any non-printable characters in the <text:span text:style-name="Strong_20_Emphasis">First</text:span>, <text:span text:style-name="Strong_20_Emphasis">Last</text:span> or <text:span text:style-name="Strong_20_Emphasis">Code</text:span> (and spaces in the <text:span text:style-name="Strong_20_Emphasis">Code</text:span>) will be replaced with an underscore (<text:span text:style-name="Source_20_Text">_</text:span>).</text:p>
        </text:list-item>
      </text:list>
      <text:list text:style-name="List_20_1" text:continue-numbering="false">
        <text:list-item>
          <text:p text:style-name="LastListParagraph_List_20_1_Content_First"> The patient code will be filled in automatically for you if the <text:span text:style-name="Emphasis">Auto-generated patient code</text:span> preference is turned on (see Setting dispensary mode preferences for details).</text:p>
        </text:list-item>
      </text:list>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If the new patient's date of birth is known, it should be entered, otherwise an entry should be made in the <text:span text:style-name="Emphasis">Age</text:span> field; for a patient aged 18 months, valid entries in the <text:span text:style-name="Emphasis">Age</text:span> field may be in one of 3 formats, namely 18m, 1.5, or 18/12.</text:p></table:table-cell></table:table-row></table:table></draw:text-box></draw:frame></text:p>
      <text:list text:style-name="List_20_1" text:continue-numbering="false">
        <text:list-item>
          <text:p text:style-name="List_20_1_Content_First"> When a patient's code is known, that patient's record can be rapidly displayed. Note also that the <text:span text:style-name="Strong_20_Emphasis">Male</text:span> radio button is checked; if you are entering details of a female patient, remember to check the <text:span text:style-name="Strong_20_Emphasis">Female</text:span> radio button!</text:p>
        </text:list-item>
        <text:list-item>
          <text:p text:style-name="List_20_1_Content_Last"> Custom fields are available for storing extra information relevant to your situation.</text:p>
        </text:list-item>
      </text:list>
      <text:h text:style-name="Heading_20_2" text:outline-level="2"><text:bookmark-start text:name="__RefHeading___viewing_and_editing_patient_details_3"/><text:bookmark-start text:name="viewing_and_editing_patient_details"/>Viewing and editing patient details<text:bookmark-end text:name="__RefHeading___viewing_and_editing_patient_details_3"/><text:bookmark-end text:name="viewing_and_editing_patient_details"/></text:h>
      <text:p text:style-name="Text_20_body">You can view a patient's details from a prescription; just click on the patient details button next to their name when they have been selected on a prescription (Note that this button is not enabled until a patient has been selected on the prescription):</text:p>
      <text:p text:style-name="Text_20_body"><draw:frame draw:style-name="mediacenter" draw:name="2" text:anchor-type="paragraph" draw:z-index="2" svg:width="10.583333333333cm" svg:height="6.1198517298188cm"><draw:image xlink:href="Pictures/37b25a9fc048f52a06c16c7439bc0d74.png" xlink:type="simple" xlink:show="embed" xlink:actuate="onLoad"/></draw:frame></text:p>
      <text:p text:style-name="Text_20_body">If you are not entering a prescription then you can select the <text:span text:style-name="Strong_20_Emphasis">Show patients</text:span> icon on the <text:span text:style-name="Emphasis">Patients</text:span> tab of the navigator or click on the <text:span text:style-name="Strong_20_Emphasis">Patients &gt; Show patients</text:span> menu item:</text:p>
      <text:p text:style-name="Text_20_body"><draw:frame draw:style-name="mediacenter" draw:name="3" text:anchor-type="paragraph" draw:z-index="3" svg:width="9.04875cm" style:rel-width="100%" svg:height="7.064375cm" style:rel-height="scale"><draw:image xlink:href="Pictures/6f28b973834dbcb00024a5fe68d5dba1.png" xlink:type="simple" xlink:show="embed" xlink:actuate="onLoad"/></draw:frame></text:p>
      <text:p text:style-name="Text_20_body">Enter the details you want to search for the right patient (or leave everything empty to show a list of all patients) and click the <text:span text:style-name="Emphasis">Find</text:span> button.</text:p>
      <text:p text:style-name="Text_20_body">You will be shown a list of matching entries (double-click on the one you want to view or edit), or taken directly to the detail view if only one patient matches the values you entered:</text:p>
      <text:p text:style-name="Text_20_body"><draw:frame draw:style-name="mediacenter" draw:name="Show patients search results Legend" text:anchor-type="paragraph" draw:z-index="0" svg:width="15.875cm"><draw:text-box><text:p text:style-name="legendcenter"><draw:frame draw:style-name="mediacenter" draw:name="Show patients search results" text:anchor-type="paragraph" draw:z-index="4" svg:width="15.875cm" svg:height="11.646886559803cm"><draw:image xlink:href="Pictures/628bd054edc315c82b0b75d7edb85e6e.png" xlink:type="simple" xlink:show="embed" xlink:actuate="onLoad"/></draw:frame>Show patients search results</text:p></draw:text-box></draw:frame></text:p>
      <text:p text:style-name="Text_20_body">Whichever way you access the patient's details, the same window opens:</text:p>
      <text:p text:style-name="Text_20_body"><draw:frame draw:style-name="mediacenter" draw:name="5" text:anchor-type="paragraph" draw:z-index="5" svg:width="15.875cm" svg:height="10.846975088968cm"><draw:image xlink:href="Pictures/3540f052d7543e8ca811d16646ecec97.png" xlink:type="simple" xlink:show="embed" xlink:actuate="onLoad"/></draw:frame></text:p>
      <text:h text:style-name="Heading_20_3" text:outline-level="3"><text:bookmark-start text:name="__RefHeading___home_store_4"/><text:bookmark-start text:name="home_store"/>Home store<text:bookmark-end text:name="__RefHeading___home_store_4"/><text:bookmark-end text:name="home_store"/></text:h>
      <text:p text:style-name="Text_20_body"><text:span text:style-name="Plugin_Wrap_Span_Info">Updated version 4.10</text:span>
<text:span text:style-name="Plugin_Wrap_Span_Info">Updated version 4.12</text:span></text:p>
      <text:p text:style-name="Text_20_body">As of version 4.10, you'll notice that at the top of the details window is the <text:span text:style-name="Strong_20_Emphasis">Home store</text:span>. For new patients, the home store is the store the patient was created in; for previously existing patients the version upgrade will assign the home store to be the store where the patient was most recently issued a prescription.</text:p>
      <text:list text:style-name="List_20_1" text:continue-numbering="false">
        <text:list-item>
          <text:p text:style-name="List_20_1_Content_First"> A patient's details can only be edited in any dispensary store which is active on the same site as the home store (i.e. on their <text:span text:style-name="Strong_20_Emphasis">Home site</text:span>). This ensures that a patient can only be edited in one location at a time.</text:p>
        </text:list-item>
        <text:list-item>
          <text:p text:style-name="List_20_1_Content"> In version 4.10 and 4.11, a patient's <text:span text:style-name="Emphasis">home store</text:span> cannot be changed. However, from version 4.12 it will be possible to edit the home store (if you're logged into the primary server). Doing this will make the patient's records (repeats, patient medication records and insurance policies) available to the new home site. If the patient has previous prescriptions from stores which are visible in the new home store, these will also be made available to the new home site, but will only show up in the patient's history if the <text:span text:style-name="Emphasis">Share patient prescriptions over stores</text:span> preference is turned on (see setting_dispensary_mode_preferences). Note that you will not be able to edit a patient's details if their record is currently waiting in the sync queue to be transferred to another home store. A “Not editable pending transfer to <text:span text:style-name="Emphasis">XX</text:span>” (where <text:span text:style-name="Emphasis">XX</text:span> is the new home store) message will show at the bottom of the screen and all fields will be disabled if this is the case.</text:p>
        </text:list-item>
        <text:list-item>
          <text:p text:style-name="List_20_1_Content"> You can create prescriptions for a patient in any store they are visible in, not just their home store, but repeats can only be processed in any dispensary store on the home site.</text:p>
        </text:list-item>
        <text:list-item>
          <text:p text:style-name="List_20_1_Content_Last"> If you're on the primary server, you can make a patient visible in other stores (just like any other type of name) - doing this will make the patient's records (repeats, patient medication records and insurance policies, but not their prescription history) available to the store.</text:p>
        </text:list-item>
      </text:list>
      <text:h text:style-name="Heading_20_2" text:outline-level="2"><text:bookmark-start text:name="__RefHeading___the_patient_detail_window_tabs_5"/><text:bookmark-start text:name="the_patient_detail_window_tabs"/>The patient detail window tabs<text:bookmark-end text:name="__RefHeading___the_patient_detail_window_tabs_5"/><text:bookmark-end text:name="the_patient_detail_window_tabs"/></text:h>
      <text:h text:style-name="Heading_20_3" text:outline-level="3"><text:bookmark-start text:name="__RefHeading___general_tab_6"/><text:bookmark-start text:name="general_tab"/>General tab<text:bookmark-end text:name="__RefHeading___general_tab_6"/><text:bookmark-end text:name="general_tab"/></text:h>
      <text:p text:style-name="Text_20_body">The date of birth field for a patient uses the same date format as your computer's operating system.
If you enter an age, the date of birth is guessed and a patient comment is added to mention that the date was guessed so you know it's not accurate.</text:p>
      <text:p text:style-name="Text_20_body"><text:span text:style-name="Strong_20_Emphasis">Hold do not issue</text:span>: If this is checked then no stock can be dispensed to the patient</text:p>
      <text:p text:style-name="Text_20_body"><text:span text:style-name="Strong_20_Emphasis">Credit limit</text:span>: This is the maximum negative value a patient's account can have when the payments module is activated. They will not be able to receive stock on a prescription without paying for it when they reach this limit.</text:p>
      <text:h text:style-name="Heading_20_3" text:outline-level="3"><text:bookmark-start text:name="__RefHeading___prescriptions_tab_7"/><text:bookmark-start text:name="prescriptions_tab"/>Prescriptions tab<text:bookmark-end text:name="__RefHeading___prescriptions_tab_7"/><text:bookmark-end text:name="prescriptions_tab"/></text:h>
      <text:p text:style-name="Text_20_body">Here each prescription created for the patient in this store is shown. Double-clicking a row in the list will open that prescription.</text:p>
      <text:h text:style-name="Heading_20_3" text:outline-level="3"><text:bookmark-start text:name="__RefHeading___notes_tab_8"/><text:bookmark-start text:name="notes_tab"/>Notes tab<text:bookmark-end text:name="__RefHeading___notes_tab_8"/><text:bookmark-end text:name="notes_tab"/></text:h>
      <text:p text:style-name="Text_20_body">Any notes/events you enter in the notes tab will display each time you enter the patient name in the <text:span text:style-name="Emphasis">Prescription entry</text:span> window. These notes can be used to remind you of patient Preferences for certain dosage forms, or drug sensitivities.</text:p>
      <text:p text:style-name="Text_20_body"><draw:frame draw:style-name="mediacenter" draw:name="6" text:anchor-type="paragraph" draw:z-index="6" svg:width="15.875cm" svg:height="4.8996913580247cm"><draw:image xlink:href="Pictures/ddf88d4366ec860512fe1841bbd1c70e.png" xlink:type="simple" xlink:show="embed" xlink:actuate="onLoad"/></draw:frame></text:p>
      <text:p text:style-name="Text_20_body">Before you add an event for a patient, you need to make sure that <text:span text:style-name="Emphasis">patient events</text:span> have been set up.</text:p>
      <text:h text:style-name="Heading_20_4" text:outline-level="4"><text:bookmark-start text:name="__RefHeading___patient_events_9"/><text:bookmark-start text:name="patient_events"/>Patient events<text:bookmark-end text:name="__RefHeading___patient_events_9"/><text:bookmark-end text:name="patient_events"/></text:h>
      <text:p text:style-name="Text_20_body">This is the term mSupply uses to denote any item of information relating to a particular patient; for example, you may want to record the patient's weight, the patient's blood pressure, any allergies from which the patient suffers, vaccination records, etc. - a wide range of information relating to a particular patient may be recorded here.</text:p>
      <text:p text:style-name="Text_20_body">First, some definitions of patient events need to be made;choose <text:span text:style-name="Emphasis"> Patient &gt; Show Patient events </text:span> , then click the <text:span text:style-name="Strong_20_Emphasis">New</text:span> button.</text:p>
      <text:p text:style-name="Text_20_body"><draw:frame draw:style-name="mediacenter" draw:name="7" text:anchor-type="paragraph" draw:z-index="7" svg:width="10.821458333333cm" svg:height="5.8208333333333cm"><draw:image xlink:href="Pictures/3a735059400dd68ce3100fc2db12b45b.png" xlink:type="simple" xlink:show="embed" xlink:actuate="onLoad"/></draw:frame></text:p>
      <text:p text:style-name="Text_20_body">One patient event is already defined, the code is `NT', the description is `Note', and the type is <text:span text:style-name="Emphasis"> Text</text:span>; you can also have events of type <text:span text:style-name="Emphasis"> Numeric</text:span> or <text:span text:style-name="Emphasis"> Boolean</text:span> . For example, to create a patient event recording a patient's weight, the completed <text:span text:style-name="Emphasis"> Add patient event</text:span> window would look like this:</text:p>
      <text:p text:style-name="Text_20_body"><draw:frame draw:style-name="mediacenter" draw:name="8" text:anchor-type="paragraph" draw:z-index="8" svg:width="10.821458333333cm" svg:height="5.8208333333333cm"><draw:image xlink:href="Pictures/281c69be695de5d83bfcba8ab47dc2d3.png" xlink:type="simple" xlink:show="embed" xlink:actuate="onLoad"/></draw:frame></text:p>
      <text:p text:style-name="Text_20_body">A further example, this time using the Boolean type - i.e. where the options are limited to two, `Yes' or `No' - could be to identify patients who have insurance cover to meet the cost of their prescriptions; for this event, the <text:span text:style-name="Emphasis"> Add patient event</text:span> window, once completed, would appear like this:</text:p>
      <text:p text:style-name="Text_20_body"><draw:frame draw:style-name="mediacenter" draw:name="9" text:anchor-type="paragraph" draw:z-index="9" svg:width="10.821458333333cm" svg:height="5.8208333333333cm"><draw:image xlink:href="Pictures/289f700b54f4cebeebb8b486a79f76e7.png" xlink:type="simple" xlink:show="embed" xlink:actuate="onLoad"/></draw:frame></text:p>
      <text:p text:style-name="Text_20_body">Once a number of patient events have been defined, choosing <text:span text:style-name="Emphasis"> Patient &gt; Show Patient events, </text:span> will produce a window like this:</text:p>
      <text:p text:style-name="Text_20_body"><draw:frame draw:style-name="mediacenter" draw:name="10" text:anchor-type="paragraph" draw:z-index="10" svg:width="16.404166666667cm" svg:height="13.282083333333cm"><draw:image xlink:href="Pictures/ff26376863d292d9fa6d17f441dac1a1.png" xlink:type="simple" xlink:show="embed" xlink:actuate="onLoad"/></draw:frame></text:p>
      <text:p text:style-name="Text_20_body">Now it is possible , using the <text:span text:style-name="Emphasis"> Notes</text:span> tab of the patient details window, to add individual items of information to the profile of any patient.</text:p>
      <text:p text:style-name="Text_20_body"><draw:frame draw:style-name="mediacenter" draw:name="11" text:anchor-type="paragraph" draw:z-index="11" svg:width="14.552083333333cm" svg:height="10.847916666667cm"><draw:image xlink:href="Pictures/e6a56ee49e0e0f3221d5fd79d899314e.png" xlink:type="simple" xlink:show="embed" xlink:actuate="onLoad"/></draw:frame></text:p>
      <text:p text:style-name="Text_20_body">View the record of the patient in the normal way (from <text:span text:style-name="Emphasis"> Patient &gt; Show Patients, enter the patient's name &amp; double click the appropriate patient from the 'names output' )</text:span> , and select the <text:span text:style-name="Emphasis"> Notes</text:span> tab. Click on the <text:span text:style-name="Emphasis"> Add event</text:span> button to bring up the window shown above.</text:p>
      <text:p text:style-name="Text_20_body">In the <text:span text:style-name="Emphasis"> Event</text:span> field, <text:span text:style-name="Emphasis"> Search event type</text:span> appears by default. To display all the events you have defined so that you may choose the one you require, enter the character “@” (without the quote marks), press the TAB key, and make your required selection from the list.</text:p>
      <text:p text:style-name="Text_20_body">Alternatively, you may enter a word from the description of the event - e.g. if you have defined <text:span text:style-name="Emphasis"> Patient's body weight</text:span> as an event, you may enter the start of the event name or code (e.g. <text:span text:style-name="Emphasis"> pat</text:span> ), and that event will appear in the <text:span text:style-name="Emphasis"> Event</text:span> field. If more than one event matches what you have entered, a list will displayed for your to choose the event you want to enter.</text:p>
      <text:p text:style-name="Text_20_body">Should you wish to add any note or comment, you may do so by moving the cursor into the Note area, clicking, then typing your entry. You can customise the note in terms of when it will be displayed on screen etc. as described in the Items chapter of this guide.  Here's the link - The Notes tab.</text:p>
      <text:p text:style-name="Text_20_body">After a period of time, a patient's notes may look like this:</text:p>
      <text:p text:style-name="Text_20_body"><draw:frame draw:style-name="mediacenter" draw:name="12" text:anchor-type="paragraph" draw:z-index="12" svg:width="13.229166666667cm" svg:height="9.060551558753cm"><draw:image xlink:href="Pictures/e638274d921beab05747035675967a9d.png" xlink:type="simple" xlink:show="embed" xlink:actuate="onLoad"/></draw:frame></text:p>
      <text:p text:style-name="Text_20_body">The default view shows all patient events, but you have the ability to vew single events by selecting the event code from the drop down menu <text:span text:style-name="Emphasis"> Patient events</text:span> under <text:span text:style-name="Emphasis"> Show</text:span></text:p>
      <text:p text:style-name="Text_20_body">A new event may be added by clicking on the <text:span text:style-name="Emphasis"> Add event</text:span> button, and an event which is no longer of any relevance may be deleted by clicking on the <text:span text:style-name="Emphasis"> Delete event</text:span> button.</text:p>
      <text:p text:style-name="Text_20_body">Events may be edited by selecting the specific event, double clicking on it, when the <text:span text:style-name="Emphasis"> Edit patient event</text:span> window appears.</text:p>
      <text:h text:style-name="Heading_20_3" text:outline-level="3"><text:bookmark-start text:name="__RefHeading___history_tab_10"/><text:bookmark-start text:name="history_tab"/>History tab<text:bookmark-end text:name="__RefHeading___history_tab_10"/><text:bookmark-end text:name="history_tab"/></text:h>
      <text:p text:style-name="Text_20_body">This tab shows a list of all the items dispensed ot this patient. Double-clicking an item will open the prescription it was dispensed on.</text:p>
      <text:h text:style-name="Heading_20_3" text:outline-level="3"><text:bookmark-start text:name="__RefHeading___pmr_patient_medication_record_tab_11"/><text:bookmark-start text:name="pmr_patient_medication_record_tab"/>PMR (Patient Medication Record) tab<text:bookmark-end text:name="__RefHeading___pmr_patient_medication_record_tab_11"/><text:bookmark-end text:name="pmr_patient_medication_record_tab"/></text:h>
      <text:p text:style-name="Text_20_body">See the separate section on this here Patient Medication Records</text:p>
      <text:h text:style-name="Heading_20_3" text:outline-level="3"><text:bookmark-start text:name="__RefHeading___backorders_tab_12"/><text:bookmark-start text:name="backorders_tab"/>Backorders tab<text:bookmark-end text:name="__RefHeading___backorders_tab_12"/><text:bookmark-end text:name="backorders_tab"/></text:h>
      <text:p text:style-name="Text_20_body">If you are using a backorder system and you have any backorders for this patient, they will show here.</text:p>
      <text:h text:style-name="Heading_20_3" text:outline-level="3"><text:bookmark-start text:name="__RefHeading___store_visibility_tab_13"/><text:bookmark-start text:name="store_visibility_tab"/>Store Visibility tab<text:bookmark-end text:name="__RefHeading___store_visibility_tab_13"/><text:bookmark-end text:name="store_visibility_tab"/></text:h>
      <text:p text:style-name="Text_20_body">The tab shows which stores the patient is visible in. Only when the visibility checkbox is checked will the patient be visible to that store. The patient must be visible in a store to be able to create prescriptions for them in that store.</text:p>
      <text:p text:style-name="Text_20_body"><draw:frame draw:style-name="mediacenter" draw:name="13" text:anchor-type="paragraph" draw:z-index="13" svg:width="15.875cm" svg:height="10.967800528402cm"><draw:image xlink:href="Pictures/dfe687b146515d0e57cb344a5726a505.png" xlink:type="simple" xlink:show="embed" xlink:actuate="onLoad"/></draw:frame></text:p>
      <text:h text:style-name="Heading_20_4" text:outline-level="4"><text:bookmark-start text:name="__RefHeading___visibility_for_patients_created_on_a_synced_system_14"/><text:bookmark-start text:name="visibility_for_patients_created_on_a_synced_system"/>Visibility for patients created on a synced system<text:bookmark-end text:name="__RefHeading___visibility_for_patients_created_on_a_synced_system_14"/><text:bookmark-end text:name="visibility_for_patients_created_on_a_synced_system"/></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Remember that in a synced system, patients can be created in any dispensary on any sync site.  This is unlike ‘normal’ Names (customers, suppliers, etc.) that can only be created on the primary server.</text:p></table:table-cell></table:table-row></table:table></draw:text-box></draw:frame></text:p>
      <text:p text:style-name="Text_20_body">When a patient is created, it will only be made visible in:</text:p>
      <text:list text:style-name="List_20_1" text:continue-numbering="false">
        <text:list-item>
          <text:p text:style-name="List_20_1_Content_First"> Its <text:a xlink:type="simple" xlink:href="#__RefHeading___home_store_4" text:style-name="Local_20_link" text:visited-style-name="Visited_20_Local_20_Link">home store</text:a> (i.e. the current store), and</text:p>
        </text:list-item>
        <text:list-item>
          <text:p text:style-name="List_20_1_Content_Last"> Other dispensaries that have sync type <text:span text:style-name="Strong_20_Emphasis">Active</text:span> or <text:span text:style-name="Strong_20_Emphasis">Collector</text:span> on the same sync site as the <text:a xlink:type="simple" xlink:href="#__RefHeading___home_store_4" text:style-name="Local_20_link" text:visited-style-name="Visited_20_Local_20_Link">home store</text:a> <text:span text:style-name="Emphasis">if</text:span> their store preference <text:span text:style-name="Strong_20_Emphasis">Patients created in other stores not visible in this store</text:span> is switched <text:span text:style-name="Source_20_Text">OFF</text:span>.</text:p>
        </text:list-item>
      </text:list>
      <text:p text:style-name="Text_20_body">Click to view more about Store preferences.</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For synced systems with mSupply Mobile dispensaries, there will be a <text:span text:style-name="Strong_20_Emphasis">Collector</text:span> copy of all the dispensaries on the central server.  Following the rules described here, if there is a dispensary <text:span text:style-name="Strong_20_Emphasis">Active</text:span> on the central server, and a patient is created in it, that patient will become visible in <text:span text:style-name="Emphasis">all</text:span> mSupply mobile dispensaries in your system <text:span text:style-name="Emphasis">unless</text:span> the store preference <text:span text:style-name="Strong_20_Emphasis">Patients created in other stores not visible in this store</text:span> is switched <text:span text:style-name="Source_20_Text">ON</text:span> for <text:span text:style-name="Emphasis">each</text:span> of those dispensaries.</text:p><text:p text:style-name="Text_20_body">While it is not normal to have a dispensary on the central server, it is possible.  Indeed, If you had a national register of all patients, and wanted to manage their patient details centrally, and make them <text:span text:style-name="Emphasis">all</text:span> visible to <text:span text:style-name="Emphasis">all</text:span> mSupply mobile dispensaries, importing all patients in to such a dispensary would be a way of achieving this, provided that the store preference <text:span text:style-name="Strong_20_Emphasis">Patients created in other stores not visible in this store</text:span> is switched <text:span text:style-name="Source_20_Text">OFF</text:span> for <text:span text:style-name="Emphasis">each</text:span> of those dispensaries.</text:p></table:table-cell></table:table-row></table:table></draw:text-box></draw:frame></text:p>
      <text:p text:style-name="Text_20_body">Once a patient has been created in a dispensary, its store visibility can then be amended in this tab.</text:p>
      <text:h text:style-name="Heading_20_2" text:outline-level="2"><text:bookmark-start text:name="__RefHeading___merging_patients_while_dispensing_15"/><text:bookmark-start text:name="merging_patients_while_dispensing"/>Merging patients while dispensing<text:bookmark-end text:name="__RefHeading___merging_patients_while_dispensing_15"/><text:bookmark-end text:name="merging_patients_while_dispensing"/></text:h>
      <text:p text:style-name="Text_20_body"><text:span text:style-name="Plugin_Wrap_Span_Info">Updated version 4.12</text:span></text:p>
      <text:p text:style-name="Text_20_body">While dispensing, you may observe that a patient has been inadvertently entered twice. For example:</text:p>
      <text:p text:style-name="Text_20_body"><draw:frame draw:style-name="mediacenter" draw:name="14" text:anchor-type="paragraph" draw:z-index="14" svg:width="15.875cm" svg:height="11.790655339806cm"><draw:image xlink:href="Pictures/d57669c56efed14470998264a36e24b9.png" xlink:type="simple" xlink:show="embed" xlink:actuate="onLoad"/></draw:frame></text:p>
      <text:p text:style-name="Text_20_body">When the <text:span text:style-name="Emphasis">Choose patient</text:span> window appears, you can highlight the two patients to be merged, then clicking on the <text:span text:style-name="Emphasis">Merge</text:span> button displays this window:</text:p>
      <text:p text:style-name="Text_20_body"><draw:frame draw:style-name="mediacenter" draw:name="15" text:anchor-type="paragraph" draw:z-index="15" svg:width="15.875cm" svg:height="8.7237617924528cm"><draw:image xlink:href="Pictures/1e142ca8f6bc46dda6fdd0490f95934b.png" xlink:type="simple" xlink:show="embed" xlink:actuate="onLoad"/></draw:frame></text:p>
      <text:p text:style-name="Text_20_body">Here you need to decide which record should be kept, and which one should be merged, and check the appropriate radio buttons. This combines the information in the record to be merged with the information in the record to be kept.</text:p>
      <text:p text:style-name="Text_20_body">Note that, from version 4.12, merging patients will be restricted to only those having the same <text:span text:style-name="Emphasis">home site</text:span> - see <text:a xlink:type="simple" xlink:href="#__RefHeading___home_store_4" text:style-name="Local_20_link" text:visited-style-name="Visited_20_Local_20_Link">home_store</text:a>.</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0.02. Prescription entry</text:span> | | Next: <text:span text:style-name="Strong_20_Emphasis">10.04. Prescriber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3::58:27</meta:creation-date>
    <dc:creator>Generated</dc:creator>
    <dc:date>2026-08-13T13::58:27</dc:date>
    <dc:language>en-US</dc:language>
    <meta:editing-cycles>1</meta:editing-cycles>
    <meta:editing-duration>PT0S</meta:editing-duration>
    <dc:title>dispensing:patients</dc:title>
  </office:meta>
</office:document-meta>
</file>