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png" manifest:full-path="Pictures/6171f666597120647027b9b8b9ac021f.png"/>
  <manifest:file-entry manifest:media-type="image/png" manifest:full-path="Pictures/bb4d643159594c90bae2d82ac885462f.png"/>
  <manifest:file-entry manifest:media-type="image/png" manifest:full-path="Pictures/897c8ac4df782d3f2395fd56ed8af265.png"/>
  <manifest:file-entry manifest:media-type="image/png" manifest:full-path="Pictures/49ba34add215d2ed45fc29df7c42a604.png"/>
  <manifest:file-entry manifest:media-type="image/png" manifest:full-path="Pictures/71c6395eb8cddd634e80f7b46a71180e.png"/>
  <manifest:file-entry manifest:media-type="image/png" manifest:full-path="Pictures/bdfc8c3cef74d7c7db43351762cd3046.png"/>
  <manifest:file-entry manifest:media-type="image/png" manifest:full-path="Pictures/d242183f174e0806226d5dcf5e9e6349.png"/>
  <manifest:file-entry manifest:media-type="image/png" manifest:full-path="Pictures/d6ade48f0a3122e061d4e799053e32a7.png"/>
  <manifest:file-entry manifest:media-type="image/png" manifest:full-path="Pictures/9e7a75180986044546eb33883bdf0b29.pn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dispensing:printer_setup"/><text:bookmark-start text:name="__RefHeading___label_printing_preferences_1"/><text:bookmark-start text:name="label_printing_preferences"/>10.07. Label printing preferences<text:bookmark-end text:name="__RefHeading___label_printing_preferences_1"/><text:bookmark-end text:name="label_printing_preferences"/></text:h>
      <text:p text:style-name="Text_20_body">In mSupply the settings for label printer are set in the “Choose label printing preferences window”, which you open via the mSupply menu bar: Special &gt; Printing preferences<text:line-break/><text:line-break/>
<draw:frame draw:style-name="mediacenter" draw:name="0" text:anchor-type="paragraph" draw:z-index="0" svg:width="19.579166666667cm" style:rel-width="100%" svg:height="3.571875cm" style:rel-height="scale"><draw:image xlink:href="Pictures/6171f666597120647027b9b8b9ac021f.png" xlink:type="simple" xlink:show="embed" xlink:actuate="onLoad"/></draw:frame>
<text:line-break/>
This window will show you <text:span text:style-name="Strong_20_Emphasis">ALL</text:span> mSupply printers that have been set up for your whole organisation.<text:line-break/> Your mSupply printer descriptions must include your site name and make sure that you <text:span text:style-name="Strong_20_Emphasis">do not delete printers for other sites!!!</text:span></text:p>
      <text:h text:style-name="Heading_20_3" text:outline-level="3"><text:bookmark-start text:name="__RefHeading___changing_your_msupply_default_printer_2"/><text:bookmark-start text:name="changing_your_msupply_default_printer"/>Changing your mSupply default printer<text:bookmark-end text:name="__RefHeading___changing_your_msupply_default_printer_2"/><text:bookmark-end text:name="changing_your_msupply_default_printer"/></text:h>
      <text:p text:style-name="Text_20_body">To change the mSupply default printer in the “Choose label printing preferences window” simply click the checkbox in the right-hand <text:span text:style-name="Strong_20_Emphasis">Default Printer</text:span> column for the printer you wish to use.</text:p>
      <text:p text:style-name="Text_20_body">Note this is different from your Windows default printer.  You are setting the default printer for mSupply to use (the default printer you have set for Windows can be another printer altogether).</text:p>
      <text:p text:style-name="Text_20_body">The mSupply printing preferences are stored for the <text:span text:style-name="Strong_20_Emphasis">computer</text:span> you're setting it from (not the mSupply user or the mSupply site you're logged in to).
When you change the mSupply default printer you are changing it for everyone who uses the computer.</text:p>
      <text:h text:style-name="Heading_20_3" text:outline-level="3"><text:bookmark-start text:name="__RefHeading___editing_a_printer_3"/><text:bookmark-start text:name="editing_a_printer"/>Editing a printer<text:bookmark-end text:name="__RefHeading___editing_a_printer_3"/><text:bookmark-end text:name="editing_a_printer"/></text:h>
      <text:p text:style-name="Text_20_body">In the “Choose label printing preferences” window double-click the printer entry in the list.  This will open the “Add label printing preferences” window - see below for info on each setting.</text:p>
      <text:h text:style-name="Heading_20_3" text:outline-level="3"><text:bookmark-start text:name="__RefHeading___adding_a_printer_4"/><text:bookmark-start text:name="adding_a_printer"/>Adding a printer<text:bookmark-end text:name="__RefHeading___adding_a_printer_4"/><text:bookmark-end text:name="adding_a_printer"/></text:h>
      <text:p text:style-name="Text_20_body">If you are setting up up your label printer hardware for the first time, you will first need to follow the instructions here: <text:span text:style-name="Strong_20_Emphasis">25.18. Label printer hardware setup</text:span>.<text:line-break/>
When your printer hardware is connected and ready to be set up in mSupply open the “Choose label printing preferences” window and click the <text:span text:style-name="Strong_20_Emphasis">New Printer</text:span> button.  This will open the “Add label printing preferences” window - see below for info on each setting.</text:p>
      <text:h text:style-name="Heading_20_2" text:outline-level="2"><text:bookmark-start text:name="__RefHeading___the_printer_preference_settings_5"/><text:bookmark-start text:name="the_printer_preference_settings"/>The printer preference settings<text:bookmark-end text:name="__RefHeading___the_printer_preference_settings_5"/><text:bookmark-end text:name="the_printer_preference_settings"/></text:h>
      <text:p text:style-name="Text_20_body"><draw:frame draw:style-name="mediaright" draw:name="1" text:anchor-type="paragraph" draw:z-index="1" svg:width="13.229166666667cm" svg:height="6.3779033270559cm"><draw:image xlink:href="Pictures/bb4d643159594c90bae2d82ac885462f.png" xlink:type="simple" xlink:show="embed" xlink:actuate="onLoad"/></draw:frame>
<text:span text:style-name="Strong_20_Emphasis">Description</text:span><text:line-break/>
Since the mSupply printing preferences window lists <text:span text:style-name="Strong_20_Emphasis">ALL</text:span> the mSupply printers for your organisation it is vital that the Description includes the site name to avoid confusion. <text:line-break/>e.g. <text:span text:style-name="underline"><text:span text:style-name="Emphasis">Busby Pharmacy GK420t</text:span></text:span></text:p>
      <text:p text:style-name="Text_20_body"><text:span text:style-name="Strong_20_Emphasis">Connection Type</text:span><text:line-break/>
If printer connected with a network cable (recommended) choose <text:span text:style-name="Strong_20_Emphasis">network</text:span><text:line-break/>
If printer connected with USB choose <text:span text:style-name="Strong_20_Emphasis">USB</text:span><text:line-break/>
If printer connected with a serial cable choose <text:span text:style-name="Strong_20_Emphasis">serial</text:span><text:line-break/>
See <text:a xlink:type="simple" xlink:href="#__RefHeading___printer_connection_settings_6" text:style-name="Local_20_link" text:visited-style-name="Visited_20_Local_20_Link">below</text:a> for the printer connection settings for each type of connection</text:p>
      <text:p text:style-name="Text_20_body"><text:span text:style-name="Strong_20_Emphasis">Label Type</text:span> <text:line-break/>
One-Part<text:line-break/>
Three-Part
See <text:a xlink:type="simple" xlink:href="#__RefHeading___printer_label_settings_7" text:style-name="Local_20_link" text:visited-style-name="Visited_20_Local_20_Link">below</text:a> for the printer connection settings for each type of connection</text:p>
      <text:p text:style-name="Text_20_body"><text:span text:style-name="Strong_20_Emphasis">Make this printer default</text:span> <text:line-break/>Checking this box means that mSupply on this computer will always print to this printer. Refer to the <text:a xlink:type="simple" xlink:href="#__RefHeading___changing_your_msupply_default_printer_2" text:style-name="Local_20_link" text:visited-style-name="Visited_20_Local_20_Link"> Changing your mSupply default printer</text:a> section above to find out what setting a default mSupply printer does.</text:p>
      <text:p text:style-name="Text_20_body"><text:span text:style-name="Strong_20_Emphasis">Reset printer</text:span> <text:line-break/>You can use this button to send a command to the printer to reset it.  Occasionally a printer may misbehave if it's memory is corrupted by an electricity spike or the like, and this button may help.  If your printer is not behaving we recommend you contact Sustainable Solutions support@msupply.org.nz rather than charging ahead on your own.
<text:line-break/>
<text:line-break/></text:p>
      <text:h text:style-name="Heading_20_3" text:outline-level="3"><text:bookmark-start text:name="__RefHeading___printer_connection_settings_6"/><text:bookmark-start text:name="printer_connection_settings"/>Printer connection settings<text:bookmark-end text:name="__RefHeading___printer_connection_settings_6"/><text:bookmark-end text:name="printer_connection_settings"/></text:h>
      <table:table table:style-name="Table">
        <table:table-column/>
        <table:table-row>
          <table:table-cell office:value-type="string" table:style-name="tablecell">
            <text:p text:style-name="tablealignleft"><text:span text:style-name="Strong_20_Emphasis"><text:span text:style-name="underline">Network</text:span></text:span> <text:line-break/><draw:frame draw:style-name="medialeft" draw:name="2" text:anchor-type="paragraph" draw:z-index="2" svg:width="8.6254166666667cm" style:rel-width="100%" svg:height="2.9633333333333cm" style:rel-height="scale"><draw:image xlink:href="Pictures/897c8ac4df782d3f2395fd56ed8af265.png" xlink:type="simple" xlink:show="embed" xlink:actuate="onLoad"/></draw:frame>  <text:span text:style-name="Strong_20_Emphasis">Port number</text:span> <text:line-break/>For network connections this will usually be 9100 <text:line-break/><text:line-break/><text:span text:style-name="Strong_20_Emphasis">Address</text:span> <text:line-break/>The IP address of the printer<text:line-break/>e.g. 10.1.1.253<text:line-break/>For info on creating a static IP address for the printer refer to label_printer_hardware_setup</text:p>
          </table:table-cell>
        </table:table-row>
      </table:table>
      <table:table table:style-name="Table">
        <table:table-column/>
        <table:table-row>
          <table:table-cell office:value-type="string" table:style-name="tablecell">
            <text:p text:style-name="tablealignleft"><text:span text:style-name="Strong_20_Emphasis"><text:span text:style-name="underline">USB</text:span></text:span> <text:line-break/><draw:frame draw:style-name="medialeft" draw:name="3" text:anchor-type="paragraph" draw:z-index="3" svg:width="8.5460416666667cm" style:rel-width="100%" svg:height="2.8575cm" style:rel-height="scale"><draw:image xlink:href="Pictures/49ba34add215d2ed45fc29df7c42a604.png" xlink:type="simple" xlink:show="embed" xlink:actuate="onLoad"/></draw:frame> <text:span text:style-name="Strong_20_Emphasis">Address</text:span> <text:line-break/>Enter the Windows name of the printer. It must be entered <text:span text:style-name="Strong_20_Emphasis">exactly</text:span>.  There is no need for the Windows printer name to match the mSupply printer description.<text:line-break/>To confirm the Windows printer name go to the Windows Control Panel &gt; Printers and Scanners.  <text:line-break/>Right click on the printer and select properties.<text:line-break/> The Windows printer name is recorded on the General tab. <draw:frame draw:style-name="mediaright" draw:name="4" text:anchor-type="paragraph" draw:z-index="4" svg:width="10.583333333333cm" svg:height="2.8177496038035cm"><draw:image xlink:href="Pictures/71c6395eb8cddd634e80f7b46a71180e.png" xlink:type="simple" xlink:show="embed" xlink:actuate="onLoad"/></draw:frame></text:p>
          </table:table-cell>
        </table:table-row>
      </table:table>
      <table:table table:style-name="Table">
        <table:table-column/>
        <table:table-row>
          <table:table-cell office:value-type="string" table:style-name="tablecell">
            <text:p text:style-name="tablealignleft"><text:span text:style-name="Strong_20_Emphasis"><text:span text:style-name="underline">Serial</text:span></text:span> <text:line-break/><draw:frame draw:style-name="medialeft" draw:name="5" text:anchor-type="paragraph" draw:z-index="5" svg:width="8.5195833333333cm" style:rel-width="100%" svg:height="2.5135416666667cm" style:rel-height="scale"><draw:image xlink:href="Pictures/bdfc8c3cef74d7c7db43351762cd3046.png" xlink:type="simple" xlink:show="embed" xlink:actuate="onLoad"/></draw:frame> <text:span text:style-name="Strong_20_Emphasis">Port number</text:span> <text:line-break/>Enter the Windows serial port number for the printer. <text:line-break/>To confirm the port number go to the Windows Control Panel &gt; Printers and Scanners.  <text:line-break/>Right click on the printer and select properties.<text:line-break/> The Windows port number is recorded on the Ports tab.</text:p>
          </table:table-cell>
        </table:table-row>
      </table:table>
      <text:h text:style-name="Heading_20_3" text:outline-level="3"><text:bookmark-start text:name="__RefHeading___printer_label_settings_7"/><text:bookmark-start text:name="printer_label_settings"/>Printer label settings<text:bookmark-end text:name="__RefHeading___printer_label_settings_7"/><text:bookmark-end text:name="printer_label_settings"/></text:h>
      <table:table table:style-name="Table">
        <table:table-column/>
        <table:table-row>
          <table:table-cell office:value-type="string" table:style-name="tablecell">
            <text:p text:style-name="tablealignleft"><text:span text:style-name="Strong_20_Emphasis"><text:span text:style-name="underline">One-Part label</text:span></text:span> <text:line-break/><draw:frame draw:style-name="medialeft" draw:name="6" text:anchor-type="paragraph" draw:z-index="6" svg:width="5.2916666666667cm" style:rel-width="100%" svg:height="4.4427361853832cm" style:rel-height="scale"><draw:image xlink:href="Pictures/d242183f174e0806226d5dcf5e9e6349.png" xlink:type="simple" xlink:show="embed" xlink:actuate="onLoad"/></draw:frame> <text:span text:style-name="Strong_20_Emphasis">Label width:</text:span> the physical width of the full label<text:line-break/> <text:span text:style-name="Strong_20_Emphasis">Label height:</text:span> the physical height of the full label<text:line-break/><text:line-break/><text:span text:style-name="Strong_20_Emphasis">Label top:</text:span> the height of margin wanted from the top of the label<text:line-break/> <text:span text:style-name="Strong_20_Emphasis">Label left margin:</text:span> the width of margin wanted from the left of the label<text:line-break/><text:line-break/></text:p>
          </table:table-cell>
        </table:table-row>
      </table:table>
      <table:table table:style-name="Table">
        <table:table-column/>
        <table:table-row>
          <table:table-cell office:value-type="string" table:style-name="tablecell">
            <text:p text:style-name="tablealignleft"><text:span text:style-name="Strong_20_Emphasis"><text:span text:style-name="underline">Three-Part label</text:span></text:span> <text:line-break/><draw:frame draw:style-name="medialeft" draw:name="7" text:anchor-type="paragraph" draw:z-index="7" svg:width="5.2916666666667cm" style:rel-width="100%" svg:height="4.216796875cm" style:rel-height="scale"><draw:image xlink:href="Pictures/d6ade48f0a3122e061d4e799053e32a7.png" xlink:type="simple" xlink:show="embed" xlink:actuate="onLoad"/></draw:frame>    <text:span text:style-name="Strong_20_Emphasis">Label width:</text:span> the physical width of the full label<text:line-break/> <text:span text:style-name="Strong_20_Emphasis">Label height:</text:span> the physical height of the full label<text:line-break/><text:line-break/><text:span text:style-name="Strong_20_Emphasis">Label top:</text:span> the height of margin wanted from the top of the label<text:line-break/> <text:span text:style-name="Strong_20_Emphasis">Label left margin:</text:span> the width of margin wanted from the left of the label<text:line-break/><text:line-break/> <text:span text:style-name="Strong_20_Emphasis">Label bottom margin:</text:span> the margin between the top label and lower labels. <text:line-break/><text:span text:style-name="Strong_20_Emphasis">Bottom left label width:</text:span> the width of the bottom left label.<draw:frame draw:style-name="mediaright" draw:name="8" text:anchor-type="paragraph" draw:z-index="8" svg:width="6.6145833333333cm" style:rel-width="100%" svg:height="5.5672743055556cm" style:rel-height="scale"><draw:image xlink:href="Pictures/9e7a75180986044546eb33883bdf0b29.png" xlink:type="simple" xlink:show="embed" xlink:actuate="onLoad"/></draw:frame></text:p>
          </table:table-cell>
        </table:table-row>
      </table:table>
      <text:p text:style-name="Text_20_body"><text:line-break/>
<text:line-break/></text:p>
      <table:table table:style-name="Table">
        <table:table-column/>
        <table:table-row>
          <table:table-cell office:value-type="string" table:style-name="tablecell">
            <text:p text:style-name="tablealigncenter">  <text:span text:style-name="Emphasis">  Previous:  <text:span text:style-name="Strong_20_Emphasis">10.05. Abbreviations for dispensing</text:span> | | Next: <text:span text:style-name="Strong_20_Emphasis">10.07. Warnings</text:span> </text:span>  </text:p>
          </table:table-cell>
        </table:table-row>
      </table:table>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2026-08-14T00::10:24</meta:creation-date>
    <dc:creator>Generated</dc:creator>
    <dc:date>2026-08-14T00::10:24</dc:date>
    <dc:language>en-US</dc:language>
    <meta:editing-cycles>1</meta:editing-cycles>
    <meta:editing-duration>PT0S</meta:editing-duration>
    <dc:title>dispensing:printer_setup</dc:title>
  </office:meta>
</office:document-meta>
</file>