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2b7c42211d638426faf5d257c490510.png"/>
  <manifest:file-entry manifest:media-type="image/png" manifest:full-path="Pictures/94829abfea203db628c18318f8e8554e.png"/>
  <manifest:file-entry manifest:media-type="image/png" manifest:full-path="Pictures/0bcb7f747a65981a191b433ab78574d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spensing:warnings"/><text:bookmark-start text:name="__RefHeading___warnings_1"/><text:bookmark-start text:name="warnings"/>Warnings<text:bookmark-end text:name="__RefHeading___warnings_1"/><text:bookmark-end text:name="warnings"/></text:h>
      <text:p text:style-name="Text_20_body">*</text:p>
      <text:p text:style-name="Text_20_body">From the <text:span text:style-name="Emphasis">Special</text:span> menu this command allows you to view and edit the standard list of warnings. </text:p>
      <text:p text:style-name="Text_20_body">Once this list is created, you can apply one or more warnings to each item, and choose which warning will be automatically printed on labels.</text:p>
      <text:p text:style-name="Text_20_body">To apply a warning to an item, see Adding a New item</text:p>
      <text:p text:style-name="Text_20_body"><draw:frame draw:style-name="mediacenter" draw:name="0" text:anchor-type="paragraph" draw:z-index="0" svg:width="9.2604166666667cm" style:rel-width="100%" svg:height="6.8982401417129cm" style:rel-height="scale"><draw:image xlink:href="Pictures/02b7c42211d638426faf5d257c490510.png" xlink:type="simple" xlink:show="embed" xlink:actuate="onLoad"/></draw:frame></text:p>
      <text:p text:style-name="Text_20_body">Double-click a warning in the list to edit its details.</text:p>
      <text:p text:style-name="Text_20_body"><draw:frame draw:style-name="mediacenter" draw:name="1" text:anchor-type="paragraph" draw:z-index="1" svg:width="7.9375cm" style:rel-width="100%" svg:height="3.287614416476cm" style:rel-height="scale"><draw:image xlink:href="Pictures/94829abfea203db628c18318f8e8554e.png" xlink:type="simple" xlink:show="embed" xlink:actuate="onLoad"/></draw:frame></text:p>
      <text:p text:style-name="Text_20_body">Click the “New” button to add a new warning.</text:p>
      <text:p text:style-name="Text_20_body"><draw:frame draw:style-name="mediacenter" draw:name="2" text:anchor-type="paragraph" draw:z-index="2" svg:width="7.9375cm" style:rel-width="100%" svg:height="3.6576603325416cm" style:rel-height="scale"><draw:image xlink:href="Pictures/0bcb7f747a65981a191b433ab78574d7.png" xlink:type="simple" xlink:show="embed" xlink:actuate="onLoad"/></draw:frame></text:p>
      <text:p text:style-name="Text_20_body">We suggest you use the standard set of warnings as specified by the pharmaceutical authorities in your countr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2::24:40</meta:creation-date>
    <dc:creator>Generated</dc:creator>
    <dc:date>2026-09-03T02::24:40</dc:date>
    <dc:language>en-US</dc:language>
    <meta:editing-cycles>1</meta:editing-cycles>
    <meta:editing-duration>PT0S</meta:editing-duration>
    <dc:title>dispensing:warnings</dc:title>
  </office:meta>
</office:document-meta>
</file>