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06b321c2147e8efd65193ea3a5bc011.jpg"/>
  <manifest:file-entry manifest:media-type="image/png" manifest:full-path="Pictures/4ac926d22e1039d5757578fb42265895.png"/>
  <manifest:file-entry manifest:media-type="image/png" manifest:full-path="Pictures/c474323d823f74a00bacc26bc73d39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how_to_re-set_msupply_client"/><text:bookmark-start text:name="__RefHeading___how_to_re-set_msupply_client_1"/><text:bookmark-start text:name="how_to_re-set_msupply_client"/>How to re-set mSupply client<text:bookmark-end text:name="__RefHeading___how_to_re-set_msupply_client_1"/><text:bookmark-end text:name="how_to_re-set_msupply_client"/></text:h>
      <text:p text:style-name="Text_20_body">Over time, the mSupply client may not function as expected. There are a variety of reason for this. Bad network connection to the server may have corrupted critical files during transfer.  Unstable hardware may have shutdown un-gracefully or crashed damaging files. There may have been a virus issue.</text:p>
      <text:p text:style-name="Text_20_body">Below is an image of one of many symptoms that the user may notice. </text:p>
      <text:p text:style-name="Text_20_body"><draw:frame draw:style-name="media" draw:name="0" text:anchor-type="as-char" draw:z-index="0" svg:width="19.473333333333cm" style:rel-width="100%" svg:height="14.313958333333cm" style:rel-height="scale"><draw:image xlink:href="Pictures/f06b321c2147e8efd65193ea3a5bc011.jpg" xlink:type="simple" xlink:show="embed" xlink:actuate="onLoad"/></draw:frame></text:p>
      <text:h text:style-name="Heading_20_2" text:outline-level="2"><text:bookmark-start text:name="__RefHeading___corrupted_client_configuration_files_2"/><text:bookmark-start text:name="corrupted_client_configuration_files"/>Corrupted client configuration files<text:bookmark-end text:name="__RefHeading___corrupted_client_configuration_files_2"/><text:bookmark-end text:name="corrupted_client_configuration_files"/></text:h>
      <text:p text:style-name="Text_20_body">mSupply client generates and stores it's configuration in files and folders.  Theses files are safe to delete as they will be re-created by the mSupply client when it is started.</text:p>
      <text:p text:style-name="Text_20_body">So let's assume that one of the files have been corrupted and that we need to delete them. </text:p>
      <text:h text:style-name="Heading_20_2" text:outline-level="2"><text:bookmark-start text:name="__RefHeading___procedure_3"/><text:bookmark-start text:name="procedure"/>Procedure:<text:bookmark-end text:name="__RefHeading___procedure_3"/><text:bookmark-end text:name="procedure"/></text:h>
      <text:list text:style-name="Numbering_20_1" text:continue-numbering="false">
        <text:list-item>
          <text:p text:style-name="Numbering_20_1_Content_First"> Make sure the mSupply Client is not running.  If it is running, quit out of it.</text:p>
        </text:list-item>
        <text:list-item>
          <text:p text:style-name="Numbering_20_1_Content"> On windows : Navigate to c:\Users\<text:span text:style-name="Strong_20_Emphasis">SomeUser</text:span>\AppData\Local, Then delete the “mSupply” folder.  Note:  <text:span text:style-name="Strong_20_Emphasis">SomeUser</text:span> will be the Windows account name.  In the example here, the Windows account name is <text:span text:style-name="Strong_20_Emphasis">Sussol</text:span>.</text:p>
        </text:list-item>
        <text:list-item>
          <text:p text:style-name="Numbering_20_1_Content"> Please note that the “AppData”  folder may be hidden, so enable your file explorer to view the hidden folder. <draw:frame draw:style-name="media" draw:name="1" text:anchor-type="as-char" draw:z-index="1" svg:width="24.182916666667cm" style:rel-width="100%" svg:height="13.943541666667cm" style:rel-height="scale"><draw:image xlink:href="Pictures/4ac926d22e1039d5757578fb42265895.png" xlink:type="simple" xlink:show="embed" xlink:actuate="onLoad"/></draw:frame></text:p>
        </text:list-item>
        <text:list-item>
          <text:p text:style-name="Numbering_20_1_Content"> Navigate to the “Roaming” section in : c:\Users\<text:span text:style-name="Strong_20_Emphasis">SomeUser</text:span>\AppData\Roaming and delete the following folders :</text:p>
          <text:list text:style-name="List_20_1">
            <text:list-item>
              <text:p text:style-name="List_20_1_Content"> 4D</text:p>
            </text:list-item>
            <text:list-item>
              <text:p text:style-name="List_20_1_Content"> mSupply <draw:frame draw:style-name="media" draw:name="2" text:anchor-type="as-char" draw:z-index="2" svg:width="24.4475cm" style:rel-width="100%" svg:height="14.896041666667cm" style:rel-height="scale"><draw:image xlink:href="Pictures/c474323d823f74a00bacc26bc73d3928.png" xlink:type="simple" xlink:show="embed" xlink:actuate="onLoad"/></draw:frame></text:p>
            </text:list-item>
          </text:list>
        </text:list-item>
        <text:list-item>
          <text:p text:style-name="Numbering_20_1_Content_Last"> Finally Restart the mSupply Clien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34:52</meta:creation-date>
    <dc:creator>Generated</dc:creator>
    <dc:date>2026-09-12T14::34:52</dc:date>
    <dc:language>en-US</dc:language>
    <meta:editing-cycles>1</meta:editing-cycles>
    <meta:editing-duration>PT0S</meta:editing-duration>
    <dc:title>faq:how_to_re-set_msupply_client</dc:title>
  </office:meta>
</office:document-meta>
</file>