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d79db73bf410026107b71ab453e654.png"/>
  <manifest:file-entry manifest:media-type="image/png" manifest:full-path="Pictures/4f78975e6ad9f7b6f5dfaff0201ad1ae.png"/>
  <manifest:file-entry manifest:media-type="image/png" manifest:full-path="Pictures/d300d66f5f80a965014796ae932f0fce.png"/>
  <manifest:file-entry manifest:media-type="image/png" manifest:full-path="Pictures/603d14862cc3cb4a86a36863afe365d1.png"/>
  <manifest:file-entry manifest:media-type="image/png" manifest:full-path="Pictures/88cfcf1d045183e2f74ac1c2df3508c0.png"/>
  <manifest:file-entry manifest:media-type="image/png" manifest:full-path="Pictures/0e055f81fef1165a7acaec1266de1c04.png"/>
  <manifest:file-entry manifest:media-type="image/png" manifest:full-path="Pictures/33cb8444569e89b5a7e36d0c0fbc7aac.png"/>
  <manifest:file-entry manifest:media-type="image/png" manifest:full-path="Pictures/295e6612d483fd955b68eea142f67a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h text:style-name="Heading_20_1" text:outline-level="1"><text:bookmark text:name="faq:how_to_remove_stock_lines_that_have_0_available"/><text:bookmark-start text:name="__RefHeading___how_to_remove_stock_lines_that_have_0_available_1"/><text:bookmark-start text:name="how_to_remove_stock_lines_that_have_0_available"/>How to remove stock lines that have ‘0’ available<text:bookmark-end text:name="__RefHeading___how_to_remove_stock_lines_that_have_0_available_1"/><text:bookmark-end text:name="how_to_remove_stock_lines_that_have_0_available"/></text:h>
      <text:p text:style-name="Text_20_body">Occasionally users will come across stock lines in mSupply that cannot be removed easily. It almost like you have stock but you cannot carry our stock take or inventory adjustment to reduce the stock level to zero. </text:p>
      <text:p text:style-name="Text_20_body">Below are two examples :</text:p>
      <text:p text:style-name="Text_20_body"><draw:frame draw:style-name="media" draw:name="0" text:anchor-type="as-char" draw:z-index="0" svg:width="23.071666666667cm" style:rel-width="100%" svg:height="16.430625cm" style:rel-height="scale"><draw:image xlink:href="Pictures/cdd79db73bf410026107b71ab453e654.png" xlink:type="simple" xlink:show="embed" xlink:actuate="onLoad"/></draw:frame></text:p>
      <text:p text:style-name="Text_20_body">Above we have Paracetamol 500mg where for the highlighted batch ( red square ) we have a total of 100 but available is 0. This means that 100 in stock but all of this has be reserved for a customer. </text:p>
      <text:p text:style-name="Text_20_body">Below is another example :</text:p>
      <text:p text:style-name="Text_20_body"><draw:frame draw:style-name="media" draw:name="1" text:anchor-type="as-char" draw:z-index="1" svg:width="23.01875cm" style:rel-width="100%" svg:height="16.457083333333cm" style:rel-height="scale"><draw:image xlink:href="Pictures/4f78975e6ad9f7b6f5dfaff0201ad1ae.png" xlink:type="simple" xlink:show="embed" xlink:actuate="onLoad"/></draw:frame></text:p>
      <text:p text:style-name="Text_20_body">For Amoxycillin 250mg we have 92 in total and 42 available. This means that we have 92 - 42 = 50 reserved for customers.</text:p>
      <text:h text:style-name="Heading_20_1" text:outline-level="1"><text:bookmark-start text:name="__RefHeading___handling_reserved_stock_2"/><text:bookmark-start text:name="handling_reserved_stock"/>Handling reserved stock<text:bookmark-end text:name="__RefHeading___handling_reserved_stock_2"/><text:bookmark-end text:name="handling_reserved_stock"/></text:h>
      <text:p text:style-name="Text_20_body">Customer invoices that are of status “nw” or “sg” will end up reserving stock. This theoretically means that you have the stock but it cannot be used as it has been reserved by the invoices. </text:p>
      <text:p text:style-name="Text_20_body">You as a manager will be required to view the “nw” and “sg” invoices and decide if they are still valid or not. If the invoices are valid then you should <text:span text:style-name="Strong_20_Emphasis">“confirm”</text:span> them if not they can be deleted. </text:p>
      <text:p text:style-name="Text_20_body">They are numerous ways to search for “nw” or “sg” invoices. </text:p>
      <text:p text:style-name="Text_20_body">So search for customer or prescription that are of “nw” status. Follow the image below. Do customer &gt; Show invoices…  or patient &gt; Show Prescriptions…</text:p>
      <text:p text:style-name="Text_20_body"><draw:frame draw:style-name="media" draw:name="2" text:anchor-type="as-char" draw:z-index="2" svg:width="10.31875cm" svg:height="4.9477083333333cm"><draw:image xlink:href="Pictures/d300d66f5f80a965014796ae932f0fce.png" xlink:type="simple" xlink:show="embed" xlink:actuate="onLoad"/></draw:frame></text:p>
      <text:p text:style-name="Text_20_body">Search for “Status” equal to “nw” as above. 
If the “nw” invoices exist, then you will be shown a list. Double click to review. Delete if the invoice is not valid otherwise <text:span text:style-name="Strong_20_Emphasis">“Confirm”</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w” invoices will exist in the database if you have suffered un-expected hardware or network communication failure.</text:p></table:table-cell></table:table-row></table:table></draw:text-box></draw:frame></text:p>
      <text:p text:style-name="Text_20_body">Now repeat similar for “sg” type invoices :</text:p>
      <text:p text:style-name="Text_20_body"><draw:frame draw:style-name="media" draw:name="3" text:anchor-type="as-char" draw:z-index="3" svg:width="10.186458333333cm" svg:height="4.841875cm"><draw:image xlink:href="Pictures/603d14862cc3cb4a86a36863afe365d1.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g” invoices are part of the warehouse functions. You may have simply forgotten about these invoice or the customer lost interest in the order. </text:p></table:table-cell></table:table-row></table:table></draw:text-box></draw:frame></text:p>
      <text:p text:style-name="Text_20_body">Your search for “nw” or “sg” invoice may result is the list below.</text:p>
      <text:p text:style-name="Text_20_body"><draw:frame draw:style-name="media" draw:name="4" text:anchor-type="as-char" draw:z-index="4" svg:width="28.971875cm" style:rel-width="100%" svg:height="16.430625cm" style:rel-height="scale"><draw:image xlink:href="Pictures/88cfcf1d045183e2f74ac1c2df3508c0.png" xlink:type="simple" xlink:show="embed" xlink:actuate="onLoad"/></draw:frame></text:p>
      <text:p text:style-name="Text_20_body">Note the highlighted “Status” column</text:p>
      <text:p text:style-name="Text_20_body">Your job is now to review each invoice and to either <text:span text:style-name="Strong_20_Emphasis">“confirm”</text:span> them or to delete them. Theses invoices may no longer be valid, you have to decide on this. </text:p>
      <text:h text:style-name="Heading_20_1" text:outline-level="1"><text:bookmark-start text:name="__RefHeading___confirming_a_invoice_3"/><text:bookmark-start text:name="confirming_a_invoice"/>Confirming a invoice<text:bookmark-end text:name="__RefHeading___confirming_a_invoice_3"/><text:bookmark-end text:name="confirming_a_invoice"/></text:h>
      <text:p text:style-name="Text_20_body">Just incase, if you don't know this, then this is how you confirm the invoice.</text:p>
      <text:p text:style-name="Text_20_body"><draw:frame draw:style-name="media" draw:name="5" text:anchor-type="as-char" draw:z-index="5" svg:width="22.912916666667cm" style:rel-width="100%" svg:height="16.853958333333cm" style:rel-height="scale"><draw:image xlink:href="Pictures/0e055f81fef1165a7acaec1266de1c04.png" xlink:type="simple" xlink:show="embed" xlink:actuate="onLoad"/></draw:frame></text:p>
      <text:p text:style-name="Text_20_body">Note the status detail. We want this to show “cn” and not “nw” or “sg”
Hit the <text:span text:style-name="Strong_20_Emphasis">“confirm”</text:span> truck.</text:p>
      <text:p text:style-name="Text_20_body">For prescription, you won't see the <text:span text:style-name="Strong_20_Emphasis">“confirm”</text:span> truck, simply review and click “OK” to close the prescription and mSupply will automatically confirm. For prescription, you will be facing “nw” invoices.</text:p>
      <text:h text:style-name="Heading_20_1" text:outline-level="1"><text:bookmark-start text:name="__RefHeading___the_result_4"/><text:bookmark-start text:name="the_result"/>The Result<text:bookmark-end text:name="__RefHeading___the_result_4"/><text:bookmark-end text:name="the_result"/></text:h>
      <text:p text:style-name="Text_20_body">Once all the “sg” and “nw” invoices are processed, then your stock figures should update and they shouldn't be any stock that has been held as reserve.</text:p>
      <text:p text:style-name="Text_20_body">Below the images should speak for themselves. Please compare the image below with the ones above at the start of this topic.</text:p>
      <text:p text:style-name="Text_20_body">Paracetamol 500mg : 
<draw:frame draw:style-name="media" draw:name="6" text:anchor-type="as-char" draw:z-index="6" svg:width="22.992291666667cm" style:rel-width="100%" svg:height="16.483541666667cm" style:rel-height="scale"><draw:image xlink:href="Pictures/33cb8444569e89b5a7e36d0c0fbc7aac.png" xlink:type="simple" xlink:show="embed" xlink:actuate="onLoad"/></draw:frame></text:p>
      <text:p text:style-name="Text_20_body">Amoxycillin 250mg :</text:p>
      <text:p text:style-name="Text_20_body"><draw:frame draw:style-name="media" draw:name="7" text:anchor-type="as-char" draw:z-index="7" svg:width="22.912916666667cm" style:rel-width="100%" svg:height="16.430625cm" style:rel-height="scale"><draw:image xlink:href="Pictures/295e6612d483fd955b68eea142f67a25.png" xlink:type="simple" xlink:show="embed" xlink:actuate="onLoad"/></draw:frame></text:p>
      <text:p text:style-name="Text_20_body">&lt;DraftToCheck&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21:29</meta:creation-date>
    <dc:creator>Generated</dc:creator>
    <dc:date>2026-09-03T05::21:29</dc:date>
    <dc:language>en-US</dc:language>
    <meta:editing-cycles>1</meta:editing-cycles>
    <meta:editing-duration>PT0S</meta:editing-duration>
    <dc:title>faq:how_to_remove_stock_lines_that_have_0_available</dc:title>
  </office:meta>
</office:document-meta>
</file>