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06a88c8da94ef779ca88fc2746ca3b1.jpg"/>
  <manifest:file-entry manifest:media-type="image/png" manifest:full-path="Pictures/ecf4b926ba2554aa30f9c25a987fed7a.png"/>
  <manifest:file-entry manifest:media-type="image/jpeg" manifest:full-path="Pictures/b5bce084dc964c43ac9760e3e3414c9d.jpg"/>
  <manifest:file-entry manifest:media-type="image/jpeg" manifest:full-path="Pictures/089addf23009a32d2dcc86ca59af0b19.jpg"/>
  <manifest:file-entry manifest:media-type="image/jpeg" manifest:full-path="Pictures/31ac6af01bdf32f474c0b552ac75a39d.jpg"/>
  <manifest:file-entry manifest:media-type="image/jpeg" manifest:full-path="Pictures/ab3727bf99ff47a94b40d2361b844914.jpg"/>
  <manifest:file-entry manifest:media-type="image/jpeg" manifest:full-path="Pictures/ab917639fe93bfe12a2562d17411a497.jpg"/>
  <manifest:file-entry manifest:media-type="image/jpeg" manifest:full-path="Pictures/901545f2dabbd1ce1408465127c89c5a.jpg"/>
  <manifest:file-entry manifest:media-type="image/jpeg" manifest:full-path="Pictures/e67efb161f35d06da3a10609d4557c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imprest_work_flow"/><text:bookmark-start text:name="__RefHeading___imprest_work_flow_1"/><text:bookmark-start text:name="imprest_work_flow"/>Imprest work flow<text:bookmark-end text:name="__RefHeading___imprest_work_flow_1"/><text:bookmark-end text:name="imprest_work_flow"/></text:h>
      <text:p text:style-name="Text_20_body">Version : v3.11 or v3.12 or later</text:p>
      <text:p text:style-name="Text_20_body">The imprest module allows a pharmacy or warehouse to decide on quantities of drugs its receiver facilities (customers or Virtual stores) should receive. Periodically a stock take is carried out at the customer's site and drugs are replenished to meet the predefined (imprest) level.</text:p>
      <text:p text:style-name="Text_20_body">The tutorial below suggest how an imprest should now be carried out.</text:p>
      <text:p text:style-name="Text_20_body">We will assume that the facility or customer has been assigned with a suitable imprest list. If this is not the case then please do the following:  </text:p>
      <text:list text:style-name="List_20_1" text:continue-numbering="false">
        <text:list-item>
          <text:p text:style-name="List_20_1_Content_First"> Select Item &gt; Show Item master list… from the menus to create a master list (see here for details).</text:p>
        </text:list-item>
        <text:list-item>
          <text:p text:style-name="List_20_1_Content_Last"> Assign the master list to the customer. See Names:  Using, adding and editing, the Item lists tab for instructions.</text:p>
        </text:list-item>
      </text:list>
      <text:h text:style-name="Heading_20_1" text:outline-level="1"><text:bookmark-start text:name="__RefHeading___create_an_imprest_2"/><text:bookmark-start text:name="create_an_imprest"/>Create an Imprest<text:bookmark-end text:name="__RefHeading___create_an_imprest_2"/><text:bookmark-end text:name="create_an_imprest"/></text:h>
      <text:p text:style-name="Text_20_body">Click on ‘Requisitions’ in the ‘Customer’ (or Patients) tab.. Click on the <text:span text:style-name="Emphasis">New customer imprest</text:span> icon in he window which appears.</text:p>
      <text:p text:style-name="Text_20_body"><draw:frame draw:style-name="mediacenter" draw:name="0" text:anchor-type="paragraph" draw:z-index="0" svg:width="15.636875cm" svg:height="5.0270833333333cm"><draw:image xlink:href="Pictures/306a88c8da94ef779ca88fc2746ca3b1.jpg" xlink:type="simple" xlink:show="embed" xlink:actuate="onLoad"/></draw:frame></text:p>
      <text:p text:style-name="Text_20_body">Type the first few few characters of the customer name in the Name field and press tab. A List of matching customers is displayed (unless only one customer name matches what you entered). Choose the intended customer and click the <text:span text:style-name="Emphasis">Use</text:span> button.</text:p>
      <text:p text:style-name="Text_20_body"><draw:frame draw:style-name="mediacenter" draw:name="1" text:anchor-type="paragraph" draw:z-index="1" svg:width="17.197916666667cm" style:rel-width="100%" svg:height="10.098305450833cm" style:rel-height="scale"><draw:image xlink:href="Pictures/ecf4b926ba2554aa30f9c25a987fed7a.png" xlink:type="simple" xlink:show="embed" xlink:actuate="onLoad"/></draw:frame></text:p>
      <text:p text:style-name="Text_20_body">At this point the master list of items associated with the customer is displayed in its default sort order. </text:p>
      <text:h text:style-name="Heading_20_2" text:outline-level="2"><text:bookmark-start text:name="__RefHeading___print_the_imprest_3"/><text:bookmark-start text:name="print_the_imprest"/>Print the imprest<text:bookmark-end text:name="__RefHeading___print_the_imprest_3"/><text:bookmark-end text:name="print_the_imprest"/></text:h>
      <text:p text:style-name="Text_20_body">The image below shows an example of what you now see: a list of items with their required imprest quantities. The next task is to print the list and carry out a physical stock take at the customer site.</text:p>
      <text:p text:style-name="Text_20_body">First of all, make sure the list is in the correct order. If it is, fine. If not, re-order it as appropriate (by clicking on the column headers or dragging items up or down the list) and click on the <text:span text:style-name="Emphasis">Save Sort Order</text:span> button.</text:p>
      <text:p text:style-name="Text_20_body">Now print the list by clicking on the <text:span text:style-name="Emphasis">Print</text:span> button <draw:frame draw:style-name="media" draw:name="2" text:anchor-type="as-char" draw:z-index="2" svg:width="0.873125cm" svg:height="1.2170833333333cm"><draw:image xlink:href="Pictures/b5bce084dc964c43ac9760e3e3414c9d.jpg" xlink:type="simple" xlink:show="embed" xlink:actuate="onLoad"/></draw:frame> and selecting the “Customer stock takes” option.</text:p>
      <text:p text:style-name="Text_20_body">The print dialogue opens.  Here you can add header and footer information for your printouts.  Press OK when ready and print the list.</text:p>
      <text:p text:style-name="Text_20_body"><draw:frame draw:style-name="mediacenter" draw:name="3" text:anchor-type="paragraph" draw:z-index="3" svg:width="17.78cm" style:rel-width="100%" svg:height="7.4877083333333cm" style:rel-height="scale"><draw:image xlink:href="Pictures/089addf23009a32d2dcc86ca59af0b19.jpg" xlink:type="simple" xlink:show="embed" xlink:actuate="onLoad"/></draw:frame></text:p>
      <text:p text:style-name="Text_20_body"><draw:frame draw:style-name="mediacenter" draw:name="4" text:anchor-type="paragraph" draw:z-index="4" svg:width="19.155833333333cm" style:rel-width="100%" svg:height="11.403541666667cm" style:rel-height="scale"><draw:image xlink:href="Pictures/31ac6af01bdf32f474c0b552ac75a39d.jpg" xlink:type="simple" xlink:show="embed" xlink:actuate="onLoad"/></draw:frame></text:p>
      <text:p text:style-name="Text_20_body">Please note that after printing the list you should not re-order it - it will be confusing later when you come to enter the counted quantities for each item.</text:p>
      <text:p text:style-name="Text_20_body">Now, using the printout, carry out the actual stock take.</text:p>
      <text:h text:style-name="Heading_20_2" text:outline-level="2"><text:bookmark-start text:name="__RefHeading___updating_the_stock_quantities_4"/><text:bookmark-start text:name="updating_the_stock_quantities"/>Updating the stock quantities<text:bookmark-end text:name="__RefHeading___updating_the_stock_quantities_4"/><text:bookmark-end text:name="updating_the_stock_quantities"/></text:h>
      <text:p text:style-name="Text_20_body">After carrying out actual stock take at the customer's site it's time to enter the actual stock quantities. In the window displayed below, edit the value in the <text:span text:style-name="Emphasis">Customer Current Stock on Hand</text:span> column with the stock take quantities you've written on the print out for each item.</text:p>
      <text:p text:style-name="Text_20_body">mSupply automatically completes other two columns, <text:span text:style-name="Emphasis">Suggested Quantity</text:span> and <text:span text:style-name="Emphasis">Actual Quantity</text:span> (The simple formula Imprest quantity - stock remaining = order quantity is used to fill in these columns).</text:p>
      <text:p text:style-name="Text_20_body"><draw:frame draw:style-name="mediacenter" draw:name="5" text:anchor-type="paragraph" draw:z-index="5" svg:width="19.155833333333cm" style:rel-width="100%" svg:height="11.377083333333cm" style:rel-height="scale"><draw:image xlink:href="Pictures/ab3727bf99ff47a94b40d2361b844914.jpg" xlink:type="simple" xlink:show="embed" xlink:actuate="onLoad"/></draw:frame></text:p>
      <text:h text:style-name="Heading_20_2" text:outline-level="2"><text:bookmark-start text:name="__RefHeading___assigning_stock_5"/><text:bookmark-start text:name="assigning_stock"/>Assigning stock<text:bookmark-end text:name="__RefHeading___assigning_stock_5"/><text:bookmark-end text:name="assigning_stock"/></text:h>
      <text:p text:style-name="Text_20_body">Once the updating of stock quantities is done and you are satisfied, you can click the <text:span text:style-name="Emphasis">Create customer invoice</text:span> button to assign stock to the customer. Clicking the button will open the following window:</text:p>
      <text:p text:style-name="Text_20_body"><draw:frame draw:style-name="mediacenter" draw:name="6" text:anchor-type="paragraph" draw:z-index="6" svg:width="19.155833333333cm" style:rel-width="100%" svg:height="13.546666666667cm" style:rel-height="scale"><draw:image xlink:href="Pictures/ab917639fe93bfe12a2562d17411a497.jpg" xlink:type="simple" xlink:show="embed" xlink:actuate="onLoad"/></draw:frame></text:p>
      <text:p text:style-name="Text_20_body">All the entries appear in red - they are <text:span text:style-name="Strong_20_Emphasis">placeholder</text:span> lines which have the correct quantity but have no batch chosen (notice 'none' in the batch column for each line). You have to double-click each line in turn and select which batches you wish to assign to the customer.</text:p>
      <text:p text:style-name="Text_20_body">As an example, you will see the window below when you double click an item line: </text:p>
      <text:p text:style-name="Text_20_body"><draw:frame draw:style-name="mediacenter" draw:name="7" text:anchor-type="paragraph" draw:z-index="7" svg:width="21.007916666667cm" style:rel-width="100%" svg:height="9.0752083333333cm" style:rel-height="scale"><draw:image xlink:href="Pictures/901545f2dabbd1ce1408465127c89c5a.jpg" xlink:type="simple" xlink:show="embed" xlink:actuate="onLoad"/></draw:frame></text:p>
      <text:p text:style-name="Text_20_body">Normally you would click on the <text:span text:style-name="Emphasis">Re-distribute all</text:span> button to have mSupply make the appropriate selection for you (it chooses batches with shortest expiry first). Having done that, the window now appears like this: </text:p>
      <text:p text:style-name="Text_20_body"><draw:frame draw:style-name="mediacenter" draw:name="8" text:anchor-type="paragraph" draw:z-index="8" svg:width="20.981458333333cm" style:rel-width="100%" svg:height="8.969375cm" style:rel-height="scale"><draw:image xlink:href="Pictures/e67efb161f35d06da3a10609d4557c72.jpg" xlink:type="simple" xlink:show="embed" xlink:actuate="onLoad"/></draw:frame></text:p>
      <text:p text:style-name="Text_20_body">Clicking on <text:span text:style-name="Emphasis">OK &amp; Next</text:span> displays the next item on the invoice. When the final item has been processed, clicking on <text:span text:style-name="Emphasis">OK</text:span> or <text:span text:style-name="Emphasis">OK &amp; Next</text:span> will display the complete invoice (all red lines replaced with black lines with the chosen batch displayed). The image below shows the invoice part way through this process:</text:p>
      <text:p text:style-name="Text_20_body">When you've selected batches for every line, make sure the <text:span text:style-name="Emphasis">Hold</text:span> checkbox is not checked then confirm the invoice to assign the stock to the customer. Now all you have to do is print off the pick list, physically pick the stock off the shelves and send it to the customer. Congratulations - job done!</text:p>
      <text:p text:style-name="Text_20_body"><text:span text:style-name="Emphasis"> Previous: How To Report by Invoice Category     Next: FAQ: Tips and Trick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1:15</meta:creation-date>
    <dc:creator>Generated</dc:creator>
    <dc:date>2026-08-14T00::11:15</dc:date>
    <dc:language>en-US</dc:language>
    <meta:editing-cycles>1</meta:editing-cycles>
    <meta:editing-duration>PT0S</meta:editing-duration>
    <dc:title>faq:imprest_work_flow</dc:title>
  </office:meta>
</office:document-meta>
</file>