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navigating_inactive_windows"/><text:bookmark-start text:name="__RefHeading___why_is_the_msupply_window_or_form_inactive_1"/><text:bookmark-start text:name="why_is_the_msupply_window_or_form_inactive"/>28.14. Why is the mSupply window or form inactive<text:bookmark-end text:name="__RefHeading___why_is_the_msupply_window_or_form_inactive_1"/><text:bookmark-end text:name="why_is_the_msupply_window_or_form_inactive"/></text:h>
      <text:h text:style-name="Heading_20_2" text:outline-level="2"><text:bookmark-start text:name="__RefHeading___the_problem_2"/><text:bookmark-start text:name="the_problem"/>The problem<text:bookmark-end text:name="__RefHeading___the_problem_2"/><text:bookmark-end text:name="the_probl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53:02</meta:creation-date>
    <dc:creator>Generated</dc:creator>
    <dc:date>2026-08-13T13::53:02</dc:date>
    <dc:language>en-US</dc:language>
    <meta:editing-cycles>1</meta:editing-cycles>
    <meta:editing-duration>PT0S</meta:editing-duration>
    <dc:title>faq:navigating_inactive_windows</dc:title>
  </office:meta>
</office:document-meta>
</file>