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5c91140b989470a9d7d6e82858653f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why_is_my_stock_on_hold"/><text:bookmark-start text:name="__RefHeading___why_is_my_stock_on_hold_1"/><text:bookmark-start text:name="why_is_my_stock_on_hold"/>Why is my stock on hold?<text:bookmark-end text:name="__RefHeading___why_is_my_stock_on_hold_1"/><text:bookmark-end text:name="why_is_my_stock_on_hold"/></text:h>
      <text:p text:style-name="Text_20_body">There are a number of reasons why stock can be <text:span text:style-name="Strong_20_Emphasis">On hold</text:span>, and therefore cannot be issued by mSupply.  Depending on the reason, there will be different things that need to be done to allow you to issue the stock.</text:p>
      <text:list text:style-name="List_20_1" text:continue-numbering="false">
        <text:list-item>
          <text:p text:style-name="List_20_1_Content_First"> The <text:span text:style-name="Strong_20_Emphasis">Item</text:span> is <text:span text:style-name="Strong_20_Emphasis">On hold</text:span> - refer About items, Tabs on the Item Details Window, The General tab</text:p>
          <text:list text:style-name="List_20_1">
            <text:list-item>
              <text:p text:style-name="List_20_1_Content"> mSupply will allow you to manage this stock, but it will not allow you to select this item for issue.  To issue stock, you will need to take the <text:span text:style-name="Strong_20_Emphasis">Item</text:span> off hold.</text:p>
            </text:list-item>
          </text:list>
        </text:list-item>
        <text:list-item>
          <text:p text:style-name="List_20_1_Content"> The <text:span text:style-name="Strong_20_Emphasis">Stock line</text:span> is <text:span text:style-name="Strong_20_Emphasis">On hold</text:span> - refer Issuing goods to a customer (customer invoices), Adding lines to an invoice, Selecting from Item Lines, Lines on Hold</text:p>
        </text:list-item>
        <text:list-item>
          <text:p text:style-name="List_20_1_Content_Last"> The <text:span text:style-name="Strong_20_Emphasis">Location</text:span> is <text:span text:style-name="Strong_20_Emphasis">On hold</text:span> - refer Locations and location types, Adding a location, General tab</text:p>
        </text:list-item>
      </text:list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180320  The material below is under review</text:p></table:table-cell></table:table-row></table:table></draw:text-box></draw:frame></text:p>
      <text:h text:style-name="Heading_20_2" text:outline-level="2"><text:bookmark-start text:name="__RefHeading___location_2"/><text:bookmark-start text:name="location"/>Location<text:bookmark-end text:name="__RefHeading___location_2"/><text:bookmark-end text:name="location"/></text:h>
      <text:p text:style-name="Text_20_body">Setting the location <text:span text:style-name="Strong_20_Emphasis">On hold</text:span> will prevent any stock from being issued from that location.  This is particularly useful if:</text:p>
      <text:list text:style-name="List_20_1" text:continue-numbering="false">
        <text:list-item>
          <text:p text:style-name="List_20_1_Content_First"> The stock needs to be kept from being issued until some inspection / approval.</text:p>
        </text:list-item>
        <text:list-item>
          <text:p text:style-name="List_20_1_Content_Last"> The stock is a bulk quantity with the same expiry date as another stock line, and you want mSupply to suggest issuing from the other stock line.</text:p>
        </text:list-item>
      </text:list>
      <text:p text:style-name="Text_20_body">If you want to make the stock in an <text:span text:style-name="Strong_20_Emphasis">On hold</text:span> location available for issue, then there are two options:</text:p>
      <text:p text:style-name="Text_20_body">Move the stock in that location to another location that is not <text:span text:style-name="Strong_20_Emphasis">On hold</text:span>
Remove the <text:span text:style-name="Strong_20_Emphasis">On hold</text:span> status of the location
Steps:</text:p>
      <text:list text:style-name="Numbering_20_1" text:continue-numbering="false">
        <text:list-item>
          <text:p text:style-name="Numbering_20_1_Content_First"> Find the Location of the Item on Hold</text:p>
        </text:list-item>
        <text:list-item>
          <text:p text:style-name="Numbering_20_1_Content"> Items&gt;Show Locations&gt;Search the location</text:p>
        </text:list-item>
        <text:list-item>
          <text:p text:style-name="Numbering_20_1_Content"> Double Click on the searched Location</text:p>
        </text:list-item>
        <text:list-item>
          <text:p text:style-name="Numbering_20_1_Content_Last"> Uncheck the Hold button.</text:p>
        </text:list-item>
      </text:list>
      <text:p text:style-name="Text_20_body"><draw:frame draw:style-name="media" draw:name="Uncheck Hold Legend" text:anchor-type="as-char" draw:z-index="0" svg:width="15.875cm"><draw:text-box><text:p text:style-name="legendcenter"><draw:frame draw:style-name="media" draw:name="Uncheck Hold" text:anchor-type="as-char" draw:z-index="0" svg:width="15.875cm" svg:height="10.181896551724cm"><draw:image xlink:href="Pictures/75c91140b989470a9d7d6e82858653fe.png" xlink:type="simple" xlink:show="embed" xlink:actuate="onLoad"/></draw:frame>Uncheck Hold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1::07:45</meta:creation-date>
    <dc:creator>Generated</dc:creator>
    <dc:date>2026-08-14T01::07:45</dc:date>
    <dc:language>en-US</dc:language>
    <meta:editing-cycles>1</meta:editing-cycles>
    <meta:editing-duration>PT0S</meta:editing-duration>
    <dc:title>faq:why_is_my_stock_on_hold</dc:title>
  </office:meta>
</office:document-meta>
</file>