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7fa9151cc89b0f91784734e145ab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lp:about_msupply"/><text:bookmark-start text:name="__RefHeading___help_about_msupply_1"/><text:bookmark-start text:name="help_about_msupply"/>27.03. Help &gt; About mSupply<text:bookmark-end text:name="__RefHeading___help_about_msupply_1"/><text:bookmark-end text:name="help_about_msupply"/></text:h>
      <text:p text:style-name="Text_20_body">You can get a lot of useful information about your current installation in the <text:span text:style-name="Emphasis">Help</text:span>&gt;<text:span text:style-name="Emphasis">About mSupply</text:span> menu item. When you choose this from the menus, this window opens:</text:p>
      <text:p text:style-name="Text_20_body"><draw:frame draw:style-name="mediacenter" draw:name="0" text:anchor-type="paragraph" draw:z-index="0" svg:width="11.90625cm" svg:height="12.238003095975cm"><draw:image xlink:href="Pictures/157fa9151cc89b0f91784734e145abdc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mSupply version</text:span>: This sectio, at the top, shows tyou wnat version of mSupply you are running and when it was released (date and time).</text:p>
        </text:list-item>
        <text:list-item>
          <text:p text:style-name="List_20_1_Content"> <text:span text:style-name="Strong_20_Emphasis">Paths</text:span>: This section shows you some of the paths to the datafile and the log file in case you need to track them down.</text:p>
        </text:list-item>
        <text:list-item>
          <text:p text:style-name="List_20_1_Content"> <text:span text:style-name="Strong_20_Emphasis">Show table records</text:span> button: If you click on this button </text:p>
        </text:list-item>
        <text:list-item>
          <text:p text:style-name="List_20_1_Content"> <text:span text:style-name="Strong_20_Emphasis">Show sync records</text:span> button: </text:p>
        </text:list-item>
        <text:list-item>
          <text:p text:style-name="List_20_1_Content_Last"> <text:span text:style-name="Strong_20_Emphasis">Authorisation</text:span> button:</text:p>
        </text:list-item>
      </text:list>
      <text:p text:style-name="Text_20_body"><text:line-break/>
<text:line-break/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//  Previous:  <text:span text:style-name="Strong_20_Emphasis">27.01. Support and mSupply Up-to-Date program</text:span> </text:p>
          </table:table-cell>
          <table:table-cell office:value-type="string" table:style-name="tablecell"/>
          <table:table-cell office:value-type="string" table:style-name="tablecell">
            <text:p text:style-name="tablealignleft"> Next: <text:span text:style-name="Strong_20_Emphasis">28. Frequently Asked Questions</text:span> //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0::51:54</meta:creation-date>
    <dc:creator>Generated</dc:creator>
    <dc:date>2026-09-16T10::51:54</dc:date>
    <dc:language>en-US</dc:language>
    <meta:editing-cycles>1</meta:editing-cycles>
    <meta:editing-duration>PT0S</meta:editing-duration>
    <dc:title>help:about_msupply</dc:title>
  </office:meta>
</office:document-meta>
</file>