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d86d027d5820dbe49916e95c1d92929.jpg"/>
  <manifest:file-entry manifest:media-type="image/jpeg" manifest:full-path="Pictures/ae2c7ba6d63e344a64b333263c11d4e5.jpg"/>
  <manifest:file-entry manifest:media-type="image/jpeg" manifest:full-path="Pictures/5891f0356b512a108c48e0cf4c124eee.jpg"/>
  <manifest:file-entry manifest:media-type="image/jpeg" manifest:full-path="Pictures/c5acfd769bc3edac4e393c33d55ea08d.jpg"/>
  <manifest:file-entry manifest:media-type="image/jpeg" manifest:full-path="Pictures/03bca8c86f739407be2f82fd03a03e2c.jpg"/>
  <manifest:file-entry manifest:media-type="image/jpeg" manifest:full-path="Pictures/ed0265ed0ddd892c96e60cc71e5e320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elp:support_portal"/><text:bookmark-start text:name="__RefHeading___the_msupply_support_portal_1"/><text:bookmark-start text:name="the_msupply_support_portal"/>23.02. The mSupply Support portal<text:bookmark-end text:name="__RefHeading___the_msupply_support_portal_1"/><text:bookmark-end text:name="the_msupply_support_portal"/></text:h>
      <text:p text:style-name="Text_20_body">We all like it when things run smoothly but every so often things go wrong.  The mSupply Support Portal is where you go to get technical support for mSupply.</text:p>
      <text:h text:style-name="Heading_20_2" text:outline-level="2"><text:bookmark-start text:name="__RefHeading___log_a_one-off_support_ticket_2"/><text:bookmark-start text:name="log_a_one-off_support_ticket"/>Log a one-off Support Ticket<text:bookmark-end text:name="__RefHeading___log_a_one-off_support_ticket_2"/><text:bookmark-end text:name="log_a_one-off_support_ticket"/></text:h>
      <text:p text:style-name="Text_20_body">To log a support ticket with our support team, go to https://support.msupply.org.nz/ and enter the details of the issue and click the “send message” button.</text:p>
      <text:p text:style-name="Text_20_body"><draw:frame draw:style-name="mediacenter" draw:name="0" text:anchor-type="paragraph" draw:z-index="0" svg:width="11.879791666667cm" svg:height="12.197291666667cm"><draw:image xlink:href="Pictures/4d86d027d5820dbe49916e95c1d92929.jpg" xlink:type="simple" xlink:show="embed" xlink:actuate="onLoad"/></draw:frame></text:p>
      <text:h text:style-name="Heading_20_2" text:outline-level="2"><text:bookmark-start text:name="__RefHeading___register_3"/><text:bookmark-start text:name="register"/>Register<text:bookmark-end text:name="__RefHeading___register_3"/><text:bookmark-end text:name="register"/></text:h>
      <text:p text:style-name="Text_20_body">If you are a regular support user, it makes sense for you to register with us so you can keep track of your support tickets.</text:p>
      <text:p text:style-name="Text_20_body">To register, click the green sign in button on the right <draw:frame draw:style-name="mediacenter" draw:name="1" text:anchor-type="paragraph" draw:z-index="1" svg:width="1.7197916666667cm" svg:height="1.0054166666667cm"><draw:image xlink:href="Pictures/ae2c7ba6d63e344a64b333263c11d4e5.jpg" xlink:type="simple" xlink:show="embed" xlink:actuate="onLoad"/></draw:frame> then click on the link “Don't have an account? Create one for free.”.</text:p>
      <text:p text:style-name="Text_20_body"><draw:frame draw:style-name="mediacenter" draw:name="2" text:anchor-type="paragraph" draw:z-index="2" svg:width="7.858125cm" style:rel-width="100%" svg:height="5.0535416666667cm" style:rel-height="scale"><draw:image xlink:href="Pictures/5891f0356b512a108c48e0cf4c124eee.jpg" xlink:type="simple" xlink:show="embed" xlink:actuate="onLoad"/></draw:frame></text:p>
      <text:p text:style-name="Text_20_body">Enter your email address and click the “Send Confirmation Email” button.</text:p>
      <text:p text:style-name="Text_20_body"><draw:frame draw:style-name="mediacenter" draw:name="3" text:anchor-type="paragraph" draw:z-index="3" svg:width="9.921875cm" style:rel-width="100%" svg:height="3.4925cm" style:rel-height="scale"><draw:image xlink:href="Pictures/c5acfd769bc3edac4e393c33d55ea08d.jpg" xlink:type="simple" xlink:show="embed" xlink:actuate="onLoad"/></draw:frame></text:p>
      <text:p text:style-name="Text_20_body">This will send an email with a code to your selected email address.  Enter this code and your name and password into the next screen and click the “Register” button.</text:p>
      <text:p text:style-name="Text_20_body"><draw:frame draw:style-name="mediacenter" draw:name="4" text:anchor-type="paragraph" draw:z-index="4" svg:width="11.086041666667cm" svg:height="9.1016666666667cm"><draw:image xlink:href="Pictures/03bca8c86f739407be2f82fd03a03e2c.jpg" xlink:type="simple" xlink:show="embed" xlink:actuate="onLoad"/></draw:frame></text:p>
      <text:p text:style-name="Text_20_body">Once registered and signed in, you will be able to lodge support tickets, access ticket history and administer your account. Under my account, you can also use the “Sharing/Collaboration” link to the left of the window to share tickets with others in your organisation.</text:p>
      <text:p text:style-name="Text_20_body"><draw:frame draw:style-name="mediacenter" draw:name="5" text:anchor-type="paragraph" draw:z-index="5" svg:width="12.012083333333cm" svg:height="8.0433333333333cm"><draw:image xlink:href="Pictures/ed0265ed0ddd892c96e60cc71e5e3206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5::42:23</meta:creation-date>
    <dc:creator>Generated</dc:creator>
    <dc:date>2026-09-03T05::42:23</dc:date>
    <dc:language>en-US</dc:language>
    <meta:editing-cycles>1</meta:editing-cycles>
    <meta:editing-duration>PT0S</meta:editing-duration>
    <dc:title>help:support_portal</dc:title>
  </office:meta>
</office:document-meta>
</file>