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gif" manifest:full-path="Pictures/d3fe301978d94d72dc8b568b17e9a946.gif"/>
  <manifest:file-entry manifest:media-type="image/gif" manifest:full-path="Pictures/d10caa2f2ebdf7d6e6bfbddc98ceb800.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is:icd10"/><text:bookmark-start text:name="__RefHeading___icd_disease_codes_1"/><text:bookmark-start text:name="icd_disease_codes"/>20.03. ICD disease codes<text:bookmark-end text:name="__RefHeading___icd_disease_codes_1"/><text:bookmark-end text:name="icd_disease_codes"/></text:h>
      <text:p text:style-name="Text_20_body">ICD disease codes can be imported from File &gt; Import ICD-10 codes.</text:p>
      <text:p text:style-name="Text_20_body">They need to be formatted in a text file with 2 tab-delimited columns, defined as follows:</text:p>
      <table:table table:style-name="Table">
        <table:table-column/>
        <table:table-column/>
        <table:table-column/>
        <table:table-row>
          <table:table-cell office:value-type="string" table:style-name="tableheader">
            <text:p text:style-name="Table_20_Heading">  Column  </text:p>
          </table:table-cell>
          <table:table-cell office:value-type="string" table:style-name="tableheader">
            <text:p text:style-name="Table_20_Heading">  A  </text:p>
          </table:table-cell>
          <table:table-cell office:value-type="string" table:style-name="tableheader">
            <text:p text:style-name="Table_20_Heading">  B  </text:p>
          </table:table-cell>
        </table:table-row>
        <table:table-row>
          <table:table-cell office:value-type="string" table:style-name="tablecell">
            <text:p text:style-name="tablealignleft"> Field  </text:p>
          </table:table-cell>
          <table:table-cell office:value-type="string" table:style-name="tablecell">
            <text:p text:style-name="tablealignleft"> ICD10 code  </text:p>
          </table:table-cell>
          <table:table-cell office:value-type="string" table:style-name="tablecell">
            <text:p text:style-name="tablealignleft"> disease description  </text:p>
          </table:table-cell>
        </table:table-row>
        <table:table-row>
          <table:table-cell office:value-type="string" table:style-name="tablecell">
            <text:p text:style-name="tablealignleft"> Format  </text:p>
          </table:table-cell>
          <table:table-cell office:value-type="string" table:style-name="tablecell">
            <text:p text:style-name="tablealignleft"> Up to 8 alphanumeric characters (must be a unique value)  </text:p>
          </table:table-cell>
          <table:table-cell office:value-type="string" table:style-name="tablecell">
            <text:p text:style-name="tablealignleft"> Up to 30 alphanumeric characters  </text:p>
          </table:table-cell>
        </table:table-row>
      </table:table>
      <text:p text:style-name="Text_20_body">We have prepared a list of 65,000 ICD10 codes which can be imported.  This could be a little large for practical use, as it may take too long for the user to select the code that they are after.  It may therefore be appropriate to edit it down to a much smaller list of the diseases of interest.</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2_1"/><table:table-row><table:table-cell office:value-type="string" table:style-name="tablecell"><text:p text:style-name="tablealignleft">In a synced system, this list will be synced out to all satellite sites, so there is a potential here to create several million sync out records.  You have been warned.</text:p></table:table-cell></table:table-row></table:table></draw:text-box></draw:frame></text:p>
      <text:h text:style-name="Heading_20_4" text:outline-level="4"><text:bookmark-start text:name="__RefHeading___show_icd10_codes_2"/><text:bookmark-start text:name="show_icd10_codes"/>Show ICD10 codes<text:bookmark-end text:name="__RefHeading___show_icd10_codes_2"/><text:bookmark-end text:name="show_icd10_codes"/></text:h>
      <text:p text:style-name="Text_20_body">On choosing Special &gt; Show ICD10 codes you will be shown the current disease list.</text:p>
      <text:p text:style-name="Text_20_body"><draw:frame draw:style-name="mediacenter" draw:name="0" text:anchor-type="paragraph" draw:z-index="0" svg:width="17.012708333333cm" style:rel-width="100%" svg:height="11.668125cm" style:rel-height="scale"><draw:image xlink:href="Pictures/d3fe301978d94d72dc8b568b17e9a946.gif" xlink:type="simple" xlink:show="embed" xlink:actuate="onLoad"/></draw:frame></text:p>
      <text:h text:style-name="Heading_20_5" text:outline-level="5"><text:bookmark-start text:name="__RefHeading___find_3"/><text:bookmark-start text:name="find"/>Find<text:bookmark-end text:name="__RefHeading___find_3"/><text:bookmark-end text:name="find"/></text:h>
      <text:p text:style-name="Text_20_body">To search for a particular code, type as much of the code or description as you know, and matching entries will be shown. For example, typing “foot” will show all entries that have “foot” in their code (not that many, we imagine“!) or their description.</text:p>
      <text:p text:style-name="Text_20_body">To Add a new entry, click the <text:span text:style-name="Emphasis"> New</text:span> button.</text:p>
      <text:p text:style-name="Text_20_body">To Modify or view an entry's details, double-click the row.</text:p>
      <text:p text:style-name="Text_20_body"><draw:frame draw:style-name="mediacenter" draw:name="1" text:anchor-type="paragraph" draw:z-index="1" svg:width="3.2279166666667cm" style:rel-width="100%" svg:height="3.3072916666667cm" style:rel-height="scale"><draw:image xlink:href="Pictures/d10caa2f2ebdf7d6e6bfbddc98ceb800.gif" xlink:type="simple" xlink:show="embed" xlink:actuate="onLoad"/></draw:frame></text:p>
      <text:h text:style-name="Heading_20_5" text:outline-level="5"><text:bookmark-start text:name="__RefHeading___valid_until_4"/><text:bookmark-start text:name="valid_until"/>Valid until...<text:bookmark-end text:name="__RefHeading___valid_until_4"/><text:bookmark-end text:name="valid_until"/></text:h>
      <text:p text:style-name="Text_20_body">This field allows you to use a code up until a certain date.</text:p>
      <text:p text:style-name="Text_20_body">After that date is reached, you can't assign that code to any new encounters.</text:p>
      <text:p text:style-name="Text_20_body">Note that you can use this field to disable use of a code at any time by entering yesterday's date and saving the record.</text:p>
      <text:p text:style-name="Text_20_body"><text:line-break/></text:p>
      <table:table table:style-name="Table">
        <table:table-column/>
        <table:table-row>
          <table:table-cell office:value-type="string" table:style-name="tablecell">
            <text:p text:style-name="tablealigncenter">  <text:span text:style-name="Emphasis">  Previous:  <text:span text:style-name="Strong_20_Emphasis">20.02. Setting up wards and beds</text:span> | | Next: <text:span text:style-name="Strong_20_Emphasis">20.04. Procedures</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09::49:26</meta:creation-date>
    <dc:creator>Generated</dc:creator>
    <dc:date>2026-08-31T09::49:26</dc:date>
    <dc:language>en-US</dc:language>
    <meta:editing-cycles>1</meta:editing-cycles>
    <meta:editing-duration>PT0S</meta:editing-duration>
    <dc:title>his:icd10</dc:title>
  </office:meta>
</office:document-meta>
</file>