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9e0046d02228f91c9e5bee25c6be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:preferences"/><text:bookmark-start text:name="__RefHeading___his_preferences_1"/><text:bookmark-start text:name="his_preferences"/>18.09. HIS preferences<text:bookmark-end text:name="__RefHeading___his_preferences_1"/><text:bookmark-end text:name="his_preferences"/></text:h>
      <text:p text:style-name="Text_20_body"><text:span text:style-name="Strong_20_Emphasis">Organisation name: </text:span> Enter the hospital name here.</text:p>
      <text:p text:style-name="Text_20_body"><text:span text:style-name="Strong_20_Emphasis">Country: </text:span>Enter the country you are located in.</text:p>
      <text:p text:style-name="Text_20_body"><text:span text:style-name="Strong_20_Emphasis">Max picture size: </text:span>Enter the maximum size of patient pictures that can be inserted. We suggest you set this value to 500KB.</text:p>
      <text:p text:style-name="Text_20_body"><text:span text:style-name="Strong_20_Emphasis">Maximum number of users: </text:span> Enter the maximum number of users that can log into the HIS system at one time. For example, if you purchase a 10 user licence, and assign 6 users to the HIS system, it will allow 4 users to log in to the pharmacy (mSupply) module.</text:p>
      <text:p text:style-name="Text_20_body"><draw:frame draw:style-name="mediacenter" draw:name="0" text:anchor-type="paragraph" draw:z-index="0" svg:width="15.875cm" svg:height="10.489611716621cm"><draw:image xlink:href="Pictures/839e0046d02228f91c9e5bee25c6beb8.png" xlink:type="simple" xlink:show="embed" xlink:actuate="onLoad"/></draw:frame></text:p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8.08. Statistics</text:span> | | Next: <text:span text:style-name="Strong_20_Emphasis">19. Integration of Other Systems with mSupply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42:25</meta:creation-date>
    <dc:creator>Generated</dc:creator>
    <dc:date>2026-09-03T05::42:25</dc:date>
    <dc:language>en-US</dc:language>
    <meta:editing-cycles>1</meta:editing-cycles>
    <meta:editing-duration>PT0S</meta:editing-duration>
    <dc:title>his:preferences</dc:title>
  </office:meta>
</office:document-meta>
</file>