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ed8118c3a5414ad13b5ee4effd2722e.gif"/>
  <manifest:file-entry manifest:media-type="image/gif" manifest:full-path="Pictures/29a1043ddc15098f899ac2954f518cde.gif"/>
  <manifest:file-entry manifest:media-type="image/gif" manifest:full-path="Pictures/76d0dd2d46dde3be85c70d278860a78b.gif"/>
  <manifest:file-entry manifest:media-type="image/gif" manifest:full-path="Pictures/0a877d03854117ee46376c5fd45eac08.gif"/>
  <manifest:file-entry manifest:media-type="image/png" manifest:full-path="Pictures/839e0046d02228f91c9e5bee25c6be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:setup"/><text:bookmark-start text:name="__RefHeading___setting_up_wards_and_beds_1"/><text:bookmark-start text:name="setting_up_wards_and_beds"/>Setting up wards and beds<text:bookmark-end text:name="__RefHeading___setting_up_wards_and_beds_1"/><text:bookmark-end text:name="setting_up_wards_and_beds"/></text:h>
      <text:p text:style-name="Text_20_body">*</text:p>
      <text:h text:style-name="Heading_20_2" text:outline-level="2"><text:bookmark-start text:name="__RefHeading___wards_2"/><text:bookmark-start text:name="wards"/>Wards<text:bookmark-end text:name="__RefHeading___wards_2"/><text:bookmark-end text:name="wards"/></text:h>
      <text:p text:style-name="Text_20_body">Choose Special &gt; Show Wards</text:p>
      <text:p text:style-name="Text_20_body">You will be shown a window like this:</text:p>
      <text:p text:style-name="Text_20_body"><draw:frame draw:style-name="mediacenter" draw:name="0" text:anchor-type="paragraph" draw:z-index="0" svg:width="18.653125cm" style:rel-width="100%" svg:height="12.514791666667cm" style:rel-height="scale"><draw:image xlink:href="Pictures/2ed8118c3a5414ad13b5ee4effd2722e.gif" xlink:type="simple" xlink:show="embed" xlink:actuate="onLoad"/></draw:frame></text:p>
      <text:p text:style-name="Text_20_body">Click New Ward to add a ward.</text:p>
      <text:p text:style-name="Text_20_body"><draw:frame draw:style-name="mediacenter" draw:name="1" text:anchor-type="paragraph" draw:z-index="1" svg:width="13.467291666667cm" svg:height="10.874375cm"><draw:image xlink:href="Pictures/29a1043ddc15098f899ac2954f518cde.gif" xlink:type="simple" xlink:show="embed" xlink:actuate="onLoad"/></draw:frame></text:p>
      <text:p text:style-name="Text_20_body">Fill in the name and description. You can also add a note if you want to.</text:p>
      <text:p text:style-name="Text_20_body">For now, you can ignore the coordinates.</text:p>
      <text:p text:style-name="Text_20_body">Click OK to save the information and close the window.</text:p>
      <text:p text:style-name="Text_20_body">Repeat the process for each ward.</text:p>
      <text:h text:style-name="Heading_20_2" text:outline-level="2"><text:bookmark-start text:name="__RefHeading___beds_3"/><text:bookmark-start text:name="beds"/>Beds<text:bookmark-end text:name="__RefHeading___beds_3"/><text:bookmark-end text:name="beds"/></text:h>
      <text:p text:style-name="Text_20_body">Make sure you have set up wards before setting up beds.</text:p>
      <text:p text:style-name="Text_20_body">Choose Special &gt; Show beds…</text:p>
      <text:p text:style-name="Text_20_body"><draw:frame draw:style-name="mediacenter" draw:name="2" text:anchor-type="paragraph" draw:z-index="2" svg:width="13.414375cm" svg:height="12.726458333333cm"><draw:image xlink:href="Pictures/76d0dd2d46dde3be85c70d278860a78b.gif" xlink:type="simple" xlink:show="embed" xlink:actuate="onLoad"/></draw:frame></text:p>
      <text:p text:style-name="Text_20_body">Click New Bed to add a bed.</text:p>
      <text:p text:style-name="Text_20_body"><draw:frame draw:style-name="mediacenter" draw:name="3" text:anchor-type="paragraph" draw:z-index="3" svg:width="8.5725cm" style:rel-width="100%" svg:height="4.841875cm" style:rel-height="scale"><draw:image xlink:href="Pictures/0a877d03854117ee46376c5fd45eac08.gif" xlink:type="simple" xlink:show="embed" xlink:actuate="onLoad"/></draw:frame></text:p>
      <text:p text:style-name="Text_20_body">Fill in the bed number (or name).</text:p>
      <text:p text:style-name="Text_20_body">If your wards have rooms, you can enter the room number or name. This is optional.</text:p>
      <text:p text:style-name="Text_20_body">Choose the ward the bed is in from the drop-down list.</text:p>
      <text:p text:style-name="Text_20_body">Click OK to save and close the window.</text:p>
      <text:h text:style-name="Heading_20_2" text:outline-level="2"><text:bookmark-start text:name="__RefHeading___modifying_wards_and_beds_4"/><text:bookmark-start text:name="modifying_wards_and_beds"/>Modifying wards and beds.<text:bookmark-end text:name="__RefHeading___modifying_wards_and_beds_4"/><text:bookmark-end text:name="modifying_wards_and_beds"/></text:h>
      <text:p text:style-name="Text_20_body">To modify a ward or bed, show the list from the Special menu, then double-click on the entry you wish to modify.</text:p>
      <text:p text:style-name="Text_20_body">Note that if you modify a ward or bed, all historical records will be updated. Therefor, don't change the name of a ward to a totally different name, and don't move a bed to a different ward.</text:p>
      <text:h text:style-name="Heading_20_2" text:outline-level="2"><text:bookmark-start text:name="__RefHeading___setting_up_user_access_5"/><text:bookmark-start text:name="setting_up_user_access"/>Setting up user access<text:bookmark-end text:name="__RefHeading___setting_up_user_access_5"/><text:bookmark-end text:name="setting_up_user_access"/></text:h>
      <text:h text:style-name="Heading_20_4" text:outline-level="4"><text:bookmark-start text:name="__RefHeading___preferences_6"/><text:bookmark-start text:name="preferences"/>Preferences<text:bookmark-end text:name="__RefHeading___preferences_6"/><text:bookmark-end text:name="preferences"/></text:h>
      <text:p text:style-name="Text_20_body">Choosing the Preferences menu item from the file menu opens a window with a side bar. Clicking on a subject in the side bar shows the options for that subject:</text:p>
      <text:h text:style-name="Heading_20_4" text:outline-level="4"><text:bookmark-start text:name="__RefHeading___general_7"/><text:bookmark-start text:name="general"/>General<text:bookmark-end text:name="__RefHeading___general_7"/><text:bookmark-end text:name="general"/></text:h>
      <text:p text:style-name="Text_20_body"><text:span text:style-name="Strong_20_Emphasis">Organisation name: </text:span> Enter the hospital name here.</text:p>
      <text:p text:style-name="Text_20_body"><text:span text:style-name="Strong_20_Emphasis">Country: </text:span>Enter the country you are located in.</text:p>
      <text:p text:style-name="Text_20_body"><text:span text:style-name="Strong_20_Emphasis">Max picture size: </text:span>Enter the maximum size of patient pictures that can be inserted. We suggest you set this value to 500KB.</text:p>
      <text:p text:style-name="Text_20_body"><text:span text:style-name="Strong_20_Emphasis">Maximum number of users: </text:span> Enter the maximum number of users that can log into the HIS system at one time. For example, if you purchase a 10 user license, and assign 6 users to the HIS system, it will allow 4 users to log in to the pharmacy (mSupply) module.</text:p>
      <text:p text:style-name="Text_20_body"><draw:frame draw:style-name="mediacenter" draw:name="4" text:anchor-type="paragraph" draw:z-index="4" svg:width="17.197916666667cm" style:rel-width="100%" svg:height="11.36374602634cm" style:rel-height="scale"><draw:image xlink:href="Pictures/839e0046d02228f91c9e5bee25c6beb8.png" xlink:type="simple" xlink:show="embed" xlink:actuate="onLoad"/></draw:frame></text:p>
      <text:p text:style-name="Text_20_body"><text:span text:style-name="Emphasis"> Previous: Why an HIS module for mSupply?     Next: ICD10 disease cod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0:00</meta:creation-date>
    <dc:creator>Generated</dc:creator>
    <dc:date>2026-08-31T12::50:00</dc:date>
    <dc:language>en-US</dc:language>
    <meta:editing-cycles>1</meta:editing-cycles>
    <meta:editing-duration>PT0S</meta:editing-duration>
    <dc:title>his:setup</dc:title>
  </office:meta>
</office:document-meta>
</file>