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his"/><text:bookmark-start text:name="__RefHeading___hospital_info_system_his_module_1"/><text:bookmark-start text:name="hospital_info_system_his_module"/>29. Hospital Info System (HIS) Module<text:bookmark-end text:name="__RefHeading___hospital_info_system_his_module_1"/><text:bookmark-end text:name="hospital_info_system_his_module"/></text:h>
      <text:p text:style-name="Horizontal_20_Line"/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//  Previous topic: <text:span text:style-name="Strong_20_Emphasis">22. mSupply Mobile (Android)</text:span> </text:p>
          </table:table-cell>
          <table:table-cell office:value-type="string" table:style-name="tablecell"/>
          <table:table-cell office:value-type="string" table:style-name="tablecell">
            <text:p text:style-name="tablealignleft"> Next topic: <text:span text:style-name="Strong_20_Emphasis">23. Integration with other systems</text:span> //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16:13</meta:creation-date>
    <dc:creator>Generated</dc:creator>
    <dc:date>2026-09-16T02::16:13</dc:date>
    <dc:language>en-US</dc:language>
    <meta:editing-cycles>1</meta:editing-cycles>
    <meta:editing-duration>PT0S</meta:editing-duration>
    <dc:title>his</dc:title>
  </office:meta>
</office:document-meta>
</file>