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66a7d54593b4483498f0fddad035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export_items"/><text:bookmark-start text:name="__RefHeading___exporting_items_exporting_items_and_stock_1"/><text:bookmark-start text:name="exporting_items_exporting_items_and_stock"/>16.10. Exporting items, exporting items and stock<text:bookmark-end text:name="__RefHeading___exporting_items_exporting_items_and_stock_1"/><text:bookmark-end text:name="exporting_items_exporting_items_and_stock"/></text:h>
      <text:h text:style-name="Heading_20_5" text:outline-level="5"><text:bookmark-start text:name="__RefHeading___exporting_items_2"/><text:bookmark-start text:name="exporting_items"/>Exporting items<text:bookmark-end text:name="__RefHeading___exporting_items_2"/><text:bookmark-end text:name="exporting_items"/></text:h>
      <text:p text:style-name="Text_20_body">Choosing <text:span text:style-name="Emphasis">Export items</text:span> from the <text:span text:style-name="Emphasis">File</text:span> menu allows you to export all of the stock items in your data file to a text file; see Importing Items where the format of the text file is described under 'Field order for the text file'. This allows you to import them to another data file. When you select this option you will see this dialog box:</text:p>
      <text:p text:style-name="Text_20_body"><draw:frame draw:style-name="mediacenter" draw:name="0" text:anchor-type="paragraph" draw:z-index="0" svg:width="9.2604166666667cm" style:rel-width="100%" svg:height="3.6380208333333cm" style:rel-height="scale"><draw:image xlink:href="Pictures/5566a7d54593b4483498f0fddad035e7.png" xlink:type="simple" xlink:show="embed" xlink:actuate="onLoad"/></draw:frame></text:p>
      <text:p text:style-name="Text_20_body">Click continue to carry on. The standard file dialog window for your operating system will appear, allowing you to select a file name and location to save the text file.</text:p>
      <text:h text:style-name="Heading_20_5" text:outline-level="5"><text:bookmark-start text:name="__RefHeading___exporting_items_and_stock_3"/><text:bookmark-start text:name="exporting_items_and_stock"/>Exporting items and stock<text:bookmark-end text:name="__RefHeading___exporting_items_and_stock_3"/><text:bookmark-end text:name="exporting_items_and_stock"/></text:h>
      <text:p text:style-name="Text_20_body">This option, like the previous one, allows you to export all of the stock items in your data file together with the stock on hand; all details are exported, including:</text:p>
      <text:list text:style-name="List_20_1" text:continue-numbering="false">
        <text:list-item>
          <text:p text:style-name="List_20_1_Content_First"> Pack size</text:p>
        </text:list-item>
        <text:list-item>
          <text:p text:style-name="List_20_1_Content"> No. of packs</text:p>
        </text:list-item>
        <text:list-item>
          <text:p text:style-name="List_20_1_Content"> Cost price (per pack)</text:p>
        </text:list-item>
        <text:list-item>
          <text:p text:style-name="List_20_1_Content"> Sell price</text:p>
        </text:list-item>
        <text:list-item>
          <text:p text:style-name="List_20_1_Content"> Batch number</text:p>
        </text:list-item>
        <text:list-item>
          <text:p text:style-name="List_20_1_Content"> Expiry date</text:p>
        </text:list-item>
        <text:list-item>
          <text:p text:style-name="List_20_1_Content"> Description (detailed)</text:p>
        </text:list-item>
        <text:list-item>
          <text:p text:style-name="List_20_1_Content"> Department</text:p>
        </text:list-item>
        <text:list-item>
          <text:p text:style-name="List_20_1_Content_Last"> Location</text:p>
        </text:list-item>
      </text:list>
      <text:p text:style-name="Text_20_body">The output is a text file, in a format recognisable by mSupply so that you can later import it to another data fil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import_assets</text:span> | | Next: <text:span text:style-name="Strong_20_Emphasis">17.16. Exporting location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4::35:10</meta:creation-date>
    <dc:creator>Generated</dc:creator>
    <dc:date>2026-08-27T04::35:10</dc:date>
    <dc:language>en-US</dc:language>
    <meta:editing-cycles>1</meta:editing-cycles>
    <meta:editing-duration>PT0S</meta:editing-duration>
    <dc:title>import_and_export:export_items</dc:title>
  </office:meta>
</office:document-meta>
</file>