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13440ef801d09770eca2d8773492912.png"/>
  <manifest:file-entry manifest:media-type="image/png" manifest:full-path="Pictures/b6d46c5e2fa896c7cdbc6c7969627a1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mport_and_export:export_to_dashboard"/><text:bookmark-start text:name="__RefHeading___exporting_to_the_dashboard_1"/><text:bookmark-start text:name="exporting_to_the_dashboard"/>16.18. Exporting to the dashboard<text:bookmark-end text:name="__RefHeading___exporting_to_the_dashboard_1"/><text:bookmark-end text:name="exporting_to_the_dashboard"/></text:h>
      <text:p text:style-name="Text_20_body"><text:span text:style-name="Plugin_Wrap_Span_Info">Function added: mSupply version 4.04.00</text:span></text:p>
      <text:p text:style-name="Text_20_body">This information is for sending data from your mSupply database to the mSupply dashboard database. The dashboard has a separate database so that its use does not slow down or interfere with your use of mSupply. </text:p>
      <text:p text:style-name="Text_20_body">To access Dashboard export settings (administrators only), click on the <text:span text:style-name="Emphasis">Admin</text:span> tab of the Navigator and click on the <text:span text:style-name="Strong_20_Emphasis">Dashboard</text:span> icon:</text:p>
      <text:p text:style-name="Text_20_body"><draw:frame draw:style-name="mediacenter" draw:name="0" text:anchor-type="paragraph" draw:z-index="0" svg:width="15.875cm" svg:height="11.470045045045cm"><draw:image xlink:href="Pictures/a13440ef801d09770eca2d8773492912.png" xlink:type="simple" xlink:show="embed" xlink:actuate="onLoad"/></draw:frame></text:p>
      <text:p text:style-name="Text_20_body">Click on the <text:span text:style-name="Strong_20_Emphasis">Export Settings</text:span> tab and you will see this window:</text:p>
      <text:p text:style-name="Text_20_body"><draw:frame draw:style-name="mediacenter" draw:name="1" text:anchor-type="paragraph" draw:z-index="1" svg:width="15.875cm" svg:height="13.07009202454cm"><draw:image xlink:href="Pictures/b6d46c5e2fa896c7cdbc6c7969627a16.png" xlink:type="simple" xlink:show="embed" xlink:actuate="onLoad"/></draw:frame></text:p>
      <text:p text:style-name="Text_20_body">Once Dashboard is enabled and the correct Postgres settings entered, there will be an automatic (scheduled) export every 24 hours. The next scheduled export is shown in the <text:span text:style-name="Emphasis">Next scheduled export</text:span> field.</text:p>
      <text:p text:style-name="Text_20_body">To perform an immediate (manual) export:</text:p>
      <text:list text:style-name="List_20_1" text:continue-numbering="false">
        <text:list-item>
          <text:p text:style-name="List_20_1_Content_First"> Check the boxes to choose the data you want to manually export to the dashboard (check the <text:span text:style-name="Strong_20_Emphasis">All/None</text:span> box to choose all options or click the <text:span text:style-name="Strong_20_Emphasis">Default</text:span> button to restore to default selections)</text:p>
        </text:list-item>
        <text:list-item>
          <text:p text:style-name="List_20_1_Content"> Click the <text:span text:style-name="Strong_20_Emphasis">Export</text:span> button</text:p>
        </text:list-item>
        <text:list-item>
          <text:p text:style-name="List_20_1_Content"> Enter the authorisation code </text:p>
        </text:list-item>
        <text:list-item>
          <text:p text:style-name="List_20_1_Content_Last"> Click <text:span text:style-name="Strong_20_Emphasis">OK</text:span></text:p>
        </text:list-item>
      </text:list>
      <text:p text:style-name="Text_20_body">By default, <text:span text:style-name="Strong_20_Emphasis">transaction</text:span> and <text:span text:style-name="Strong_20_Emphasis">requisition</text:span> data is only exported incrementally — that is, only transactions and requisitions that are new or have been changed since the last export are exported, which saves a substantial amount of time in the export process. All other tables are re-exported from scratch each time.</text:p>
      <text:p text:style-name="Text_20_body">In order to force a <text:span text:style-name="Emphasis">full</text:span> export of transactions and/or requisitions, select the <text:span text:style-name="Strong_20_Emphasis">Force full export</text:span> checkbox before a manual export, or leave it checked and exit (OK) to cause a full export on the next scheduled export. The full export will only happen <text:span text:style-name="Emphasis">once</text:span> — the option will be automatically turned off for subsequent exports.</text:p>
      <text:p text:style-name="Text_20_body"><text:line-break/>
<text:line-break/></text:p>
      <table:table table:style-name="Table">
        <table:table-column/>
        <table:table-row>
          <table:table-cell office:value-type="string" table:style-name="tablecell">
            <text:p text:style-name="tablealigncenter">  <text:span text:style-name="Emphasis">  Previous:  <text:span text:style-name="Strong_20_Emphasis">17.23. Exporting assets</text:span> | | Next: <text:span text:style-name="Strong_20_Emphasis">18. Tenders</text:span> </text:span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01::05:46</meta:creation-date>
    <dc:creator>Generated</dc:creator>
    <dc:date>2026-08-14T01::05:46</dc:date>
    <dc:language>en-US</dc:language>
    <meta:editing-cycles>1</meta:editing-cycles>
    <meta:editing-duration>PT0S</meta:editing-duration>
    <dc:title>import_and_export:export_to_dashboard</dc:title>
  </office:meta>
</office:document-meta>
</file>