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b50a985308cc59dbe49438ab2782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mport_and_export:import_abbrev"/><text:bookmark-start text:name="__RefHeading___importing_abbreviations_1"/><text:bookmark-start text:name="importing_abbreviations"/>Importing abbreviations<text:bookmark-end text:name="__RefHeading___importing_abbreviations_1"/><text:bookmark-end text:name="importing_abbreviations"/></text:h>
      <text:p text:style-name="Text_20_body">*</text:p>
      <text:p text:style-name="Text_20_body">This feature is normally used in Dispensary mode for patient instruction abbreviations. It is accessed from the <text:span text:style-name="Emphasis">File</text:span> menu by choosing <text:span text:style-name="Emphasis">Import abbreviations</text:span>.</text:p>
      <text:p text:style-name="Text_20_body">You may import the list of abbreviations used for patients' directions - e.g. the abbreviation <text:span text:style-name="Emphasis"> tid</text:span> would appear on the label as <text:span text:style-name="Emphasis"> three times daily</text:span> .</text:p>
      <text:p text:style-name="Text_20_body">Your list should be in the format of a 2-column spreadsheet, saved as a tab delimited file. The first column should contain the abbreviation, and the second column should contain the expanded text as it should appear on the label.</text:p>
      <text:p text:style-name="Text_20_body">Your tab delimited file would appear something like this:</text:p>
      <text:p text:style-name="Text_20_body"><draw:frame draw:style-name="mediacenter" draw:name="0" text:anchor-type="paragraph" draw:z-index="0" svg:width="8.3079166666667cm" style:rel-width="100%" svg:height="5.0270833333333cm" style:rel-height="scale"><draw:image xlink:href="Pictures/9eb50a985308cc59dbe49438ab27829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4::37:50</meta:creation-date>
    <dc:creator>Generated</dc:creator>
    <dc:date>2026-08-27T04::37:50</dc:date>
    <dc:language>en-US</dc:language>
    <meta:editing-cycles>1</meta:editing-cycles>
    <meta:editing-duration>PT0S</meta:editing-duration>
    <dc:title>import_and_export:import_abbrev</dc:title>
  </office:meta>
</office:document-meta>
</file>