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aa721aa4e6dd56669904585124b688.png"/>
  <manifest:file-entry manifest:media-type="image/png" manifest:full-path="Pictures/bcaa8f818de7d5ebe573004d198eeb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mport_and_export:import_prescribers"/><text:bookmark-start text:name="__RefHeading___importing_prescribers_1"/><text:bookmark-start text:name="importing_prescribers"/>Importing prescribers<text:bookmark-end text:name="__RefHeading___importing_prescribers_1"/><text:bookmark-end text:name="importing_prescribers"/></text:h>
      <text:p text:style-name="Text_20_body">*</text:p>
      <text:p text:style-name="Text_20_body">&lt;note&gt; Applicable in Dispensary mode only&lt;/note&gt;</text:p>
      <text:p text:style-name="Text_20_body">From the <text:span text:style-name="Emphasis">File</text:span> menu, choose <text:span text:style-name="Emphasis">Import Prescribers</text:span>, and the <text:span text:style-name="Emphasis">Import alert</text:span> window is displayed.</text:p>
      <text:p text:style-name="Text_20_body"><draw:frame draw:style-name="mediacenter" draw:name="0" text:anchor-type="paragraph" draw:z-index="0" svg:width="9.2604166666667cm" style:rel-width="100%" svg:height="4.5124911723164cm" style:rel-height="scale"><draw:image xlink:href="Pictures/17aa721aa4e6dd56669904585124b688.png" xlink:type="simple" xlink:show="embed" xlink:actuate="onLoad"/></draw:frame></text:p>
      <text:p text:style-name="Text_20_body">You may import a list of prescribers who have the authority to prescribe medicines.</text:p>
      <text:p text:style-name="Text_20_body">Your list should be in the format of a 6-column spreadsheet, saved as a tab delimited file. The columns should be in the following order:
&lt;HTML&gt;</text:p>
      <text:p text:style-name="Text_20_body">&lt;/HTML&gt;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lumn 1 </text:p>
          </table:table-cell>
          <table:table-cell office:value-type="string" table:style-name="tableheader">
            <text:p text:style-name="Table_20_Heading"> Unique code for each prescriber </text:p>
          </table:table-cell>
        </table:table-row>
        <table:table-row>
          <table:table-cell office:value-type="string" table:style-name="tablecell">
            <text:p text:style-name="tablealignleft"> Column 2 </text:p>
          </table:table-cell>
          <table:table-cell office:value-type="string" table:style-name="tablecell">
            <text:p text:style-name="tablealignleft"> Last name </text:p>
          </table:table-cell>
        </table:table-row>
        <table:table-row>
          <table:table-cell office:value-type="string" table:style-name="tablecell">
            <text:p text:style-name="tablealignleft"> Column 3 </text:p>
          </table:table-cell>
          <table:table-cell office:value-type="string" table:style-name="tablecell">
            <text:p text:style-name="tablealignleft"> First name </text:p>
          </table:table-cell>
        </table:table-row>
        <table:table-row>
          <table:table-cell office:value-type="string" table:style-name="tablecell">
            <text:p text:style-name="tablealignleft"> Column 4 </text:p>
          </table:table-cell>
          <table:table-cell office:value-type="string" table:style-name="tablecell">
            <text:p text:style-name="tablealignleft"> Initials - these will appear on patient labels </text:p>
          </table:table-cell>
        </table:table-row>
        <table:table-row>
          <table:table-cell office:value-type="string" table:style-name="tablecell">
            <text:p text:style-name="tablealignleft"> Column 5 </text:p>
          </table:table-cell>
          <table:table-cell office:value-type="string" table:style-name="tablecell">
            <text:p text:style-name="tablealignleft"> Registration code </text:p>
          </table:table-cell>
        </table:table-row>
        <table:table-row>
          <table:table-cell office:value-type="string" table:style-name="tablecell">
            <text:p text:style-name="tablealignleft"> Column 6 </text:p>
          </table:table-cell>
          <table:table-cell office:value-type="string" table:style-name="tablecell">
            <text:p text:style-name="tablealignleft"> Category </text:p>
          </table:table-cell>
        </table:table-row>
      </table:table>
      <text:p text:style-name="Text_20_body">&lt;HTML&gt;</text:p>
      <text:p text:style-name="Text_20_body">&lt;/HTML&gt;</text:p>
      <text:p text:style-name="Text_20_body">Your tab delimited spreadsheet file would appear something like this:</text:p>
      <text:p text:style-name="Text_20_body"><draw:frame draw:style-name="mediacenter" draw:name="1" text:anchor-type="paragraph" draw:z-index="1" svg:width="13.229166666667cm" svg:height="3.7932417974322cm"><draw:image xlink:href="Pictures/bcaa8f818de7d5ebe573004d198eeb7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2::33:56</meta:creation-date>
    <dc:creator>Generated</dc:creator>
    <dc:date>2026-08-26T02::33:56</dc:date>
    <dc:language>en-US</dc:language>
    <meta:editing-cycles>1</meta:editing-cycles>
    <meta:editing-duration>PT0S</meta:editing-duration>
    <dc:title>import_and_export:import_prescribers</dc:title>
  </office:meta>
</office:document-meta>
</file>