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1ac499d387e2ee04ecb4ae72167be6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gration:dhis2_lmis_integration"/><text:bookmark-start text:name="__RefHeading___dhis2_lmis_integration_1"/><text:bookmark-start text:name="dhis2_lmis_integration"/>23.02. DHIS2 LMIS integration<text:bookmark-end text:name="__RefHeading___dhis2_lmis_integration_1"/><text:bookmark-end text:name="dhis2_lmis_integration"/></text:h>
      <text:p text:style-name="Text_20_body">DHIS2 is an open source data warehouse that can be used to store, aggregate and display health data. It has also been modified to be used as a simple stock reporting tool at small health facilities. mSupply can interact with this functionality to receive the stock on hand reports and then create replenishment orders for the facilities based on that information. This page describes the setup that must be carried out in mSupply.</text:p>
      <text:h text:style-name="Heading_20_2" text:outline-level="2"><text:bookmark-start text:name="__RefHeading___setup_2"/><text:bookmark-start text:name="setup"/>Setup<text:bookmark-end text:name="__RefHeading___setup_2"/><text:bookmark-end text:name="setup"/></text:h>
      <text:h text:style-name="Heading_20_3" text:outline-level="3"><text:bookmark-start text:name="__RefHeading___items_3"/><text:bookmark-start text:name="items"/>Items<text:bookmark-end text:name="__RefHeading___items_3"/><text:bookmark-end text:name="items"/></text:h>
      <text:p text:style-name="Text_20_body">To send item details to DHIS2, mSupply has to know the identity of each of its items in DHIS2. There are two options for doing this:</text:p>
      <text:list text:style-name="Numbering_20_1" text:continue-numbering="false">
        <text:list-item>
          <text:p text:style-name="Numbering_20_1_Content_First"> Use the item's universal code. See the 4.01.01 Items - General tab section for details on setting this.</text:p>
        </text:list-item>
        <text:list-item>
          <text:p text:style-name="Numbering_20_1_Content_Last"> Use the DHIS2 UID or the DHIS2 code. Choose which one you want to use then enter those values in an item's custom field 1, 2, 3 or 6 (the 3 text custom fields).</text:p>
        </text:list-item>
      </text:list>
      <text:p text:style-name="Text_20_body">The final step in setting up items is to tell mSupply which ones to send data to DHIS2 for. Do this by checking the <text:span text:style-name="Strong_20_Emphasis">Include in DHIS2 data push</text:span> checkbox on an item's details window - see the 4.01.01 Items - General tab section for details on setting this.</text:p>
      <text:h text:style-name="Heading_20_3" text:outline-level="3"><text:bookmark-start text:name="__RefHeading___stores_4"/><text:bookmark-start text:name="stores"/>Stores<text:bookmark-end text:name="__RefHeading___stores_4"/><text:bookmark-end text:name="stores"/></text:h>
      <text:p text:style-name="Text_20_body">Stores in mSupply correspond to org units in DHIS2. mSupply needs to know the Org unit reference for each of the stores that data needs to be sent to DHIS2 for.</text:p>
      <text:p text:style-name="Text_20_body">To do this, add a “Dhis2Code” store custom field containing the Org unit reference to each store you want to send data to DHIS2 for. For all stores you don't want to send data to DHIS2 for, simply leave the “Dhis2Code” custom field empty.</text:p>
      <text:p text:style-name="Text_20_body">For details on how to set store custom codes see the 26.07. Virtual stores section.</text:p>
      <text:h text:style-name="Heading_20_3" text:outline-level="3"><text:bookmark-start text:name="__RefHeading___msupply_preferences_5"/><text:bookmark-start text:name="msupply_preferences"/>mSupply preferences<text:bookmark-end text:name="__RefHeading___msupply_preferences_5"/><text:bookmark-end text:name="msupply_preferences"/></text:h>
      <text:p text:style-name="Text_20_body">Before you can send data to retrieve data from a DHIS2 LMIS instance, you need to tell mSupply where the data has to go, what data to send and where the information comes from. To do that, go to <text:span text:style-name="Emphasis">File &gt; Preferences</text:span> and click on the <text:span text:style-name="Emphasis">DHIS2 LMIS</text:span> tab to get to this window: </text:p>
      <text:p text:style-name="Text_20_body"><draw:frame draw:style-name="mediacenter" draw:name="0" text:anchor-type="paragraph" draw:z-index="0" svg:width="15.875cm" svg:height="11.589834851936cm"><draw:image xlink:href="Pictures/e1ac499d387e2ee04ecb4ae72167be61.png" xlink:type="simple" xlink:show="embed" xlink:actuate="onLoad"/></draw:frame></text:p>
      <text:list text:style-name="List_20_1" text:continue-numbering="false">
        <text:list-item>
          <text:p text:style-name="List_20_1_Content_First"> <text:span text:style-name="Strong_20_Emphasis">Use DHIS2 checkbox:</text:span> If checked then the DHIS2 interface is turned on and data is sent to and pulled from DHIS2. If it is unchecked then the interface is turned off and no data is shared with DHIS2. Turning it off also disables data entry in the other fields on this page.</text:p>
        </text:list-item>
        <text:list-item>
          <text:p text:style-name="List_20_1_Content"> <text:span text:style-name="Strong_20_Emphasis">Basic authentication checkbox:</text:span> If checked then mSupply will use basic authentication in the call headers when sending data to DHIS2. If it is unchecked then mSupply will use authentication in the body of the calls. This setting should match the way the DHIS2 instance has been configured.</text:p>
        </text:list-item>
        <text:list-item>
          <text:p text:style-name="List_20_1_Content"> <text:span text:style-name="Strong_20_Emphasis">URL:</text:span> The URL of the DHIS2 database including the port if any.</text:p>
        </text:list-item>
        <text:list-item>
          <text:p text:style-name="List_20_1_Content"> <text:span text:style-name="Strong_20_Emphasis">Username:</text:span> The username mSupply will use to access the DHIS2 database.</text:p>
        </text:list-item>
        <text:list-item>
          <text:p text:style-name="List_20_1_Content"> <text:span text:style-name="Strong_20_Emphasis">Password:</text:span> The password mSupply will use to access the DHI2 database.</text:p>
        </text:list-item>
        <text:list-item>
          <text:p text:style-name="List_20_1_Content"> <text:span text:style-name="Strong_20_Emphasis">Client:</text:span> Only visible and used if <text:span text:style-name="Strong_20_Emphasis">Basic authentication</text:span> is checked. The client name mSupply must use to access the database.</text:p>
        </text:list-item>
        <text:list-item>
          <text:p text:style-name="List_20_1_Content"> <text:span text:style-name="Strong_20_Emphasis">Secret:</text:span> Only visible and used if <text:span text:style-name="Strong_20_Emphasis">Basic authentication</text:span> is checked. The secret that is used for mSupply to access the DHIS2 database. No need to enter this if none was provided.</text:p>
        </text:list-item>
        <text:list-item>
          <text:p text:style-name="List_20_1_Content"> <text:span text:style-name="Strong_20_Emphasis">Test connection button:</text:span> Click this to test the connection to the DHIS2 server. You will be shown a message that tells you whether mSupply was able to connect to the DHIS2 server with the credentials you have provided.</text:p>
        </text:list-item>
        <text:list-item>
          <text:p text:style-name="List_20_1_Content"> <text:span text:style-name="Strong_20_Emphasis">Data set ID:</text:span> Enter the ID of the dataset in DHIS2 that you want to push the data to.</text:p>
        </text:list-item>
        <text:list-item>
          <text:p text:style-name="List_20_1_Content"> <text:span text:style-name="Strong_20_Emphasis">Period format:</text:span> Enter the format to send the period information to DHIS2. Something like “YYYYMM”, where YYYY represents the year, MM represents the month and DD represents the day.</text:p>
        </text:list-item>
        <text:list-item>
          <text:p text:style-name="List_20_1_Content"> <text:span text:style-name="Strong_20_Emphasis">Item field reference:</text:span> Required for “Using category option combo” and “Push only 1 data element” setup. This tells mSupply where the DHIS2 item reference is stored in mSupply. If <text:span text:style-name="Emphasis">Universal code</text:span> is selected then the code shown in the <text:span text:style-name="Strong_20_Emphasis">Universal code</text:span> field of an item's details page is used (see the 4.01.01. Items - General tab page for details). If <text:span text:style-name="Emphasis">Custom field</text:span> is selected then the DHIS2 item reference is taken from the item custom field whose name is entered in the accompanying text field (which should contain one of “user_field_1”, “user_field_2”, “user_field_3” and “user_field_6” (see the 4.01.01. Items - General tab page for details of these custom fields).</text:p>
        </text:list-item>
        <text:list-item>
          <text:p text:style-name="List_20_1_Content"> <text:span text:style-name="Strong_20_Emphasis">Data element ID scheme:</text:span> This tells mSupply what kind of DHIS2 item identifiers are stored in mSupply (in the place defined by the <text:span text:style-name="Strong_20_Emphasis">Item field reference</text:span> section above), item codes or UIDs.</text:p>
        </text:list-item>
        <text:list-item>
          <text:p text:style-name="List_20_1_Content_Last"> <text:span text:style-name="Strong_20_Emphasis">Round off checkbox:</text:span> If checked then mSupply will round numerical data values to the nearest whole number as some DHIS2 setups only accept integers.</text:p>
        </text:list-item>
      </text:list>
      <text:list text:style-name="List_20_1" text:continue-numbering="false">
        <text:list-item>
          <text:p text:style-name="List_20_1_Content_First"> <text:span text:style-name="Strong_20_Emphasis">Setup:</text:span> Here you choose how to identify the elements of data that you send to DHIS2 must be identified. Your choice depends on how DHIS2 is configured.</text:p>
          <text:list text:style-name="List_20_1">
            <text:list-item>
              <text:p text:style-name="List_20_1_Content"> <text:span text:style-name="Strong_20_Emphasis">Using category option combo:</text:span> Choose this if DHIS2 is using attribute option combos where there is one category option combo assigned per data element (AMC, stock on hand etc.) for an entire data set. For this option, you need to tell mSupply what the DHIS2 category option combo ID is for each data element you want to push (i.e. <text:span text:style-name="Emphasis">Active</text:span> column is checked) in the <text:span text:style-name="Emphasis">Data elements to push</text:span> table.</text:p>
            </text:list-item>
            <text:list-item>
              <text:p text:style-name="List_20_1_Content"> <text:span text:style-name="Strong_20_Emphasis">Different data elements per item:</text:span>  Choose this if there is a different identifier for each data element for each item. These identifiers need to be entered for each item in item user fields or item custom fields - you enter the name of the field the value is stored in into the <text:span text:style-name="Emphasis">Data elements to push</text:span> table in the <text:span text:style-name="Emphasis">Custom field name</text:span> column.</text:p>
            </text:list-item>
            <text:list-item>
              <text:p text:style-name="List_20_1_Content"> <text:span text:style-name="Strong_20_Emphasis">Push only 1 data element:</text:span> Choose this if you are only pushing a single data element (e.g. AMC, stock on hand etc.) for each item to DHIS2. In the <text:span text:style-name="Emphasis">Data elements to push</text:span> table you must check only a single box in the <text:span text:style-name="Emphasis">Active</text:span> column and no values need to be entered in the <text:span text:style-name="Emphasis">Category option ID</text:span> or <text:span text:style-name="Emphasis">Custom field name</text:span> columns.</text:p>
            </text:list-item>
          </text:list>
        </text:list-item>
        <text:list-item>
          <text:p text:style-name="List_20_1_Content"> <text:span text:style-name="Strong_20_Emphasis">Data elements to push table</text:span> In this table, select the data elements that you want to push for each mSupply item.</text:p>
          <text:list text:style-name="List_20_1">
            <text:list-item>
              <text:p text:style-name="List_20_1_Content"> <text:span text:style-name="Strong_20_Emphasis">Active column:</text:span> Check the checkbox for each data element you want to send for an item. Click on the checkbox to toggle it on and off.</text:p>
            </text:list-item>
            <text:list-item>
              <text:p text:style-name="List_20_1_Content"> <text:span text:style-name="Strong_20_Emphasis">Category option ID column:</text:span> Required if <text:span text:style-name="Strong_20_Emphasis">Using category option combo</text:span> is selected in the <text:span text:style-name="Emphasis">Setup</text:span> section. This is the DHIS2 category option ID for the data element. </text:p>
            </text:list-item>
            <text:list-item>
              <text:p text:style-name="List_20_1_Content"> <text:span text:style-name="Strong_20_Emphasis">Custom field name column:</text:span> Required if <text:span text:style-name="Strong_20_Emphasis">Different data elements per item</text:span> is selected in the <text:span text:style-name="Emphasis">Setup</text:span> section. Enter the corresponding item custom field name used to identify the item corresponding DHIS2 data element code.</text:p>
            </text:list-item>
            <text:list-item>
              <text:p text:style-name="List_20_1_Content"> <text:span text:style-name="Strong_20_Emphasis">Interval column:</text:span> Select the interval between successive sends of the data element. Select one of <text:span text:style-name="Emphasis">monthly</text:span>, <text:span text:style-name="Emphasis">weekly</text:span>, <text:span text:style-name="Emphasis">daily</text:span>, <text:span text:style-name="Emphasis">first day of the month</text:span> and <text:span text:style-name="Emphasis">last day of the month</text:span> by clicking on the down arrow in the cell and selecting the appropriate option.</text:p>
            </text:list-item>
            <text:list-item>
              <text:p text:style-name="List_20_1_Content_Last"> <text:span text:style-name="Strong_20_Emphasis">Push data basis column:</text:span> Select the basis of the data to be sent, one of <text:span text:style-name="Emphasis">previous month</text:span> or <text:span text:style-name="Emphasis">current day</text:span>. Again, click on the down arrow in the cell and click on the appropriate option to select it.</text:p>
            </text:list-item>
          </text:list>
        </text:list-item>
      </text:list>
      <text:list text:style-name="List_20_1" text:continue-numbering="false">
        <text:list-item>
          <text:p text:style-name="LastListParagraph_List_20_1_Content_First"> <text:span text:style-name="Strong_20_Emphasis">No. of items per payload:</text:span> Enter the number of pieces of information to send in a particular call to the DHIS2 server. If there are more than this number of pieces to send then they will be split up into separate calls with this number of pieces of information in them. Helpful if there is a lot of information to send but the DHIS2 server can't handle the volume of information (which usually results in internal errors being returned).</text:p>
        </text:list-item>
      </text:list>
      <text:list text:style-name="List_20_1" text:continue-numbering="false">
        <text:list-item>
          <text:p text:style-name="LastListParagraph_List_20_1_Content_First"> <text:span text:style-name="Strong_20_Emphasis">Manual push data button:</text:span> Click this button to immediately attempt to push the data as setup in this window to DHIS2. The data will, of course, be pushed on a <text:span text:style-name="Emphasis">current day</text:span> basis. View the log (see the 25.19. The system log section for details) to see the results of the attempt.</text:p>
        </text:list-item>
      </text:list>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If this page already has settings entered and they have been used to successfully connect to the DHIS2 database then a “Last successful connection: <text:span text:style-name="Emphasis">date &amp; time</text:span>” message will show next to the <text:span text:style-name="Strong_20_Emphasis">Test connection</text:span> button.</text:p></table:table-cell></table:table-row></table:table></draw:text-box></draw:frame></text:p>
      <text:p text:style-name="Text_20_body">After entering the values you should click on the <text:span text:style-name="Strong_20_Emphasis">Test connection</text:span> button to save the credentials and check that mSupply can now access the DHIS2 database. If the connection is successful you will see a green “Connection successful” message next to the button.</text:p>
      <text:p text:style-name="Text_20_body">If the connection is not successful you will see a red “Authentication failed” message next to the button. Check your settings, edit them as necessary and try again. The connection problem may not be the credentials, it could be something else like the settings for firewalls between mSupply and the DHIS2 database. </text:p>
      <text:p text:style-name="Text_20_body">Once configured, a scheduler will run and regularly send data from mSupply to DHIS2. If there are any errors these will be saved in the log (see the 25.19. The system log page for details).</text:p>
      <text:p text:style-name="Text_20_body">Of course, once you have told mSupply where all the data is stored, you have to actually enter the DHIS2 item identifiers and Store identifiers into mSupply.</text:p>
      <text:p text:style-name="Text_20_body">Connections to DHIS2 have been configured successfully for Laos and countries that are part of the  Tupaia project including Kiribati, Tonga, Solomon Islands, Cook Islands and Vanuatu. And lots more!
<text:line-break/>
<text:line-break/></text:p>
      <table:table table:style-name="Table">
        <table:table-column/>
        <table:table-row>
          <table:table-cell office:value-type="string" table:style-name="tablecell">
            <text:p text:style-name="tablealigncenter">  <text:span text:style-name="Emphasis">  Previous:  <text:span text:style-name="Strong_20_Emphasis">23.01. DHIS2 integration</text:span> | | Next: <text:span text:style-name="Strong_20_Emphasis">23.03. FrontlineSMS integration</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0::11:41</meta:creation-date>
    <dc:creator>Generated</dc:creator>
    <dc:date>2026-08-14T00::11:41</dc:date>
    <dc:language>en-US</dc:language>
    <meta:editing-cycles>1</meta:editing-cycles>
    <meta:editing-duration>PT0S</meta:editing-duration>
    <dc:title>integration:dhis2_lmis_integration</dc:title>
  </office:meta>
</office:document-meta>
</file>