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cf9a5901bf31c38c158459d9a10017.png"/>
  <manifest:file-entry manifest:media-type="image/png" manifest:full-path="Pictures/817d06aa09244a630f5cdf32c56bb4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ivedix"/><text:bookmark-start text:name="__RefHeading___ivedix_integration_1"/><text:bookmark-start text:name="ivedix_integration"/>23.09. iVEDiX integration<text:bookmark-end text:name="__RefHeading___ivedix_integration_1"/><text:bookmark-end text:name="ivedix_integration"/></text:h>
      <text:p text:style-name="Text_20_body">mSupply has an interface with the iVEDiX reporting API. The interface allows the automatic sending of batch and transaction information to the iVEDiX reporting platform.</text:p>
      <text:h text:style-name="Heading_20_2" text:outline-level="2"><text:bookmark-start text:name="__RefHeading___set_up_2"/><text:bookmark-start text:name="set_up"/>Set up<text:bookmark-end text:name="__RefHeading___set_up_2"/><text:bookmark-end text:name="set_up"/></text:h>
      <text:h text:style-name="Heading_20_3" text:outline-level="3"><text:bookmark-start text:name="__RefHeading___preferences_3"/><text:bookmark-start text:name="preferences"/>Preferences<text:bookmark-end text:name="__RefHeading___preferences_3"/><text:bookmark-end text:name="preferences"/></text:h>
      <text:p text:style-name="Text_20_body">The preferences that define how this interface works are managed on the <text:span text:style-name="Emphasis">iVEDiX</text:span> tab of the <text:span text:style-name="Emphasis">File &gt; Preferences</text:span> menu. The tab looks like this:</text:p>
      <text:p text:style-name="Text_20_body"><draw:frame draw:style-name="mediacenter" draw:name="0" text:anchor-type="paragraph" draw:z-index="0" svg:width="17.197916666667cm" style:rel-width="100%" svg:height="12.564687975647cm" style:rel-height="scale"><draw:image xlink:href="Pictures/48cf9a5901bf31c38c158459d9a10017.png" xlink:type="simple" xlink:show="embed" xlink:actuate="onLoad"/></draw:frame></text:p>
      <text:p text:style-name="Text_20_body"><text:span text:style-name="Strong_20_Emphasis">NOTE:</text:span> the fields on this page are disabled if mSupply's synchronisation system is not in use.</text:p>
      <text:list text:style-name="List_20_1" text:continue-numbering="false">
        <text:list-item>
          <text:p text:style-name="List_20_1_Content_First"> <text:span text:style-name="Strong_20_Emphasis">Send information to iVEDiX checkbox:</text:span> If this is checked then mSupply will automatically send information about transactions and new batches to the iVEDiX platform. If it is unchecked then no information is sent to iVEDiX.</text:p>
        </text:list-item>
        <text:list-item>
          <text:p text:style-name="List_20_1_Content"> <text:span text:style-name="Strong_20_Emphasis">iVEDiX API URL:</text:span> The URL of the iVEDiX API to send information to.</text:p>
        </text:list-item>
        <text:list-item>
          <text:p text:style-name="List_20_1_Content"> <text:span text:style-name="Strong_20_Emphasis">iVEDiX API key:</text:span> The authentication key to be sent to authorise communictaion with the API.</text:p>
        </text:list-item>
        <text:list-item>
          <text:p text:style-name="List_20_1_Content"> <text:span text:style-name="Strong_20_Emphasis">Interval between retries:</text:span> The number of minutes to wait between attempts to resend information that fails to reach the iVEDiX API for any reason. </text:p>
        </text:list-item>
        <text:list-item>
          <text:p text:style-name="List_20_1_Content"> <text:span text:style-name="Strong_20_Emphasis">Send now button:</text:span> If this is clicked, all information waiting in the failed queue to be sent to the iVEDiX API is sent immediately.</text:p>
        </text:list-item>
        <text:list-item>
          <text:p text:style-name="List_20_1_Content"> <text:span text:style-name="Strong_20_Emphasis">Number of times to retry sending:</text:span> The maximum number of times to retry sending information to iVEDiX. Once a piece of information has failed to be sent this number of times, the failure becomes permanent: it is removed from the send queue and the final failure is logged.</text:p>
        </text:list-item>
        <text:list-item>
          <text:p text:style-name="List_20_1_Content_Last"> <text:span text:style-name="Strong_20_Emphasis">Send errors to this email address:</text:span> All errors sending information to the iVEDiX platform are sent to this email address. You can enter multiple email addresses in here by entering them one after another separated with a semicolon (<text:span text:style-name="Source_20_Text">;</text:span>).</text:p>
        </text:list-item>
      </text:list>
      <text:h text:style-name="Heading_20_3" text:outline-level="3"><text:bookmark-start text:name="__RefHeading___store_preferences_4"/><text:bookmark-start text:name="store_preferences"/>Store preferences<text:bookmark-end text:name="__RefHeading___store_preferences_4"/><text:bookmark-end text:name="store_preferences"/></text:h>
      <text:p text:style-name="Text_20_body">You must also tell mSupply which stores to send information to iVEDiX for. This is done by adding a “pushToIvedix” custom field to a store. Set it to “true” in all stores that you want to send information to iVEDiX like this:</text:p>
      <text:p text:style-name="Text_20_body"><draw:frame draw:style-name="mediacenter" draw:name="1" text:anchor-type="paragraph" draw:z-index="1" svg:width="17.197916666667cm" style:rel-width="100%" svg:height="11.537160397074cm" style:rel-height="scale"><draw:image xlink:href="Pictures/817d06aa09244a630f5cdf32c56bb439.png" xlink:type="simple" xlink:show="embed" xlink:actuate="onLoad"/></draw:frame></text:p>
      <text:p text:style-name="Text_20_body">Details on how to set these custom fields can be found on the  page.</text:p>
      <text:h text:style-name="Heading_20_2" text:outline-level="2"><text:bookmark-start text:name="__RefHeading___what_it_does_5"/><text:bookmark-start text:name="what_it_does"/>What it does<text:bookmark-end text:name="__RefHeading___what_it_does_5"/><text:bookmark-end text:name="what_it_does"/></text:h>
      <text:h text:style-name="Heading_20_3" text:outline-level="3"><text:bookmark-start text:name="__RefHeading___sending_batches_6"/><text:bookmark-start text:name="sending_batches"/>Sending batches<text:bookmark-end text:name="__RefHeading___sending_batches_6"/><text:bookmark-end text:name="sending_batches"/></text:h>
      <text:p text:style-name="Text_20_body">Batches are sent to iVEDiX whenever a stockline is created (e.g. when a supplier invoice or inventory adjustment-add is confirmed) or updated (which means that either the batch or expiry date is changed) in any store with a <text:span text:style-name="Source_20_Text">WHXXXX</text:span> code (where XXXX is a 4 digit number) or its corresponding malaria store (which will have a matching <text:span text:style-name="Source_20_Text">GF-MAL-XXXX</text:span> code).</text:p>
      <text:p text:style-name="Text_20_body">The batches are sent using the <text:span text:style-name="Source_20_Text">/batch/createUpdate</text:span> endpoint of the API using these fields:</text:p>
      <text:list text:style-name="List_20_1" text:continue-numbering="false">
        <text:list-item>
          <text:p text:style-name="List_20_1_Content_First"> batchNumber: the stock lines's batch.</text:p>
        </text:list-item>
        <text:list-item>
          <text:p text:style-name="List_20_1_Content"> availableDate: the current date and time in ISO format.</text:p>
        </text:list-item>
        <text:list-item>
          <text:p text:style-name="List_20_1_Content_Last"> expiryDate: the expiry date of the batch. “31/12/3000T00:00:00” is sent if the batch has no expiry date.</text:p>
        </text:list-item>
      </text:list>
      <text:h text:style-name="Heading_20_3" text:outline-level="3"><text:bookmark-start text:name="__RefHeading___sending_transactions_7"/><text:bookmark-start text:name="sending_transactions"/>Sending transactions<text:bookmark-end text:name="__RefHeading___sending_transactions_7"/><text:bookmark-end text:name="sending_transactions"/></text:h>
      <text:p text:style-name="Text_20_body">Transactions are all sent to iVEDiX when they are confirmed. Transactions are only sent from stores having a <text:span text:style-name="Source_20_Text">WHXxXX</text:span> code or a corresponding <text:span text:style-name="Source_20_Text">GF-MAL-XXXX</text:span> code and transactions in any <text:span text:style-name="Source_20_Text">GF-MAL-XxXX</text:span> store are sent as if they were in the <text:span text:style-name="Source_20_Text">WHXXXX</text:span> store. Stock transfers (or credits) between a <text:span text:style-name="Source_20_Text">WHXXXX</text:span> or <text:span text:style-name="Source_20_Text">GF-MAL-XXXX</text:span> store are ignored and not sent to iVEDiX.</text:p>
      <text:p text:style-name="Text_20_body">If a transaction is edited or a line added or removed from it, the whole transaction is sent again, in its new form, to iVEDiX.</text:p>
      <text:p text:style-name="Text_20_body">The transactions are sent using the <text:span text:style-name="Source_20_Text">/inventoryStockStatus/updateInventory</text:span> endpoint of the API using these fields:</text:p>
      <text:list text:style-name="List_20_1" text:continue-numbering="false">
        <text:list-item>
          <text:p text:style-name="List_20_1_Content_First"> transactionId: the transaction's UUID.</text:p>
        </text:list-item>
        <text:list-item>
          <text:p text:style-name="List_20_1_Content"> transactionDate: the transaction's confirmed date in ISO date format.</text:p>
        </text:list-item>
        <text:list-item>
          <text:p text:style-name="List_20_1_Content"> warehouse: the store code; WH0004, 6 or 7 and the corresponding Malaria stores take the corresponding main store code.</text:p>
        </text:list-item>
        <text:list-item>
          <text:p text:style-name="List_20_1_Content"> donor: the transaction category of the transaction.</text:p>
        </text:list-item>
        <text:list-item>
          <text:p text:style-name="List_20_1_Content"> productCode: the item code.</text:p>
        </text:list-item>
        <text:list-item>
          <text:p text:style-name="List_20_1_Content"> batchNumber: the batch of the stock.</text:p>
        </text:list-item>
        <text:list-item>
          <text:p text:style-name="List_20_1_Content"> creditDebit: “Credit” for credit (stock increase), “Debit” for debit (stock decrease).</text:p>
        </text:list-item>
        <text:list-item>
          <text:p text:style-name="List_20_1_Content"> transactionType: “GoodsIssued” for customer invoices, “GoodsReceived” for supplier invoices and customer credits, “TradeReturns” for supplier credits, “PositiveAdjustment” for inventory adjustment-adds and “NegativeAdjustment” for inventory adjustment-reduces. For a cancelled transaction the appropriate opposite type is used.</text:p>
        </text:list-item>
        <text:list-item>
          <text:p text:style-name="List_20_1_Content_Last"> quantity: pack size x number of packs for this transaction line.</text:p>
        </text:list-item>
      </text:list>
      <text:p text:style-name="Text_20_body">There are actually two schedulers running to control sending transactions to iVEDiX: one picks up all new transactions and sends them for the first time. The other picks up all the failed transactions and sends them again until they have reached the maximum number of retries before permanent failure.</text:p>
      <text:h text:style-name="Heading_20_2" text:outline-level="2"><text:bookmark-start text:name="__RefHeading___errors_8"/><text:bookmark-start text:name="errors"/>Errors<text:bookmark-end text:name="__RefHeading___errors_8"/><text:bookmark-end text:name="errors"/></text:h>
      <text:p text:style-name="Text_20_body">If errors are encountered during either of the sending processes then the information to be sent is entered into a queue. All pices of information (batches or transactions) in that queu are attempted to be resent after the number of minutes stored in the <text:span text:style-name="Strong_20_Emphasis">Interval between retries</text:span> field. When a piece of informaiton is successfully sent it is removed from the queue. If a piece of information is not sent successfully after the number of retries in the <text:span text:style-name="Strong_20_Emphasis">Number of times to retry sending</text:span> field then it is removed from the queue, the final failure is logged (see the 25.19. The system log page for details on how to view the log) and an email giving details of the error is sent to the email address stored in the <text:span text:style-name="Strong_20_Emphasis">Send errors to this email address</text:span> field. </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9. HL7 and Tamanu/Patis Plus integration</text:span> | | Next: <text:span text:style-name="Strong_20_Emphasis">23.11. Siglofa integ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3::39:27</meta:creation-date>
    <dc:creator>Generated</dc:creator>
    <dc:date>2026-09-09T13::39:27</dc:date>
    <dc:language>en-US</dc:language>
    <meta:editing-cycles>1</meta:editing-cycles>
    <meta:editing-duration>PT0S</meta:editing-duration>
    <dc:title>integration:ivedix</dc:title>
  </office:meta>
</office:document-meta>
</file>