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f8d2be7e31364f6733321bc3d086b2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tegration:siglofa"/><text:bookmark-start text:name="__RefHeading___siglofa_integration_1"/><text:bookmark-start text:name="siglofa_integration"/>23.10. Siglofa integration<text:bookmark-end text:name="__RefHeading___siglofa_integration_1"/><text:bookmark-end text:name="siglofa_integration"/></text:h>
      <text:p text:style-name="Text_20_body">mSupply has an interface with Siglofa, a variant of OpenLMIS.</text:p>
      <text:h text:style-name="Heading_20_2" text:outline-level="2"><text:bookmark-start text:name="__RefHeading___settings_2"/><text:bookmark-start text:name="settings"/>Settings<text:bookmark-end text:name="__RefHeading___settings_2"/><text:bookmark-end text:name="settings"/></text:h>
      <text:p text:style-name="Text_20_body">Choose <text:span text:style-name="Emphasis">File</text:span> &gt; <text:span text:style-name="Emphasis">Preferences</text:span> from the menus and click on the <text:span text:style-name="Emphasis">Siglofa</text:span> tab on the left hand side:</text:p>
      <text:p text:style-name="Text_20_body"><draw:frame draw:style-name="mediacenter" draw:name="0" text:anchor-type="paragraph" draw:z-index="0" svg:width="17.197916666667cm" style:rel-width="100%" svg:height="12.42287434161cm" style:rel-height="scale"><draw:image xlink:href="Pictures/3f8d2be7e31364f6733321bc3d086b2f.png" xlink:type="simple" xlink:show="embed" xlink:actuate="onLoad"/></draw:frame></text:p>
      <text:list text:style-name="List_20_1" text:continue-numbering="false">
        <text:list-item>
          <text:p text:style-name="List_20_1_Content_First"> <text:span text:style-name="Strong_20_Emphasis">Use Siglofa integration</text:span>: if checked then the other fields will be unlocked and mSupply will do what is described in the <text:span text:style-name="Strong_20_Emphasis">What it does</text:span> section below.</text:p>
        </text:list-item>
        <text:list-item>
          <text:p text:style-name="List_20_1_Content"> <text:span text:style-name="Strong_20_Emphasis">URL</text:span>: Enter the URL, including the port number if any, of the Siglofa application.</text:p>
        </text:list-item>
        <text:list-item>
          <text:p text:style-name="List_20_1_Content"> <text:span text:style-name="Strong_20_Emphasis">Username</text:span>: The username mSupply should use to connec to Siglofa.</text:p>
        </text:list-item>
        <text:list-item>
          <text:p text:style-name="List_20_1_Content"> <text:span text:style-name="Strong_20_Emphasis">Password</text:span>: The password mSupply should use to connect to Siglofa.</text:p>
        </text:list-item>
        <text:list-item>
          <text:p text:style-name="List_20_1_Content"> <text:span text:style-name="Strong_20_Emphasis">Client</text:span>: The client name used to connect to Siglofa, provided by the Siglofa team.</text:p>
        </text:list-item>
        <text:list-item>
          <text:p text:style-name="List_20_1_Content"> <text:span text:style-name="Strong_20_Emphasis">Secret</text:span>: The password to go with the Client name, as provided by the Siglofa team..</text:p>
        </text:list-item>
        <text:list-item>
          <text:p text:style-name="List_20_1_Content_Last"> <text:span text:style-name="Strong_20_Emphasis">Test connection</text:span> button: click this to test the connection to the Siglofs server when all the details above have been entered. mSupply will tell you whether it was able to successfully connect to Siglofa.</text:p>
        </text:list-item>
      </text:list>
      <text:h text:style-name="Heading_20_2" text:outline-level="2"><text:bookmark-start text:name="__RefHeading___what_it_does_3"/><text:bookmark-start text:name="what_it_does"/>What it does<text:bookmark-end text:name="__RefHeading___what_it_does_3"/><text:bookmark-end text:name="what_it_does"/></text:h>
      <text:p text:style-name="Text_20_body">If the <text:span text:style-name="Emphasis">Use Siglofa integration</text:span> checkbox is checked and the connection details result in a successful database connection, a scheduled task is started which will:</text:p>
      <text:list text:style-name="List_20_1" text:continue-numbering="false">
        <text:list-item>
          <text:p text:style-name="List_20_1_Content_First"> Once a day check Siglofa for new requisitions. If there are any then they will be retrieved and added as suggested status customer (response) requisitions in the central warehouse store in mSupply.</text:p>
        </text:list-item>
        <text:list-item>
          <text:p text:style-name="List_20_1_Content"> Once a day check mSupply for customer invoices created from Siglofa requisitions that have not been created as orders in Siglofa. If there are any then:</text:p>
          <text:list text:style-name="List_20_1">
            <text:list-item>
              <text:p text:style-name="List_20_1_Content"> Create an order matching the customer invoice in Siglofa.</text:p>
            </text:list-item>
            <text:list-item>
              <text:p text:style-name="List_20_1_Content"> If the order has been created successfully then send the requisition lines as the order's lines.</text:p>
            </text:list-item>
          </text:list>
        </text:list-item>
        <text:list-item>
          <text:p text:style-name="List_20_1_Content_Last"> A separate scheduled task will check for successfully created orders where sending the order lines has failed. If it finds any it will send the appropriate requisition lines to the order. </text:p>
        </text:list-item>
      </text:list>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23.10. iVEDiX integration</text:span> | | Next: <text:span text:style-name="Strong_20_Emphasis">24. Data Tables and Field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12::44:03</meta:creation-date>
    <dc:creator>Generated</dc:creator>
    <dc:date>2026-09-09T12::44:03</dc:date>
    <dc:language>en-US</dc:language>
    <meta:editing-cycles>1</meta:editing-cycles>
    <meta:editing-duration>PT0S</meta:editing-duration>
    <dc:title>integration:siglofa</dc:title>
  </office:meta>
</office:document-meta>
</file>