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68f0754e1eb8d5534686b1c1cf5759b.png"/>
  <manifest:file-entry manifest:media-type="image/png" manifest:full-path="Pictures/45843adce8d52500af36cc93f7571d12.png"/>
  <manifest:file-entry manifest:media-type="image/png" manifest:full-path="Pictures/74c5aaa9bdd40ba0ad1cb4d4f61816b8.png"/>
  <manifest:file-entry manifest:media-type="image/png" manifest:full-path="Pictures/46b5b8a41d0a1f19487dddb98e3f688c.png"/>
  <manifest:file-entry manifest:media-type="image/png" manifest:full-path="Pictures/6e1c3825c07fd85fc963dcb62de2cdf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ssuing_goods:invoice_authorisation"/><text:bookmark-start text:name="__RefHeading___invoice_authorisation_1"/><text:bookmark-start text:name="invoice_authorisation"/>Invoice Authorisation<text:bookmark-end text:name="__RefHeading___invoice_authorisation_1"/><text:bookmark-end text:name="invoice_authorisation"/></text:h>
      <text:p text:style-name="Text_20_body">* <text:line-break/></text:p>
      <text:p text:style-name="Text_20_body">mSupply provides the feature of subjecting Customer and Supplier Invoices to authorisation. Authorisation may be done for a number of reasons, typically value based, and may set to be allowed by only a restricted user or set of users.
&lt;note&gt;Invoices that are subject to authorisation and are unauthorised are held in status 'sg' or suggested status. This means the official invoice can not be printed until the invoice is authorised.&lt;/note&gt;</text:p>
      <text:h text:style-name="Heading_20_4" text:outline-level="4"><text:bookmark-start text:name="__RefHeading___configure_msupply_for_invoice_authorisation_2"/><text:bookmark-start text:name="configure_msupply_for_invoice_authorisation"/>Configure mSupply for Invoice Authorisation<text:bookmark-end text:name="__RefHeading___configure_msupply_for_invoice_authorisation_2"/><text:bookmark-end text:name="configure_msupply_for_invoice_authorisation"/></text:h>
      <text:list text:style-name="List_20_1" text:continue-numbering="false">
        <text:list-item>
          <text:p text:style-name="List_20_1_Content_First"> First give the appropriate user the permission to manage authorisation of invoices.</text:p>
        </text:list-item>
        <text:list-item>
          <text:p text:style-name="List_20_1_Content_Last"> Click drop down menu <text:span text:style-name="Strong_20_Emphasis">File&gt; Edit Users…</text:span> double click the appropriate user and in the window that appears click on tab <text:span text:style-name="Strong_20_Emphasis">Permissions (3)</text:span> and tick to turn on the <text:span text:style-name="Strong_20_Emphasis">Edit Store Details</text:span> checkbox and click <text:span text:style-name="Strong_20_Emphasis">OK</text:span>.</text:p>
        </text:list-item>
      </text:list>
      <text:p text:style-name="Text_20_body"><draw:frame draw:style-name="mediacenter" draw:name="0" text:anchor-type="paragraph" draw:z-index="0" svg:width="17.197916666667cm" style:rel-width="100%" svg:height="13.291340295909cm" style:rel-height="scale"><draw:image xlink:href="Pictures/a68f0754e1eb8d5534686b1c1cf5759b.png" xlink:type="simple" xlink:show="embed" xlink:actuate="onLoad"/></draw:frame></text:p>
      <text:h text:style-name="Heading_20_4" text:outline-level="4"><text:bookmark-start text:name="__RefHeading___configure_msupply_for_invoice_authorisation_3"/><text:bookmark-start text:name="configure_msupply_for_invoice_authorisation1"/>Configure mSupply for Invoice Authorisation<text:bookmark-end text:name="__RefHeading___configure_msupply_for_invoice_authorisation_3"/><text:bookmark-end text:name="configure_msupply_for_invoice_authorisation1"/></text:h>
      <text:list text:style-name="List_20_1" text:continue-numbering="false">
        <text:list-item>
          <text:p text:style-name="LastListParagraph_List_20_1_Content_First"> Set Store preferences to allow for authorisation of invoices. Click drop down menu <text:span text:style-name="Strong_20_Emphasis">Special&gt; Store..</text:span> click tab <text:span text:style-name="Strong_20_Emphasis">Preferences</text:span> and check boxes <text:span text:style-name="Strong_20_Emphasis">Customer invoices must be authorised</text:span> and <text:span text:style-name="Strong_20_Emphasis">Supplier invoices must be authorised</text:span>. Click OK to return to the Navigator.</text:p>
        </text:list-item>
      </text:list>
      <text:p text:style-name="Text_20_body"><draw:frame draw:style-name="mediacenter" draw:name="1" text:anchor-type="paragraph" draw:z-index="1" svg:width="17.197916666667cm" style:rel-width="100%" svg:height="13.717920474325cm" style:rel-height="scale"><draw:image xlink:href="Pictures/45843adce8d52500af36cc93f7571d12.png" xlink:type="simple" xlink:show="embed" xlink:actuate="onLoad"/></draw:frame></text:p>
      <text:h text:style-name="Heading_20_4" text:outline-level="4"><text:bookmark-start text:name="__RefHeading___create_a_supplier_invoice_for_authorisation_4"/><text:bookmark-start text:name="create_a_supplier_invoice_for_authorisation"/>Create a Supplier Invoice for authorisation<text:bookmark-end text:name="__RefHeading___create_a_supplier_invoice_for_authorisation_4"/><text:bookmark-end text:name="create_a_supplier_invoice_for_authorisation"/></text:h>
      <text:p text:style-name="Text_20_body">From the Navigator click section Suppliers and click New Supplier Invoice.  Enter your supplier and add items to the Invoice.
<draw:frame draw:style-name="mediacenter" draw:name="2" text:anchor-type="paragraph" draw:z-index="2" svg:width="17.197916666667cm" style:rel-width="100%" svg:height="17.197916666667cm" style:rel-height="scale"><draw:image xlink:href="/home/msupply/public_html/docs/data/media/issuing_goods/screen_shot_2013-05-23_at_10.18.16.png" xlink:type="simple" xlink:show="embed" xlink:actuate="onLoad"/></draw:frame>
Click the authorise button at the bottom left of the window.</text:p>
      <text:h text:style-name="Heading_20_4" text:outline-level="4"><text:bookmark-start text:name="__RefHeading___create_a_customer_invoice_for_authorisation_5"/><text:bookmark-start text:name="create_a_customer_invoice_for_authorisation"/>Create a Customer Invoice for authorisation<text:bookmark-end text:name="__RefHeading___create_a_customer_invoice_for_authorisation_5"/><text:bookmark-end text:name="create_a_customer_invoice_for_authorisation"/></text:h>
      <text:p text:style-name="Text_20_body">From the Navigator click section Customers and click New Customer Invoice.  Enter your customer and add items to the Invoice.
<draw:frame draw:style-name="mediacenter" draw:name="3" text:anchor-type="paragraph" draw:z-index="3" svg:width="17.197916666667cm" style:rel-width="100%" svg:height="12.790822407628cm" style:rel-height="scale"><draw:image xlink:href="Pictures/74c5aaa9bdd40ba0ad1cb4d4f61816b8.png" xlink:type="simple" xlink:show="embed" xlink:actuate="onLoad"/></draw:frame>
Click the authorise button at the bottom left of the window and click OK to return to the Navigator.</text:p>
      <text:p text:style-name="Text_20_body">&lt;note&gt;Log in as another user while the invoice is not authroised to show the user cant confirm the invoice.&lt;/note&gt;</text:p>
      <text:h text:style-name="Heading_20_4" text:outline-level="4"><text:bookmark-start text:name="__RefHeading___prin_an_invoice_with_authorisation_status_set_6"/><text:bookmark-start text:name="prin_an_invoice_with_authorisation_status_set"/>Prin an invoice with Authorisation status set<text:bookmark-end text:name="__RefHeading___prin_an_invoice_with_authorisation_status_set_6"/><text:bookmark-end text:name="prin_an_invoice_with_authorisation_status_set"/></text:h>
      <text:p text:style-name="Text_20_body">When an invoice is not authorised an attempt to print it will produce and invoice with an 'unauthorised' watermark.</text:p>
      <text:list text:style-name="List_20_1" text:continue-numbering="false">
        <text:list-item>
          <text:p text:style-name="List_20_1_Content_First"> From the Navigator click section <text:span text:style-name="Strong_20_Emphasis">Customers</text:span> and select <text:span text:style-name="Strong_20_Emphasis">View Customer Invoices</text:span></text:p>
        </text:list-item>
        <text:list-item>
          <text:p text:style-name="List_20_1_Content"> Select an invoice with unset authorisation.</text:p>
        </text:list-item>
        <text:list-item>
          <text:p text:style-name="List_20_1_Content_Last"> In the main invoice window that appears select the <text:span text:style-name="Strong_20_Emphasis">Print</text:span> check box at the bottom right and and click <text:span text:style-name="Strong_20_Emphasis">OK</text:span>.</text:p>
        </text:list-item>
      </text:list>
      <text:p text:style-name="Text_20_body"><draw:frame draw:style-name="mediacenter" draw:name="4" text:anchor-type="paragraph" draw:z-index="4" svg:width="17.197916666667cm" style:rel-width="100%" svg:height="12.203838616224cm" style:rel-height="scale"><draw:image xlink:href="Pictures/46b5b8a41d0a1f19487dddb98e3f688c.png" xlink:type="simple" xlink:show="embed" xlink:actuate="onLoad"/></draw:frame></text:p>
      <text:p text:style-name="Text_20_body">NOTE: The unauthorised watermark on the background of the invoice. </text:p>
      <text:h text:style-name="Heading_20_4" text:outline-level="4"><text:bookmark-start text:name="__RefHeading___view_authorisation_logs_7"/><text:bookmark-start text:name="view_authorisation_logs"/>View authorisation logs<text:bookmark-end text:name="__RefHeading___view_authorisation_logs_7"/><text:bookmark-end text:name="view_authorisation_logs"/></text:h>
      <text:p text:style-name="Text_20_body">When an invoice is authorised a log is created. View authorisation logs from log tab.</text:p>
      <text:p text:style-name="Text_20_body"><draw:frame draw:style-name="mediacenter" draw:name="5" text:anchor-type="paragraph" draw:z-index="5" svg:width="17.197916666667cm" style:rel-width="100%" svg:height="12.633631952221cm" style:rel-height="scale"><draw:image xlink:href="Pictures/6e1c3825c07fd85fc963dcb62de2cdf4.png" xlink:type="simple" xlink:show="embed" xlink:actuate="onLoad"/></draw:frame>
<text:line-break/>
<text:span text:style-name="Emphasis"> Previous: currencies     Next: keyboard shortcut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23::21:30</meta:creation-date>
    <dc:creator>Generated</dc:creator>
    <dc:date>2026-09-08T23::21:30</dc:date>
    <dc:language>en-US</dc:language>
    <meta:editing-cycles>1</meta:editing-cycles>
    <meta:editing-duration>PT0S</meta:editing-duration>
    <dc:title>issuing_goods:invoice_authorisation</dc:title>
  </office:meta>
</office:document-meta>
</file>