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18ca8fb3032ff7b4cea32cf2a9dd57a.gif"/>
  <manifest:file-entry manifest:media-type="image/png" manifest:full-path="Pictures/12ec70f9605446baa002aaea67fd3378.png"/>
  <manifest:file-entry manifest:media-type="image/png" manifest:full-path="Pictures/76494765a98ee02c4d2d77fc2a1ce01d.png"/>
  <manifest:file-entry manifest:media-type="image/png" manifest:full-path="Pictures/f3e736c3235947442d130e1be7d1dd0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tems:ad_hoc_items"/><text:bookmark-start text:name="__RefHeading___ad_hoc_items_1"/><text:bookmark-start text:name="ad_hoc_items"/>Ad Hoc items<text:bookmark-end text:name="__RefHeading___ad_hoc_items_1"/><text:bookmark-end text:name="ad_hoc_items"/></text:h>
      <text:p text:style-name="Text_20_body">*</text:p>
      <text:p text:style-name="Text_20_body">From the <text:span text:style-name="Strong_20_Emphasis">Item</text:span> menu, choose <text:span text:style-name="Strong_20_Emphasis">Ad Hoc items…</text:span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his feature requires activation in <text:span text:style-name="Strong_20_Emphasis">Preferences &gt; Invoices 1</text:span></text:p></table:table-cell></table:table-row></table:table></draw:text-box></draw:frame></text:p>
      <text:p text:style-name="Text_20_body">mSupply® defines Ad Hoc items as items that you don't keep in stock, and that you never will keep in stock. An example of an Ad Hoc item is a specialised item of diagnostic equipment which you would purchase on one occasion only. When a customer orders an item that you decide will be a “one-off” purchase, you can enter it as an Ad Hoc item.</text:p>
      <text:p text:style-name="Text_20_body">Ad Hoc items differ from non-stock items in only one respect; they are purchased once. Non-stock items are items which, although they do not feature in your stock list, may be purchased with some degree of regularity.</text:p>
      <text:p text:style-name="Text_20_body">The following diagram outlines the work flow for Ad Hoc items:</text:p>
      <text:p text:style-name="Text_20_body"><draw:frame draw:style-name="mediacenter" draw:name="0" text:anchor-type="paragraph" draw:z-index="0" svg:width="16.324791666667cm" svg:height="21.986875cm"><draw:image xlink:href="Pictures/618ca8fb3032ff7b4cea32cf2a9dd57a.gif" xlink:type="simple" xlink:show="embed" xlink:actuate="onLoad"/></draw:frame></text:p>
      <text:p text:style-name="Text_20_body">When you choose <text:span text:style-name="Emphasis">Items &gt; Ad Hoc items</text:span>, the following window is displayed:</text:p>
      <text:p text:style-name="Text_20_body"><draw:frame draw:style-name="mediacenter" draw:name="1" text:anchor-type="paragraph" draw:z-index="1" svg:width="15.875cm" svg:height="10.290513833992cm"><draw:image xlink:href="Pictures/12ec70f9605446baa002aaea67fd3378.png" xlink:type="simple" xlink:show="embed" xlink:actuate="onLoad"/></draw:frame></text:p>
      <text:p text:style-name="Text_20_body">From this window you can view Ad Hoc items, add new items, delete items and edit existing items.</text:p>
      <text:h text:style-name="Heading_20_5" text:outline-level="5"><text:bookmark-start text:name="__RefHeading___the_show_drop-down_list_2"/><text:bookmark-start text:name="the_show_drop-down_list"/>The "Show" Drop-down list<text:bookmark-end text:name="__RefHeading___the_show_drop-down_list_2"/><text:bookmark-end text:name="the_show_drop-down_list"/></text:h>
      <text:p text:style-name="Text_20_body">This drop-down list allows you to view Ad Hoc items by their status. Ad Hoc items can have the following status codes:
&lt;HTML&gt;</text:p>
      <text:p text:style-name="Text_20_body">&lt;/HTML&gt;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tatus code </text:p>
          </table:table-cell>
          <table:table-cell office:value-type="string" table:style-name="tableheader">
            <text:p text:style-name="Table_20_Heading"> Meaning </text:p>
          </table:table-cell>
        </table:table-row>
        <table:table-row>
          <table:table-cell office:value-type="string" table:style-name="tablecell">
            <text:p text:style-name="tablealignleft"> == un == </text:p>
          </table:table-cell>
          <table:table-cell office:value-type="string" table:style-name="tablecell">
            <text:p text:style-name="tablealignleft"> The item has not yet been assigned to a supplier- think of this as your “to-do” list </text:p>
          </table:table-cell>
        </table:table-row>
        <table:table-row>
          <table:table-cell office:value-type="string" table:style-name="tablecell">
            <text:p text:style-name="tablealignleft"> == as == </text:p>
          </table:table-cell>
          <table:table-cell office:value-type="string" table:style-name="tablecell">
            <text:p text:style-name="tablealignleft"> The item has been assigned to a supplier, but has not been placed on a Purchase Order. These items also need action. </text:p>
          </table:table-cell>
        </table:table-row>
        <table:table-row>
          <table:table-cell office:value-type="string" table:style-name="tablecell">
            <text:p text:style-name="tablealignleft"> == po == </text:p>
          </table:table-cell>
          <table:table-cell office:value-type="string" table:style-name="tablecell">
            <text:p text:style-name="tablealignleft"> The item has been added to a Purchase Order, but the goods have not arrived. </text:p>
          </table:table-cell>
        </table:table-row>
        <table:table-row>
          <table:table-cell office:value-type="string" table:style-name="tablecell">
            <text:p text:style-name="tablealignleft"> == fn == </text:p>
          </table:table-cell>
          <table:table-cell office:value-type="string" table:style-name="tablecell">
            <text:p text:style-name="tablealignleft"> The item has arrived from a supplier and been invoiced to the customer </text:p>
          </table:table-cell>
        </table:table-row>
      </table:table>
      <text:p text:style-name="Text_20_body">&lt;HTML&gt;</text:p>
      <text:p text:style-name="Text_20_body">&lt;/HTML&gt;</text:p>
      <text:h text:style-name="Heading_20_5" text:outline-level="5"><text:bookmark-start text:name="__RefHeading___the_name_field_3"/><text:bookmark-start text:name="the_name_field"/>The "Name" field<text:bookmark-end text:name="__RefHeading___the_name_field_3"/><text:bookmark-end text:name="the_name_field"/></text:h>
      <text:p text:style-name="Text_20_body">Enter part of a customer or supplier name in this field and press <text:span text:style-name="Emphasis"> Tab</text:span> to show a list of matching names. Choosing a supplier will show items assigned to that supplier. Choosing a customer will show items supplied or to be supplied to that customer.</text:p>
      <text:p text:style-name="Text_20_body">Once you have chosen a name you can fine-tune the list displayed for that name.</text:p>
      <text:h text:style-name="Heading_20_5" text:outline-level="5"><text:bookmark-start text:name="__RefHeading___the_new_button_4"/><text:bookmark-start text:name="the_new_button"/>The "New" button<text:bookmark-end text:name="__RefHeading___the_new_button_4"/><text:bookmark-end text:name="the_new_button"/></text:h>
      <text:p text:style-name="Text_20_body">Clicking the “new” button displays this window:</text:p>
      <text:p text:style-name="Text_20_body"><draw:frame draw:style-name="mediacenter" draw:name="2" text:anchor-type="paragraph" draw:z-index="2" svg:width="15.875cm" svg:height="6.527075226978cm"><draw:image xlink:href="Pictures/76494765a98ee02c4d2d77fc2a1ce01d.png" xlink:type="simple" xlink:show="embed" xlink:actuate="onLoad"/></draw:frame></text:p>
      <text:p text:style-name="Text_20_body">From this window you can add an item name, the name of the customer, then name of the supplier, the quantity to order, and add a comment.</text:p>
      <text:p text:style-name="Text_20_body">When the customer orders an item, you may not know who the supplier is. You can just leave the supplier name blank.</text:p>
      <text:h text:style-name="Heading_20_5" text:outline-level="5"><text:bookmark-start text:name="__RefHeading___editing_an_ad_hoc_item_5"/><text:bookmark-start text:name="editing_an_ad_hoc_item"/>Editing an Ad Hoc item<text:bookmark-end text:name="__RefHeading___editing_an_ad_hoc_item_5"/><text:bookmark-end text:name="editing_an_ad_hoc_item"/></text:h>
      <text:p text:style-name="Text_20_body">To edit an item, double-click it in the list to display the item details, and a window <text:span text:style-name="Strong_20_Emphasis">Edit Ad hoc item</text:span>, almost identical to the <text:span text:style-name="Strong_20_Emphasis">Add Ad hoc item</text:span> :, appears where you can edit the required details.</text:p>
      <text:p text:style-name="Text_20_body"><draw:frame draw:style-name="mediacenter" draw:name="3" text:anchor-type="paragraph" draw:z-index="3" svg:width="15.875cm" svg:height="6.44921875cm"><draw:image xlink:href="Pictures/f3e736c3235947442d130e1be7d1dd09.png" xlink:type="simple" xlink:show="embed" xlink:actuate="onLoad"/></draw:frame></text:p>
      <text:h text:style-name="Heading_20_5" text:outline-level="5"><text:bookmark-start text:name="__RefHeading___adding_ad_hoc_items_to_a_purchase_order_6"/><text:bookmark-start text:name="adding_ad_hoc_items_to_a_purchase_order"/>Adding Ad Hoc items to a Purchase Order<text:bookmark-end text:name="__RefHeading___adding_ad_hoc_items_to_a_purchase_order_6"/><text:bookmark-end text:name="adding_ad_hoc_items_to_a_purchase_order"/></text:h>
      <text:p text:style-name="Text_20_body">When you are making a Purchase Order for a particular supplier, you can click on the <text:span text:style-name="Strong_20_Emphasis">Ad Hoc items</text:span> Tab to view a list of Ad Hoc items you have assigned to that supplier, allowing you to add them to the Purchase Order. More information is available here - The Ad Hoc items tab.</text:p>
      <text:p text:style-name="Text_20_body"><text:span text:style-name="Emphasis"> Previous: Merging two items     Next: Non stock item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11:41</meta:creation-date>
    <dc:creator>Generated</dc:creator>
    <dc:date>2026-08-14T00::11:41</dc:date>
    <dc:language>en-US</dc:language>
    <meta:editing-cycles>1</meta:editing-cycles>
    <meta:editing-duration>PT0S</meta:editing-duration>
    <dc:title>items:ad_hoc_items</dc:title>
  </office:meta>
</office:document-meta>
</file>