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2f780ca8625dc29e3108c473995a3e.png"/>
  <manifest:file-entry manifest:media-type="image/png" manifest:full-path="Pictures/57db165eb26df41a77255bb8a114b468.png"/>
  <manifest:file-entry manifest:media-type="image/png" manifest:full-path="Pictures/e1de47752ae7206307f0528e727d0cd5.png"/>
  <manifest:file-entry manifest:media-type="image/png" manifest:full-path="Pictures/1120554e6910de57478ad46bfb7b8308.png"/>
  <manifest:file-entry manifest:media-type="image/png" manifest:full-path="Pictures/bb2a3feace66256ada882985fda3b99b.png"/>
  <manifest:file-entry manifest:media-type="image/png" manifest:full-path="Pictures/c6a24e0b72ae9fde851cee45a025e3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inventory_adjustments"/><text:bookmark-start text:name="__RefHeading___inventory_adjustments_1"/><text:bookmark-start text:name="inventory_adjustments"/>4.18. Inventory adjustments<text:bookmark-end text:name="__RefHeading___inventory_adjustments_1"/><text:bookmark-end text:name="inventory_adjustments"/></text:h>
      <text:p text:style-name="Text_20_body">Inventory adjustments allow you to increase or decrease the stock of an item that is recorded in mSupply®. You will need to adjust the inventory if:</text:p>
      <text:list text:style-name="List_20_1" text:continue-numbering="false">
        <text:list-item>
          <text:p text:style-name="List_20_1_Content_First"> Stock is discarded (due to damage or expiry)</text:p>
        </text:list-item>
        <text:list-item>
          <text:p text:style-name="List_20_1_Content"> Stock has been stolen.</text:p>
        </text:list-item>
        <text:list-item>
          <text:p text:style-name="List_20_1_Content_Last"> You find some stock on the shelf that is not in mSupply and you don't know where it came from.</text:p>
        </text:list-item>
      </text:list>
      <text:p text:style-name="Text_20_body"><text:span text:style-name="Strong_20_Emphasis">DO NOT</text:span> use inventory adjustments for distributing stock to customers or patients or receiving stock from suppliers. Use customer invoices or prescriptions and supplier invoices for that. Otherwise, you will lose your audit trail and reporting on transactions will be difficult.</text:p>
      <text:p text:style-name="Text_20_body">Inventory adjustments are used to deal with a problem or fix a mistake, not in the general process of entering stock transactions into mSupply. Ideally, you'll never have to use them but we know we don't live in an ideal worl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are doing a stocktake, it's better to use the stocktake module described here as it will create the needed inventory adjustments automatically.</text:p></table:table-cell></table:table-row></table:table></draw:text-box></draw:frame></text:p>
      <text:h text:style-name="Heading_20_2" text:outline-level="2"><text:bookmark-start text:name="__RefHeading___viewing_inventory_adjustments_2"/><text:bookmark-start text:name="viewing_inventory_adjustments"/>Viewing inventory adjustments<text:bookmark-end text:name="__RefHeading___viewing_inventory_adjustments_2"/><text:bookmark-end text:name="viewing_inventory_adjustments"/></text:h>
      <text:p text:style-name="Text_20_body">Choose <text:span text:style-name="Strong_20_Emphasis">Items &gt; Show inventory adjustments</text:span> or click on the Show inventory adjustment icon on the Item tab of the Navigator:</text:p>
      <text:p text:style-name="Text_20_body"><draw:frame draw:style-name="mediacenter" draw:name="0" text:anchor-type="paragraph" draw:z-index="0" svg:width="15.875cm" svg:height="9.2280818278427cm"><draw:image xlink:href="Pictures/472f780ca8625dc29e3108c473995a3e.png" xlink:type="simple" xlink:show="embed" xlink:actuate="onLoad"/></draw:frame></text:p>
      <text:p text:style-name="Text_20_body">This will open the usual transaction filter window for you to choose which inventory adjustments you want to see. Make your filter selections (or leave them alone to see the 15 most recent inventory adjustments by default) and click on the <text:span text:style-name="Strong_20_Emphasis">OK</text:span> button to see the list of matching inventory adjustments:</text:p>
      <text:p text:style-name="Text_20_body"><draw:frame draw:style-name="mediacenter" draw:name="1" text:anchor-type="paragraph" draw:z-index="1" svg:width="15.875cm" svg:height="8.6086856617647cm"><draw:image xlink:href="Pictures/57db165eb26df41a77255bb8a114b468.png" xlink:type="simple" xlink:show="embed" xlink:actuate="onLoad"/></draw:frame></text:p>
      <text:p text:style-name="Text_20_body">You can double-click on any inventory adjustment in the list to view or edit it.</text:p>
      <text:p text:style-name="Text_20_body">Note that <text:span text:style-name="Emphasis">si</text:span> type inventory adjustments add stock and <text:span text:style-name="Emphasis">sc</text:span> types reduce stock (<text:span text:style-name="Emphasis">si</text:span> means “supplier invoice” and <text:span text:style-name="Emphasis">sc</text:span> means “supplier credit”).</text:p>
      <text:h text:style-name="Heading_20_2" text:outline-level="2"><text:bookmark-start text:name="__RefHeading___add_stock_3"/><text:bookmark-start text:name="add_stock"/>Add stock<text:bookmark-end text:name="__RefHeading___add_stock_3"/><text:bookmark-end text:name="add_stock"/></text:h>
      <text:p text:style-name="Text_20_body">Choose <text:span text:style-name="Strong_20_Emphasis">Item &gt; Inventory adjust- add stock</text:span> to create an inventory adjustment to add some stock into mSupply or click on the Inventory adjustment (add stock) icon on the <text:span text:style-name="Emphasis">Item</text:span> tab of the Navigator:</text:p>
      <text:p text:style-name="Text_20_body"><draw:frame draw:style-name="mediacenter" draw:name="2" text:anchor-type="paragraph" draw:z-index="2" svg:width="15.875cm" svg:height="9.2280818278427cm"><draw:image xlink:href="Pictures/e1de47752ae7206307f0528e727d0cd5.png" xlink:type="simple" xlink:show="embed" xlink:actuate="onLoad"/></draw:frame></text:p>
      <text:p text:style-name="Text_20_body">The inventory adjustment (add stock) window will open:</text:p>
      <text:p text:style-name="Text_20_body"><draw:frame draw:style-name="mediacenter" draw:name="3" text:anchor-type="paragraph" draw:z-index="3" svg:width="15.875cm" svg:height="9.9806712962963cm"><draw:image xlink:href="Pictures/1120554e6910de57478ad46bfb7b8308.png" xlink:type="simple" xlink:show="embed" xlink:actuate="onLoad"/></draw:frame></text:p>
      <text:p text:style-name="Text_20_body">This transaction is almost exactly the same as a supplier invoice and you enter data in exactly the same way (see 7.01. Supplier invoices for details), except:</text:p>
      <text:list text:style-name="List_20_1" text:continue-numbering="false">
        <text:list-item>
          <text:p text:style-name="List_20_1_Content_First"> The name (<text:span text:style-name="Emphasis">Inventory adjust- add stock</text:span>) is filled in automatically for you and cannot be changed.</text:p>
        </text:list-item>
        <text:list-item>
          <text:p text:style-name="List_20_1_Content_Last"> There is an additional <text:span text:style-name="Emphasis">Adjustment reason</text:span> column (see below for details).</text:p>
        </text:list-item>
      </text:list>
      <text:p text:style-name="Text_20_body">Use the <text:span text:style-name="Strong_20_Emphasis">New line</text:span> button to add a line to the transaction (and the <text:span text:style-name="Strong_20_Emphasis">Delete line</text:span> button to remove them), just as you would on a supplier invoice.</text:p>
      <text:h text:style-name="Heading_20_3" text:outline-level="3"><text:bookmark-start text:name="__RefHeading___adjustment_reasons_4"/><text:bookmark-start text:name="adjustment_reasons"/>Adjustment reasons<text:bookmark-end text:name="__RefHeading___adjustment_reasons_4"/><text:bookmark-end text:name="adjustment_reasons"/></text:h>
      <text:p text:style-name="Text_20_body">If you have added any active <text:span text:style-name="Emphasis">Positive inventory adjustment</text:span> reasons on the <text:span text:style-name="Emphasis">Options</text:span> tab of <text:span text:style-name="Strong_20_Emphasis">File &gt; Preferences</text:span> (see 16.10. Options (standard reasons)) then, when adding a line to the inventory adjustment (by clicking on the <text:span text:style-name="Strong_20_Emphasis">New line</text:span> button), an <text:span text:style-name="Strong_20_Emphasis">Adjustment reason</text:span> drop down list is displayed and you <text:span text:style-name="Strong_20_Emphasis">must</text:span> select one of the reasons in the list before you can save the line:</text:p>
      <text:p text:style-name="Text_20_body"><draw:frame draw:style-name="mediacenter" draw:name="4" text:anchor-type="paragraph" draw:z-index="4" svg:width="13.229166666667cm" svg:height="7.768873292868cm"><draw:image xlink:href="Pictures/bb2a3feace66256ada882985fda3b99b.png" xlink:type="simple" xlink:show="embed" xlink:actuate="onLoad"/></draw:frame></text:p>
      <text:p text:style-name="Text_20_body">Note that existing lines that do not have a reason selected can be left with no reason seleted if you click the <text:span text:style-name="Strong_20_Emphasis">Cancel</text:span> button on this window.</text:p>
      <text:h text:style-name="Heading_20_2" text:outline-level="2"><text:bookmark-start text:name="__RefHeading___reduce_stock_5"/><text:bookmark-start text:name="reduce_stock"/>Reduce stock<text:bookmark-end text:name="__RefHeading___reduce_stock_5"/><text:bookmark-end text:name="reduce_stock"/></text:h>
      <text:p text:style-name="Text_20_body">Use this function when you have done a stocktake and find that the physical stock of an item or items is less than the amount recorded in mSupply®. A transaction that is just like a customer invoice will be created, except that you do not choose the customer. The section on entering customer invoices describes the entry procedure. See the section on Issuing goods - Customer invoices here</text:p>
      <text:p text:style-name="Text_20_body"><draw:frame draw:style-name="mediacenter" draw:name="5" text:anchor-type="paragraph" draw:z-index="5" svg:width="17.197916666667cm" style:rel-width="100%" svg:height="12.677436234424cm" style:rel-height="scale"><draw:image xlink:href="Pictures/c6a24e0b72ae9fde851cee45a025e3e5.png" xlink:type="simple" xlink:show="embed" xlink:actuate="onLoad"/></draw:frame></text:p>
      <text:p text:style-name="Text_20_body">Inventory adjustments are treated by mSupply as a kind of Supplier invoice (or credit). To view or edit an inventory adjustment, Choose the “Show inventory adjustments” option from the “Item” menu.
<text:line-break/>
<text:line-break/></text:p>
      <table:table table:style-name="Table">
        <table:table-column/>
        <table:table-row>
          <table:table-cell office:value-type="string" table:style-name="tablecell">
            <text:p text:style-name="tablealigncenter">  <text:span text:style-name="Emphasis">  Previous:  <text:span text:style-name="Strong_20_Emphasis">4.17. Stocktakes</text:span> | | Next: <text:span text:style-name="Strong_20_Emphasis">4.20. Uni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5::07:38</meta:creation-date>
    <dc:creator>Generated</dc:creator>
    <dc:date>2026-09-04T05::07:38</dc:date>
    <dc:language>en-US</dc:language>
    <meta:editing-cycles>1</meta:editing-cycles>
    <meta:editing-duration>PT0S</meta:editing-duration>
    <dc:title>items:inventory_adjustments</dc:title>
  </office:meta>
</office:document-meta>
</file>