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717dc13ad6ce8f3f7da95685e1e43b6.png"/>
  <manifest:file-entry manifest:media-type="image/png" manifest:full-path="Pictures/69d78281cb6866044f85803bc5c6c785.png"/>
  <manifest:file-entry manifest:media-type="image/png" manifest:full-path="Pictures/3a66eef5d97da23b9ae94831b97020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tems:item_basics:tab_backorders"/><text:bookmark-start text:name="__RefHeading___items_-_backorders_tab_1"/><text:bookmark-start text:name="items_-_backorders_tab"/>4.01.08. Items - Backorders tab<text:bookmark-end text:name="__RefHeading___items_-_backorders_tab_1"/><text:bookmark-end text:name="items_-_backorders_tab"/></text:h>
      <text:p text:style-name="Text_20_body"><text:span text:style-name="Emphasis">Back to Item Details window</text:span></text:p>
      <text:p text:style-name="Text_20_body"><draw:frame draw:style-name="mediacenter" draw:name="0" text:anchor-type="paragraph" draw:z-index="0" svg:width="17.197916666667cm" style:rel-width="100%" svg:height="12.044332210999cm" style:rel-height="scale"><draw:image xlink:href="Pictures/2717dc13ad6ce8f3f7da95685e1e43b6.png" xlink:type="simple" xlink:show="embed" xlink:actuate="onLoad"/></draw:frame></text:p>
      <text:p text:style-name="Text_20_body">You can view the backorders for an item here. These are the backorders that have been created manually in this window or during the process of issuing goods to customers when you do not have enough stock to send to them and the <text:span text:style-name="Emphasis">We run a backorder system</text:span> preference is turned on (see the 16.03. Invoice preferences page for details).</text:p>
      <text:p text:style-name="Text_20_body">To edit a backorder, double-click the line you wish to edit and this window will open:</text:p>
      <text:p text:style-name="Text_20_body"><draw:frame draw:style-name="mediacenter" draw:name="1" text:anchor-type="paragraph" draw:z-index="1" svg:width="11.90625cm" svg:height="5.3896604938272cm"><draw:image xlink:href="Pictures/69d78281cb6866044f85803bc5c6c785.png" xlink:type="simple" xlink:show="embed" xlink:actuate="onLoad"/></draw:frame></text:p>
      <text:p text:style-name="Text_20_body">To add a new backorder for this item, click the <text:span text:style-name="Strong_20_Emphasis">New backorder</text:span> button. The same window will be shown but it will be empty, waiting for entry of the details:</text:p>
      <text:p text:style-name="Text_20_body"><draw:frame draw:style-name="mediacenter" draw:name="2" text:anchor-type="paragraph" draw:z-index="2" svg:width="11.90625cm" svg:height="5.4857308884298cm"><draw:image xlink:href="Pictures/3a66eef5d97da23b9ae94831b9702035.png" xlink:type="simple" xlink:show="embed" xlink:actuate="onLoad"/></draw:frame></text:p>
      <text:list text:style-name="List_20_1" text:continue-numbering="false">
        <text:list-item>
          <text:p text:style-name="List_20_1_Content_First"> <text:span text:style-name="Strong_20_Emphasis">Customer:</text:span> The customer the back order is for. Type the first few characters of the customer's name, then press the <text:span text:style-name="Emphasis">Tab</text:span> key on the keyboard to select from a list of customers with names starting with what you typed.</text:p>
        </text:list-item>
        <text:list-item>
          <text:p text:style-name="List_20_1_Content"> <text:span text:style-name="Strong_20_Emphasis">Order date:</text:span> The date the order was made. Set to today's date by default.</text:p>
        </text:list-item>
        <text:list-item>
          <text:p text:style-name="List_20_1_Content"> <text:span text:style-name="Strong_20_Emphasis">Quantity:</text:span> The number of units of the item to put on back order for this cusotmer.</text:p>
        </text:list-item>
        <text:list-item>
          <text:p text:style-name="List_20_1_Content_Last"> <text:span text:style-name="Strong_20_Emphasis">Comment:</text:span> Enter anything you wish to have noted or remembered by the system for this back order.</text:p>
        </text:list-item>
      </text:list>
      <text:p text:style-name="Text_20_body">Click the <text:span text:style-name="Strong_20_Emphasis">OK</text:span> button to save the new backorder.</text:p>
      <text:p text:style-name="Text_20_body">To delete a backorder, select the line you wish to delete by clicking on it, then click the <text:span text:style-name="Strong_20_Emphasis">Delete backorder(s)</text:span> button. You can also select several at once (using <text:span text:style-name="Emphasis">ctrl/cmd</text:span>+<text:span text:style-name="Emphasis">click</text:span> and <text:span text:style-name="Emphasis">shift</text:span>+<text:span text:style-name="Emphasis">click</text:span>) or all the backorders in the list using <text:span text:style-name="Emphasis">ctrl/cmd+a</text:span> and delete them at once.</text:p>
      <text:p text:style-name="Text_20_body">The total stock on backorder is shown below the list.</text:p>
      <table:table table:style-name="Table">
        <table:table-column/>
        <table:table-row>
          <table:table-cell office:value-type="string" table:style-name="tablecell">
            <text:p text:style-name="tablealigncenter">  <text:span text:style-name="Emphasis">  Previous:  <text:span text:style-name="Strong_20_Emphasis">4.01.07. Items - Quotes tab</text:span> | | Next: <text:span text:style-name="Strong_20_Emphasis">4.01.09. Items - Notes tab</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7::01:02</meta:creation-date>
    <dc:creator>Generated</dc:creator>
    <dc:date>2026-08-26T07::01:02</dc:date>
    <dc:language>en-US</dc:language>
    <meta:editing-cycles>1</meta:editing-cycles>
    <meta:editing-duration>PT0S</meta:editing-duration>
    <dc:title>items:item_basics:tab_backorders</dc:title>
  </office:meta>
</office:document-meta>
</file>