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4e93398a36410eb92eebe8222e5dc1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items:item_basics:tab_interactions"/><text:bookmark-start text:name="__RefHeading___items_-_interactions_tab_1"/><text:bookmark-start text:name="items_-_interactions_tab"/>4.01.22. Items - Interactions tab<text:bookmark-end text:name="__RefHeading___items_-_interactions_tab_1"/><text:bookmark-end text:name="items_-_interactions_tab"/></text:h>
      <text:p text:style-name="Text_20_body"><text:span text:style-name="Emphasis">Back to Item Details window</text:span></text:p>
      <text:p text:style-name="Text_20_body"><draw:frame draw:style-name="mediacenter" draw:name="0" text:anchor-type="paragraph" draw:z-index="0" svg:width="15.875cm" svg:height="11.153479236813cm"><draw:image xlink:href="Pictures/d4e93398a36410eb92eebe8222e5dc1b.png" xlink:type="simple" xlink:show="embed" xlink:actuate="onLoad"/></draw:frame></text:p>
      <text:p text:style-name="Text_20_body">This tab is read only and displays the interactions this item has with other items. These interactions are automatically  downloaded from the universal code server (https://codes.msupply.foundation/) when a unbiversal code has been applied to the item. See the 4.01.01. Items - General tab page for details on how to assign a universal code to your items.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:  <text:span text:style-name="Strong_20_Emphasis">4.01.21. Items - Master lists tab</text:span> | | Next: <text:span text:style-name="Strong_20_Emphasis">4.02. Adding a new item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0::52:18</meta:creation-date>
    <dc:creator>Generated</dc:creator>
    <dc:date>2026-08-25T00::52:18</dc:date>
    <dc:language>en-US</dc:language>
    <meta:editing-cycles>1</meta:editing-cycles>
    <meta:editing-duration>PT0S</meta:editing-duration>
    <dc:title>items:item_basics:tab_interactions</dc:title>
  </office:meta>
</office:document-meta>
</file>