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79e3c3e561f297517c0af1ae223999.png"/>
  <manifest:file-entry manifest:media-type="image/png" manifest:full-path="Pictures/01090dd450218900f5cd389209da8e3e.png"/>
  <manifest:file-entry manifest:media-type="image/png" manifest:full-path="Pictures/5a8aca2548460b52808f0c1adbfd96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misc"/><text:bookmark-start text:name="__RefHeading___misc_ellaneous_tab_1"/><text:bookmark-start text:name="misc_ellaneous_tab"/>4.01.02. Misc(ellaneous) tab<text:bookmark-end text:name="__RefHeading___misc_ellaneous_tab_1"/><text:bookmark-end text:name="misc_ellaneous_tab"/></text:h>
      <text:p text:style-name="Text_20_body">This window has settings for:</text:p>
      <text:list text:style-name="Numbering_20_1" text:continue-numbering="false">
        <text:list-item>
          <text:p text:style-name="Numbering_20_1_Content_First"> cautionary warnings used when dispensing medicines</text:p>
        </text:list-item>
        <text:list-item>
          <text:p text:style-name="Numbering_20_1_Content"> accounts used when exporting transaction information</text:p>
        </text:list-item>
        <text:list-item>
          <text:p text:style-name="Numbering_20_1_Content"> SMS (text) messaging</text:p>
        </text:list-item>
        <text:list-item>
          <text:p text:style-name="Numbering_20_1_Content_Last"> Price list</text:p>
        </text:list-item>
      </text:list>
      <text:p text:style-name="Text_20_body"><draw:frame draw:style-name="mediacenter" draw:name="0" text:anchor-type="paragraph" draw:z-index="0" svg:width="17.197916666667cm" style:rel-width="100%" svg:height="10.322601717059cm" style:rel-height="scale"><draw:image xlink:href="Pictures/ce79e3c3e561f297517c0af1ae223999.png" xlink:type="simple" xlink:show="embed" xlink:actuate="onLoad"/></draw:frame></text:p>
      <text:p text:style-name="Text_20_body"><text:span text:style-name="Strong_20_Emphasis">Warnings:</text:span> Warnings which apply to this item are chosen from a standard list. This list is set
up using the <text:span text:style-name="Emphasis"> Special &gt; Warnings</text:span> menu.</text:p>
      <text:p text:style-name="Text_20_body">Use the <text:span text:style-name="Strong_20_Emphasis">Add</text:span> button to add a warning for the item. This will open the below window where you can choose the warning from a list. Double click on the warning you want to use. You may also add new warnings to the list by clicking the <text:span text:style-name="Strong_20_Emphasis">new</text:span> button.</text:p>
      <text:p text:style-name="Text_20_body"><draw:frame draw:style-name="mediacenter" draw:name="1" text:anchor-type="paragraph" draw:z-index="1" svg:width="10.583333333333cm" svg:height="7.7522441651706cm"><draw:image xlink:href="Pictures/01090dd450218900f5cd389209da8e3e.png" xlink:type="simple" xlink:show="embed" xlink:actuate="onLoad"/></draw:frame></text:p>
      <text:p text:style-name="Text_20_body">To delete a warning, click on its line then click the <text:span text:style-name="Strong_20_Emphasis">Delete</text:span>
button.</text:p>
      <text:p text:style-name="Text_20_body">When an item has more than one warning, the warning that has priority
will be automatically printed on the label. You can add other warnings
as part of the label directions if required.</text:p>
      <text:p text:style-name="Text_20_body">To give a warning priority, double-click its line in the list and
check the <text:span text:style-name="Emphasis">Priority</text:span> box:</text:p>
      <text:p text:style-name="Text_20_body"><draw:frame draw:style-name="mediacenter" draw:name="2" text:anchor-type="paragraph" draw:z-index="2" svg:width="10.583333333333cm" svg:height="5.400548696845cm"><draw:image xlink:href="Pictures/5a8aca2548460b52808f0c1adbfd96e5.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 warning's text may only be edited by choosing <text:span text:style-name="Strong_20_Emphasis">Warnings</text:span> from the
<text:span text:style-name="Strong_20_Emphasis">Special</text:span> menu</text:p></table:table-cell></table:table-row></table:table></draw:text-box></draw:frame></text:p>
      <text:p text:style-name="Text_20_body"><text:span text:style-name="Strong_20_Emphasis">Accounts:</text:span> You can set the general ledger account to be used for
exporting purchase and supply transactions involving this item here.</text:p>
      <text:p text:style-name="Text_20_body">To set each account enter a portion of the account description or code
and press the <text:span text:style-name="Emphasis"> Tab</text:span> key. You will be shown a standard choice list if
more than one account matches what you typed.</text:p>
      <text:p text:style-name="Text_20_body"><text:span text:style-name="Strong_20_Emphasis">SMS settings:</text:span>
These settings concern the item and SMS messages from mobile phones.</text:p>
      <text:p text:style-name="Text_20_body">SMS code: This is the code that will be entered in an SMS to refer to the item. Keep the code short and unique! If you change this code you must notify all the users who send SMS messages to mSupply about the new code, otherwise they will not know how to refer to this item in their SMS messages. Because of this, you can only change this item after you 'unlock' the padlock next to it by clicking on it. When you unlock the padlock you will be shown a warning that SMS users must be told about the new code.</text:p>
      <text:p text:style-name="Text_20_body">SMS pack size: The pack size to use to convert the pack size quantities entered in an SMS message into item quantities. You must enter a value greater than or equal to 1 for this if you have entered an SMS code. Otherwise this field is ignored.</text:p>
      <text:h text:style-name="Heading_20_4" text:outline-level="4"><text:bookmark-start text:name="__RefHeading___price_list_2"/><text:bookmark-start text:name="price_list"/>Price list<text:bookmark-end text:name="__RefHeading___price_list_2"/><text:bookmark-end text:name="price_list"/></text:h>
      <text:p text:style-name="Text_20_body"><text:span text:style-name="Strong_20_Emphasis">On Price list: </text:span>If this box is checked, this item will be included when the price list is produced - refer Other Reports.</text:p>
      <text:p text:style-name="Text_20_body"><text:span text:style-name="Strong_20_Emphasis">Catalogue price: </text:span>The price for the item that will be used when you produce the price list</text:p>
      <text:p text:style-name="Text_20_body"><text:span text:style-name="Strong_20_Emphasis">Catalogue pack size:</text:span> The pack size for the item that will be used when you produce the price lis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he Catalogue pack size can differ from the preferred pack size on the General tab</text:p></table:table-cell></table:table-row></table:table></draw:text-box></draw:frame></text:p>
      <table:table table:style-name="Table">
        <table:table-column/>
        <table:table-row>
          <table:table-cell office:value-type="string" table:style-name="tablecell">
            <text:p text:style-name="tablealigncenter">  <text:span text:style-name="Emphasis">  Previous:  <text:span text:style-name="Strong_20_Emphasis">4.01.01. Items - General tab</text:span> | | Next: <text:span text:style-name="Strong_20_Emphasis">4.01.04. Items - Usage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0::22:50</meta:creation-date>
    <dc:creator>Generated</dc:creator>
    <dc:date>2026-08-26T20::22:50</dc:date>
    <dc:language>en-US</dc:language>
    <meta:editing-cycles>1</meta:editing-cycles>
    <meta:editing-duration>PT0S</meta:editing-duration>
    <dc:title>items:item_basics:tab_misc</dc:title>
  </office:meta>
</office:document-meta>
</file>