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73ebd28ea5b651361bd3d149e628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tems:item_basics:tab_purchase_orders"/><text:bookmark-start text:name="__RefHeading___purchase_orders_tab_1"/><text:bookmark-start text:name="purchase_orders_tab"/>4.01.11. Purchase orders tab<text:bookmark-end text:name="__RefHeading___purchase_orders_tab_1"/><text:bookmark-end text:name="purchase_orders_tab"/></text:h>
      <text:p text:style-name="Text_20_body"><text:span text:style-name="Emphasis">Back to Item Details window</text:span></text:p>
      <text:p text:style-name="Text_20_body"><draw:frame draw:style-name="mediacenter" draw:name="0" text:anchor-type="paragraph" draw:z-index="0" svg:width="23.574375cm" style:rel-width="100%" svg:height="15.213541666667cm" style:rel-height="scale"><draw:image xlink:href="Pictures/4873ebd28ea5b651361bd3d149e62807.png" xlink:type="simple" xlink:show="embed" xlink:actuate="onLoad"/></draw:frame></text:p>
      <text:list text:style-name="List_20_1" text:continue-numbering="false">
        <text:list-item>
          <text:p text:style-name="List_20_1_Content_First"> The <text:span text:style-name="Strong_20_Emphasis">Show</text:span> drop down list allows filtering the display of Purchase Orders according to their status - All, Suggested, etc. - </text:p>
        </text:list-item>
        <text:list-item>
          <text:p text:style-name="List_20_1_Content_Last"> If you double-click a row the Purchase order will be opened in a new window.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4.01.11. Items - Bill of materials tab</text:span> | | Next: <text:span text:style-name="Strong_20_Emphasis">4.01.13. Items - Order options tab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04:48</meta:creation-date>
    <dc:creator>Generated</dc:creator>
    <dc:date>2026-08-30T06::04:48</dc:date>
    <dc:language>en-US</dc:language>
    <meta:editing-cycles>1</meta:editing-cycles>
    <meta:editing-duration>PT0S</meta:editing-duration>
    <dc:title>items:item_basics:tab_purchase_orders</dc:title>
  </office:meta>
</office:document-meta>
</file>