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623d0342ff646ff30ad558470a60e6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items:item_basics:tab_reconcile"/><text:bookmark-start text:name="__RefHeading___reconcile_tab_1"/><text:bookmark-start text:name="reconcile_tab"/>4.01.09. Reconcile tab<text:bookmark-end text:name="__RefHeading___reconcile_tab_1"/><text:bookmark-end text:name="reconcile_tab"/></text:h>
      <text:p text:style-name="Text_20_body"><draw:frame draw:style-name="mediacenter" draw:name="0" text:anchor-type="paragraph" draw:z-index="0" svg:width="18.520833333333cm" style:rel-width="100%" svg:height="11.268206120944cm" style:rel-height="scale"><draw:image xlink:href="Pictures/0623d0342ff646ff30ad558470a60e69.png" xlink:type="simple" xlink:show="embed" xlink:actuate="onLoad"/></draw:frame></text:p>
      <text:p text:style-name="Text_20_body">Clicking the <text:span text:style-name="Strong_20_Emphasis">Reconcile</text:span> button will give a summary of usage.</text:p>
      <text:p text:style-name="Text_20_body">It is useful for checking mSupply® is working as it should be! If you get an error here it is most likely due to your using mSupply® when a power failure occurred. In multi-user versions we are able to provide you with a log file that will allow you to incorporate transactions entered even if a power failure has occurred. In normal use, with a UPS, mSupply® will automatically save data and you will not see an error her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7::01:56</meta:creation-date>
    <dc:creator>Generated</dc:creator>
    <dc:date>2026-08-26T07::01:56</dc:date>
    <dc:language>en-US</dc:language>
    <meta:editing-cycles>1</meta:editing-cycles>
    <meta:editing-duration>PT0S</meta:editing-duration>
    <dc:title>items:item_basics:tab_reconcile</dc:title>
  </office:meta>
</office:document-meta>
</file>