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e69762d725c50989d7690760dc83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tems:item_basics:tab_requisitions"/><text:bookmark-start text:name="__RefHeading___requisitions_tab_1"/><text:bookmark-start text:name="requisitions_tab"/>4.01.16. Requisitions tab<text:bookmark-end text:name="__RefHeading___requisitions_tab_1"/><text:bookmark-end text:name="requisitions_tab"/></text:h>
      <text:p text:style-name="Text_20_body">Selecting Requisitions shows the stocktakes featuring this item,</text:p>
      <text:list text:style-name="List_20_1" text:continue-numbering="false">
        <text:list-item>
          <text:p text:style-name="List_20_1_Content_First"> Choose a date range from the drop-down list to show custom stocktakes within that range.</text:p>
        </text:list-item>
        <text:list-item>
          <text:p text:style-name="List_20_1_Content_Last"> Double-click a row to view the customer stocktake in question.</text:p>
        </text:list-item>
      </text:list>
      <text:p text:style-name="Text_20_body"><draw:frame draw:style-name="mediacenter" draw:name="0" text:anchor-type="paragraph" draw:z-index="0" svg:width="13.864166666667cm" svg:height="9.04875cm"><draw:image xlink:href="Pictures/c3e69762d725c50989d7690760dc83a8.png" xlink:type="simple" xlink:show="embed" xlink:actuate="onLoad"/></draw:frame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4. Items</text:span> | | Next: <text:span text:style-name="Strong_20_Emphasis">4.02. Adding a new item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7::03:01</meta:creation-date>
    <dc:creator>Generated</dc:creator>
    <dc:date>2026-08-26T07::03:01</dc:date>
    <dc:language>en-US</dc:language>
    <meta:editing-cycles>1</meta:editing-cycles>
    <meta:editing-duration>PT0S</meta:editing-duration>
    <dc:title>items:item_basics:tab_requisitions</dc:title>
  </office:meta>
</office:document-meta>
</file>