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de1a88d2dd5a42b6418189bbef12d84.png"/>
  <manifest:file-entry manifest:media-type="image/png" manifest:full-path="Pictures/45df930edd7be88e6606719e3f931484.png"/>
  <manifest:file-entry manifest:media-type="image/png" manifest:full-path="Pictures/8caddc4257dcac607ada7c09f22a1fcc.png"/>
  <manifest:file-entry manifest:media-type="image/png" manifest:full-path="Pictures/eb31dfabab2c477019f1161a89ffc527.png"/>
  <manifest:file-entry manifest:media-type="image/png" manifest:full-path="Pictures/e8d2013b1411d6c4d30106742beac679.png"/>
  <manifest:file-entry manifest:media-type="image/png" manifest:full-path="Pictures/9bb4057079a5ab37940cd9099ced8b3b.png"/>
  <manifest:file-entry manifest:media-type="image/png" manifest:full-path="Pictures/9c45451d01eacf02297b2f977e86419c.png"/>
  <manifest:file-entry manifest:media-type="image/png" manifest:full-path="Pictures/e834f70c3c71215bd1b62ae03e370113.png"/>
  <manifest:file-entry manifest:media-type="image/png" manifest:full-path="Pictures/3a982d00b232c4a8653d799cec6c6f69.png"/>
  <manifest:file-entry manifest:media-type="image/png" manifest:full-path="Pictures/c2a8918687e952334959b3ec06c6e288.png"/>
  <manifest:file-entry manifest:media-type="image/png" manifest:full-path="Pictures/ee72533d040856390e69a2dc0e4e16c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items:item_basics:tab_stock"/><text:bookmark-start text:name="__RefHeading___items_-_stock_tab_1"/><text:bookmark-start text:name="items_-_stock_tab"/>4.01.05. Items - Stock tab<text:bookmark-end text:name="__RefHeading___items_-_stock_tab_1"/><text:bookmark-end text:name="items_-_stock_tab"/></text:h>
      <text:p text:style-name="Text_20_body"><text:span text:style-name="Emphasis">Back to Item Details window</text:span></text:p>
      <text:p text:style-name="Text_20_body"><draw:frame draw:style-name="mediacenter" draw:name="0" text:anchor-type="paragraph" draw:z-index="0" svg:width="14.552083333333cm" svg:height="10.289351851852cm"><draw:image xlink:href="Pictures/9de1a88d2dd5a42b6418189bbef12d84.png" xlink:type="simple" xlink:show="embed" xlink:actuate="onLoad"/></draw:frame></text:p>
      <text:p text:style-name="Text_20_body">The “Stock” window shows the lines of stock for this item together with the stock on hand. mSupply® will calculate how many days this stock will last, based on your usage over a number of months - you can specify how many months.</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If you have turned on any of the custom stock fields in store preferences they will be displayed as columns (between the Supplier and Manufacturer columns) in the list of stock lines on this tab and the information you entered for these fields when the stock was received will be shown in the appropriate cells.</text:p></table:table-cell></table:table-row></table:table></draw:text-box></draw:frame></text:p>
      <text:h text:style-name="Heading_20_4" text:outline-level="4"><text:bookmark-start text:name="__RefHeading___show_zero_lines_2"/><text:bookmark-start text:name="show_zero_lines"/>Show zero lines<text:bookmark-end text:name="__RefHeading___show_zero_lines_2"/><text:bookmark-end text:name="show_zero_lines"/></text:h>
      <text:p text:style-name="Text_20_body">The <text:span text:style-name="Strong_20_Emphasis">Show zero lines</text:span> button will show all the lines that are still in your data file, but which have no stock on hand.  This is very useful if you are trying to find out what happened with a stock line for which there is not stock on hand.  When you click the button the button title changes to “hide zero lines”, which allows you to get back to the info you really wanted.</text:p>
      <text:h text:style-name="Heading_20_4" text:outline-level="4"><text:bookmark-start text:name="__RefHeading___split_3"/><text:bookmark-start text:name="split"/>Split<text:bookmark-end text:name="__RefHeading___split_3"/><text:bookmark-end text:name="split"/></text:h>
      <text:p text:style-name="Text_20_body">The <text:span text:style-name="Strong_20_Emphasis">Split</text:span> button allows you to do any of:</text:p>
      <text:list text:style-name="List_20_1" text:continue-numbering="false">
        <text:list-item>
          <text:p text:style-name="List_20_1_Content_First"> Split a single stock line into two stock lines.</text:p>
        </text:list-item>
        <text:list-item>
          <text:p text:style-name="List_20_1_Content"> Change the pack size of the 'split' portion.</text:p>
        </text:list-item>
        <text:list-item>
          <text:p text:style-name="List_20_1_Content_Last"> Change the location of the 'split' portion.</text:p>
        </text:list-item>
      </text:list>
      <text:p text:style-name="Text_20_body">A split creates a repack transaction underneath (see the 4.14. Repacking items page for details) and we recommend you use this function rather than doing a repack. The details of the split function are covered on their own page, 4.16. Splitting a stock line.</text:p>
      <text:h text:style-name="Heading_20_4" text:outline-level="4"><text:bookmark-start text:name="__RefHeading___update_sell_prices_4"/><text:bookmark-start text:name="update_sell_prices"/>Update sell prices<text:bookmark-end text:name="__RefHeading___update_sell_prices_4"/><text:bookmark-end text:name="update_sell_prices"/></text:h>
      <text:p text:style-name="Text_20_body">The <text:span text:style-name="Strong_20_Emphasis">Update sell prices</text:span> button will update the selling prices of the highlighted line(s). mSupply® will update the sell price for the selected stock line(s) with the figure entered in the <text:span text:style-name="Strong_20_Emphasis">Default sell price of preferred packsize</text:span> field in the <text:span text:style-name="Strong_20_Emphasis">General</text:span> tab, which must show the updated price before this will take effect. If you make use of the <text:span text:style-name="Strong_20_Emphasis">Default margin</text:span> field, and you update this figure, then Supply will calculate the updated sell price using it.  </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If the <text:span text:style-name="Strong_20_Emphasis">Default sell price …</text:span> field is populated, mSupply will use that figure and will ignore the <text:span text:style-name="Strong_20_Emphasis">Default margin</text:span> method of generating a sell price.</text:p></table:table-cell></table:table-row></table:table></draw:text-box></draw:frame></text:p>
      <text:h text:style-name="Heading_20_4" text:outline-level="4"><text:bookmark-start text:name="__RefHeading___labels_5"/><text:bookmark-start text:name="labels"/>Labels<text:bookmark-end text:name="__RefHeading___labels_5"/><text:bookmark-end text:name="labels"/></text:h>
      <text:p text:style-name="Text_20_body">Clicking the <text:span text:style-name="Strong_20_Emphasis">Labels</text:span> button will print shelf labels for the highlighted stock line(s). The shelf label includes the location, the item name and code, and the batch and expiry. 
Here's a (bad) example
<draw:frame draw:style-name="mediacenter" draw:name="1" text:anchor-type="paragraph" draw:z-index="1" svg:width="8.9429166666667cm" style:rel-width="100%" svg:height="3.4925cm" style:rel-height="scale"><draw:image xlink:href="Pictures/45df930edd7be88e6606719e3f931484.png" xlink:type="simple" xlink:show="embed" xlink:actuate="onLoad"/></draw:frame></text:p>
      <text:h text:style-name="Heading_20_4" text:outline-level="4"><text:bookmark-start text:name="__RefHeading___show_related_invoices_6"/><text:bookmark-start text:name="show_related_invoices"/>Show related invoices<text:bookmark-end text:name="__RefHeading___show_related_invoices_6"/><text:bookmark-end text:name="show_related_invoices"/></text:h>
      <text:p text:style-name="Text_20_body"><draw:frame draw:style-name="media" draw:name="2" text:anchor-type="as-char" draw:z-index="2" svg:width="3.5454166666667cm" style:rel-width="100%" svg:height="1.4022916666667cm" style:rel-height="scale"><draw:image xlink:href="Pictures/8caddc4257dcac607ada7c09f22a1fcc.png" xlink:type="simple" xlink:show="embed" xlink:actuate="onLoad"/></draw:frame>
Highlight a line then click on this button to display a list of
transactions which used this particular line.</text:p>
      <text:h text:style-name="Heading_20_4" text:outline-level="4"><text:bookmark-start text:name="__RefHeading___consolidate_7"/><text:bookmark-start text:name="consolidate"/>Consolidate<text:bookmark-end text:name="__RefHeading___consolidate_7"/><text:bookmark-end text:name="consolidate"/></text:h>
      <text:p text:style-name="Text_20_body"><draw:frame draw:style-name="media" draw:name="3" text:anchor-type="as-char" draw:z-index="3" svg:width="2.2225cm" style:rel-width="100%" svg:height="1.5345833333333cm" style:rel-height="scale"><draw:image xlink:href="Pictures/eb31dfabab2c477019f1161a89ffc527.png" xlink:type="simple" xlink:show="embed" xlink:actuate="onLoad"/></draw:frame>
You can consolidate (join 2 stock lines together) if they have</text:p>
      <text:list text:style-name="List_20_1" text:continue-numbering="false">
        <text:list-item>
          <text:p text:style-name="List_20_1_Content_First"> The same batch #</text:p>
        </text:list-item>
        <text:list-item>
          <text:p text:style-name="List_20_1_Content"> The same expiry</text:p>
        </text:list-item>
        <text:list-item>
          <text:p text:style-name="List_20_1_Content"> The same pack size</text:p>
        </text:list-item>
        <text:list-item>
          <text:p text:style-name="List_20_1_Content_Last"> Are at the same location</text:p>
        </text:list-item>
      </text:list>
      <text:p text:style-name="Text_20_body"><draw:frame draw:style-name="PluginODTAutoStyle_Frame_9_text_frame" draw:name="Frame3" text:anchor-type="paragraph" svg:width="289.134pt" draw:z-index="0" svg:min-height="1cm"><draw:text-box><table:table table:style-name="Table"><table:table-column table:style-name="odt_auto_style_table_column_3_1"/><table:table-row><table:table-cell office:value-type="string" table:style-name="tablecell"><text:list text:style-name="List_20_1" text:continue-numbering="false"><text:list-item><text:p text:style-name="List_20_1_Content_First"> If 2 stock lines you want to consolidate are at different locations, edit one of the stock lines to move it to the location of the other stock line, then consolidate. This reflects what you would have had to do physically anyhow!</text:p></text:list-item><text:list-item><text:p text:style-name="List_20_1_Content_Last"> If 2 stock lines are of different pack size, <text:a xlink:type="simple" xlink:href="#__RefHeading___split_3" text:style-name="Local_20_link" text:visited-style-name="Visited_20_Local_20_Link">split</text:a> one of the stock lines to have the same pack size as the other stock line, then consolidate.</text:p></text:list-item></text:list></table:table-cell></table:table-row></table:table></draw:text-box></draw:frame></text:p>
      <text:p text:style-name="Text_20_body">Usage:</text:p>
      <text:list text:style-name="Numbering_20_1" text:continue-numbering="false">
        <text:list-item>
          <text:p text:style-name="Numbering_20_1_Content_First"> Hold down the control key (command on Mac)</text:p>
        </text:list-item>
        <text:list-item>
          <text:p text:style-name="Numbering_20_1_Content"> Click on the two lines you want to consolidate</text:p>
        </text:list-item>
        <text:list-item>
          <text:p text:style-name="Numbering_20_1_Content"> Click <text:span text:style-name="Strong_20_Emphasis">consolidate</text:span></text:p>
        </text:list-item>
        <text:list-item>
          <text:p text:style-name="Numbering_20_1_Content"> If the two stock lines are at different locations you'll be warned and asked if you want to continue.</text:p>
        </text:list-item>
        <text:list-item>
          <text:p text:style-name="Numbering_20_1_Content"> You're shown this window</text:p>
          <text:list text:style-name="List_20_1">
            <text:list-item>
              <text:p text:style-name="List_20_1_Content"> <draw:frame draw:style-name="mediacenter" draw:name="4" text:anchor-type="paragraph" draw:z-index="4" svg:width="20.081875cm" style:rel-width="100%" svg:height="9.604375cm" style:rel-height="scale"><draw:image xlink:href="Pictures/e8d2013b1411d6c4d30106742beac679.png" xlink:type="simple" xlink:show="embed" xlink:actuate="onLoad"/></draw:frame></text:p>
            </text:list-item>
          </text:list>
        </text:list-item>
        <text:list-item>
          <text:p text:style-name="Numbering_20_1_Content"> Choose which stock line to keep.</text:p>
        </text:list-item>
        <text:list-item>
          <text:p text:style-name="Numbering_20_1_Content_Last"> Click <text:span text:style-name="Strong_20_Emphasis">OK</text:span></text:p>
        </text:list-item>
      </text:list>
      <text:p text:style-name="Text_20_body">An example:</text:p>
      <text:list text:style-name="List_20_1" text:continue-numbering="false">
        <text:list-item>
          <text:p text:style-name="List_20_1_Content_First"> Before: <draw:frame draw:style-name="mediacenter" draw:name="5" text:anchor-type="paragraph" draw:z-index="5" svg:width="20.32cm" style:rel-width="100%" svg:height="6.4822916666667cm" style:rel-height="scale"><draw:image xlink:href="Pictures/9bb4057079a5ab37940cd9099ced8b3b.png" xlink:type="simple" xlink:show="embed" xlink:actuate="onLoad"/></draw:frame></text:p>
        </text:list-item>
        <text:list-item>
          <text:p text:style-name="List_20_1_Content_Last"> After: <draw:frame draw:style-name="mediacenter" draw:name="6" text:anchor-type="paragraph" draw:z-index="6" svg:width="19.923125cm" style:rel-width="100%" svg:height="4.0216666666667cm" style:rel-height="scale"><draw:image xlink:href="Pictures/9c45451d01eacf02297b2f977e86419c.png" xlink:type="simple" xlink:show="embed" xlink:actuate="onLoad"/></draw:frame></text:p>
        </text:list-item>
      </text:list>
      <text:h text:style-name="Heading_20_4" text:outline-level="4"><text:bookmark-start text:name="__RefHeading___check_ledger_8"/><text:bookmark-start text:name="check_ledger"/>Check ledger<text:bookmark-end text:name="__RefHeading___check_ledger_8"/><text:bookmark-end text:name="check_ledger"/></text:h>
      <text:p text:style-name="Text_20_body"><draw:frame draw:style-name="media" draw:name="7" text:anchor-type="as-char" draw:z-index="7" svg:width="2.54cm" style:rel-width="100%" svg:height="1.3229166666667cm" style:rel-height="scale"><draw:image xlink:href="Pictures/e834f70c3c71215bd1b62ae03e370113.png" xlink:type="simple" xlink:show="embed" xlink:actuate="onLoad"/></draw:frame>
Click on this to check that the current stock balance for all stock lines is the sum of all in and out transactions.</text:p>
      <text:p text:style-name="Text_20_body">Exceptional conditions (e.g. sudden, unexpected shutdown of computer) can sometimes cause there to be a discrepancy which can lead to the appearance of too much or too little stock when compared to mSupply's internal ledger. This button will help determine if there are any problematic lines for this item.</text:p>
      <text:p text:style-name="Text_20_body">If there are any lines with ledger issues they will be highlighted for you - please get in touch with Sustainable Solutions to fix the problem.</text:p>
      <text:p text:style-name="Text_20_body">The same check can be made for all items by choosing <text:span text:style-name="Emphasis">Special &gt; Diagnostics</text:span> from the menus (see the 25.09. Diagnostics page for details).</text:p>
      <text:h text:style-name="Heading_20_4" text:outline-level="4"><text:bookmark-start text:name="__RefHeading___other_information_on_the_stock_details_page_9"/><text:bookmark-start text:name="other_information_on_the_stock_details_page"/>Other information on the stock details page<text:bookmark-end text:name="__RefHeading___other_information_on_the_stock_details_page_9"/><text:bookmark-end text:name="other_information_on_the_stock_details_page"/></text:h>
      <text:h text:style-name="Heading_20_5" text:outline-level="5"><text:bookmark-start text:name="__RefHeading___stock_10"/><text:bookmark-start text:name="stock"/>Stock<text:bookmark-end text:name="__RefHeading___stock_10"/><text:bookmark-end text:name="stock"/></text:h>
      <text:p text:style-name="Text_20_body"><text:span text:style-name="Strong_20_Emphasis">Minimum stock</text:span>: The minimum stock you wish to keep on hand. Note that
you do not need to enter a quantity here for mSupply®'s ordering system
to work. In fact, it is better in most cases to leave this number set to
zero. This field should only be filled in if you absolutely must keep a
minimum on hand. For example, if you stock naloxone for narcotic over
dosage reduction, and even if you only use 1 vial every year, you have
decided you need to keep five vials on hand, you would enter “5” as the
minimum quantity for naloxone.</text:p>
      <text:p text:style-name="Text_20_body"><text:span text:style-name="Strong_20_Emphasis">Stock on hand</text:span>: The total stock of this item on hand.</text:p>
      <text:p text:style-name="Text_20_body"><text:span text:style-name="Strong_20_Emphasis">Stock on order</text:span>: The total quantity of stock of this item on order
from suppliers</text:p>
      <text:h text:style-name="Heading_20_5" text:outline-level="5"><text:bookmark-start text:name="__RefHeading___non-stock_items_11"/><text:bookmark-start text:name="non-stock_items"/>Non-stock items<text:bookmark-end text:name="__RefHeading___non-stock_items_11"/><text:bookmark-end text:name="non-stock_items"/></text:h>
      <text:p text:style-name="Text_20_body">If this is a non-stock item, you can check this check box. If there is one, you can specify the default customer for the item, otherwise leave this box blank. For more on this topic see section 4.10. Non-stock items.</text:p>
      <text:h text:style-name="Heading_20_5" text:outline-level="5"><text:bookmark-start text:name="__RefHeading___months_cover_12"/><text:bookmark-start text:name="months_cover"/>Months Cover<text:bookmark-end text:name="__RefHeading___months_cover_12"/><text:bookmark-end text:name="months_cover"/></text:h>
      <text:p text:style-name="Text_20_body">The Months of Cover is the number of months until the stock of the item runs out. The values which appear estimating the time it takes to use the stock on hand (and on order) are calculated from the average usage of the last number of months. You can choose the number (from 1 to 24) of months used to calculate this in the drop down list.</text:p>
      <text:p text:style-name="Text_20_body">You can also exclude stock that will expire soon. Enter a number of months and any stock that expires before your chosen time frame will be excluded from the calculation.</text:p>
      <text:p text:style-name="Text_20_body">If you would like to know how much stock to order so that you have enough for the next few months, enter the number of months you would like stock for. After entering or changing any or all of these values, click <text:span text:style-name="Strong_20_Emphasis">Calculate</text:span> to see the results.</text:p>
      <text:h text:style-name="Heading_20_3" text:outline-level="3"><text:bookmark-start text:name="__RefHeading___editing_a_stock_line_or_viewing_more_stock_line_details_13"/><text:bookmark-start text:name="editing_a_stock_line_or_viewing_more_stock_line_details"/>Editing a stock line or viewing more stock line details<text:bookmark-end text:name="__RefHeading___editing_a_stock_line_or_viewing_more_stock_line_details_13"/><text:bookmark-end text:name="editing_a_stock_line_or_viewing_more_stock_line_details"/></text:h>
      <text:p text:style-name="Text_20_body">To edit the cost price and selling price for an item line, double-click
the line you wish to edit.</text:p>
      <text:p text:style-name="Text_20_body">The <text:span text:style-name="Strong_20_Emphasis">Item stock line details window</text:span> is displayed:</text:p>
      <text:p text:style-name="Text_20_body"><draw:frame draw:style-name="mediacenter" draw:name="8" text:anchor-type="paragraph" draw:z-index="8" svg:width="14.552083333333cm" svg:height="11.406762995896cm"><draw:image xlink:href="Pictures/3a982d00b232c4a8653d799cec6c6f69.png" xlink:type="simple" xlink:show="embed" xlink:actuate="onLoad"/></draw:frame></text:p>
      <text:h text:style-name="Heading_20_4" text:outline-level="4"><text:bookmark-start text:name="__RefHeading___general_tab_14"/><text:bookmark-start text:name="general_tab"/>General tab<text:bookmark-end text:name="__RefHeading___general_tab_14"/><text:bookmark-end text:name="general_tab"/></text:h>
      <text:p text:style-name="Text_20_body">This tab shows the details of a stock line. It also gives you total and available quantity of that stock line.</text:p>
      <text:h text:style-name="Heading_20_5" text:outline-level="5"><text:bookmark-start text:name="__RefHeading___hold_checkbox_15"/><text:bookmark-start text:name="hold_checkbox"/>Hold checkbox<text:bookmark-end text:name="__RefHeading___hold_checkbox_15"/><text:bookmark-end text:name="hold_checkbox"/></text:h>
      <text:p text:style-name="Text_20_body">To hold a stock line, check the <text:span text:style-name="Emphasis">Hold</text:span> check-box. Once an stock line is held, it cannot be issued. It will still appear in the available stock window, but held stock lines will have a check box in the <text:span text:style-name="Emphasis">Hold</text:span> column, and if a user attempts to issue from the stock line they will be informed that they can't because the stock line is on hold.</text:p>
      <text:p text:style-name="Text_20_body"><draw:frame draw:style-name="PluginODTAutoStyle_Frame_13_text_frame" draw:name="Frame4" text:anchor-type="paragraph" svg:width="289.134pt" draw:z-index="0" svg:min-height="1cm"><draw:text-box><table:table table:style-name="Table"><table:table-column table:style-name="odt_auto_style_table_column_4_1"/><table:table-row><table:table-cell office:value-type="string" table:style-name="tablecell"><text:p text:style-name="tablealignleft">The <text:span text:style-name="Emphasis">Hold: do not issue </text:span> option in the <text:span text:style-name="Strong_20_Emphasis">Item details &gt; General</text:span> tab takes precedence.  If that option is checked, then no stock of the item may be issued, regardless of the stock line's <text:span text:style-name="Emphasis">Hold</text:span> checkbox setting.</text:p></table:table-cell></table:table-row></table:table></draw:text-box></draw:frame></text:p>
      <text:p text:style-name="Text_20_body">Please note: if you are using barcode scanning then there will be an additional <text:span text:style-name="Strong_20_Emphasis">Barcode</text:span> drop down list below the <text:span text:style-name="Strong_20_Emphasis">Supplier</text:span> field. For details on its use, see the 14.03. Barcode scanning and receiving goods page.</text:p>
      <text:h text:style-name="Heading_20_4" text:outline-level="4"><text:bookmark-start text:name="__RefHeading___ledger_tab_16"/><text:bookmark-start text:name="ledger_tab"/>Ledger tab<text:bookmark-end text:name="__RefHeading___ledger_tab_16"/><text:bookmark-end text:name="ledger_tab"/></text:h>
      <text:p text:style-name="Text_20_body">This tab shows a list of transactions (supplier and customer invoices, inventory adjustments etc.) for the item
being viewed. You can use this window to see a list of customers who have been supplied with this particular item:</text:p>
      <text:p text:style-name="Text_20_body"><draw:frame draw:style-name="mediacenter" draw:name="9" text:anchor-type="paragraph" draw:z-index="9" svg:width="15.875cm" svg:height="11.032147742818cm"><draw:image xlink:href="Pictures/c2a8918687e952334959b3ec06c6e288.png" xlink:type="simple" xlink:show="embed" xlink:actuate="onLoad"/></draw:frame></text:p>
      <text:p text:style-name="Text_20_body">The <text:span text:style-name="Emphasis">In/Out</text:span> column tells you whether the transaction on that line brought stock in to, or took stock out of, mSupply.</text:p>
      <text:h text:style-name="Heading_20_4" text:outline-level="4"><text:bookmark-start text:name="__RefHeading___status_tab_vaccine_vial_monitoring_17"/><text:bookmark-start text:name="status_tab_vaccine_vial_monitoring"/>Status tab (vaccine vial monitoring)<text:bookmark-end text:name="__RefHeading___status_tab_vaccine_vial_monitoring_17"/><text:bookmark-end text:name="status_tab_vaccine_vial_monitoring"/></text:h>
      <text:p text:style-name="Text_20_body">For a description of this tab, please see the 20.01. Vaccine Vial Monitoring (VVM) page.</text:p>
      <text:h text:style-name="Heading_20_4" text:outline-level="4"><text:bookmark-start text:name="__RefHeading___reference_documents_tab_18"/><text:bookmark-start text:name="reference_documents_tab"/>Reference documents tab<text:bookmark-end text:name="__RefHeading___reference_documents_tab_18"/><text:bookmark-end text:name="reference_documents_tab"/></text:h>
      <text:p text:style-name="Text_20_body"><draw:frame draw:style-name="mediacenter" draw:name="10" text:anchor-type="paragraph" draw:z-index="10" svg:width="15.875cm" svg:height="5.701435246996cm"><draw:image xlink:href="Pictures/ee72533d040856390e69a2dc0e4e16c6.png" xlink:type="simple" xlink:show="embed" xlink:actuate="onLoad"/></draw:frame></text:p>
      <text:p text:style-name="Text_20_body">The standard Document Management window appears. See section 
18.05. Tender reference documents for more
information on the use of such documents.</text:p>
      <text:h text:style-name="Heading_20_4" text:outline-level="4"><text:bookmark-start text:name="__RefHeading___log_tab_19"/><text:bookmark-start text:name="log_tab"/>Log tab<text:bookmark-end text:name="__RefHeading___log_tab_19"/><text:bookmark-end text:name="log_tab"/></text:h>
      <text:p text:style-name="Text_20_body">This tab will show any logs that have been recorded against this stock line (e.g. for changes made during a stocktake that weren't included on any inventory adjustment). These logs will also be visible in 25.19. The system log.</text:p>
      <table:table table:style-name="Table">
        <table:table-column/>
        <table:table-row>
          <table:table-cell office:value-type="string" table:style-name="tablecell">
            <text:p text:style-name="tablealigncenter">  <text:span text:style-name="Emphasis">  Previous:  <text:span text:style-name="Strong_20_Emphasis">4.01.04. Items - Usage tab</text:span> | | Next: <text:span text:style-name="Strong_20_Emphasis">4.01.06. Items - Ledger tab</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5::41:04</meta:creation-date>
    <dc:creator>Generated</dc:creator>
    <dc:date>2026-09-03T05::41:04</dc:date>
    <dc:language>en-US</dc:language>
    <meta:editing-cycles>1</meta:editing-cycles>
    <meta:editing-duration>PT0S</meta:editing-duration>
    <dc:title>items:item_basics:tab_stock</dc:title>
  </office:meta>
</office:document-meta>
</file>