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632a7bc5e1ba2069890959e5775539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items:item_basics:tab_storage"/><text:bookmark-start text:name="__RefHeading___items_-_storage_tab_1"/><text:bookmark-start text:name="items_-_storage_tab"/>4.01.02. Items - Storage tab<text:bookmark-end text:name="__RefHeading___items_-_storage_tab_1"/><text:bookmark-end text:name="items_-_storage_tab"/></text:h>
      <text:p text:style-name="Text_20_body"><text:span text:style-name="Emphasis">Back to Item Details window</text:span></text:p>
      <text:p text:style-name="Text_20_body"><draw:frame draw:style-name="mediacenter" draw:name="0" text:anchor-type="paragraph" draw:z-index="0" svg:width="15.875cm" svg:height="11.117845117845cm"><draw:image xlink:href="Pictures/8632a7bc5e1ba2069890959e57755392.png" xlink:type="simple" xlink:show="embed" xlink:actuate="onLoad"/></draw:frame></text:p>
      <text:h text:style-name="Heading_20_4" text:outline-level="4"><text:bookmark-start text:name="__RefHeading___default_section_2"/><text:bookmark-start text:name="default_section"/>Default section<text:bookmark-end text:name="__RefHeading___default_section_2"/><text:bookmark-end text:name="default_section"/></text:h>
      <text:h text:style-name="Heading_20_5" text:outline-level="5"><text:bookmark-start text:name="__RefHeading___default_shelf_location_3"/><text:bookmark-start text:name="default_shelf_location"/>Default shelf Location<text:bookmark-end text:name="__RefHeading___default_shelf_location_3"/><text:bookmark-end text:name="default_shelf_location"/></text:h>
      <text:p text:style-name="Text_20_body">The default shelf location for this item <text:span text:style-name="Emphasis">in this store</text:span>.  When you receive items into stock, they will be given the shelf location you enter here by default. You can always override it if you wish. Enter the first few characters of the location's code, then press the <text:span text:style-name="Emphasis">Tab</text:span> key and select the location from the list displayed. If only one location code matches your entry it will be filled in automatically without having to select it from a list.</text:p>
      <text:h text:style-name="Heading_20_5" text:outline-level="5"><text:bookmark-start text:name="__RefHeading___preferred_pack_size_4"/><text:bookmark-start text:name="preferred_pack_size"/>Preferred pack size<text:bookmark-end text:name="__RefHeading___preferred_pack_size_4"/><text:bookmark-end text:name="preferred_pack_size"/></text:h>
      <text:p text:style-name="Text_20_body">The Preferred pack size is the <text:span text:style-name="Emphasis">default</text:span> pack size that will be assigned to incoming stock as it is received or when entering a purchase order. It will also be used in comparisons of quotations from suppliers to make sure the cpmarisons are for the same numbers of units.</text:p>
      <text:h text:style-name="Heading_20_5" text:outline-level="5"><text:bookmark-start text:name="__RefHeading___outer_pack_size_5"/><text:bookmark-start text:name="outer_pack_size"/>Outer pack size<text:bookmark-end text:name="__RefHeading___outer_pack_size_5"/><text:bookmark-end text:name="outer_pack_size"/></text:h>
      <text:p text:style-name="Text_20_body">The Outer pack size is the number of <text:span text:style-name="Emphasis">preferred pack size</text:span> packs in a carton (outer pack). <text:span text:style-name="Strong_20_Emphasis">Not</text:span> the number of units in a carton.</text:p>
      <text:h text:style-name="Heading_20_5" text:outline-level="5"><text:bookmark-start text:name="__RefHeading___volume_per_pack_6"/><text:bookmark-start text:name="volume_per_pack"/>Volume per pack<text:bookmark-end text:name="__RefHeading___volume_per_pack_6"/><text:bookmark-end text:name="volume_per_pack"/></text:h>
      <text:p text:style-name="Text_20_body">The Volume per pack is the default volume per <text:span text:style-name="Emphasis">preferred pack size</text:span> pack. This is the volume that will be used by default when receiving goods. We recommend you divide a carton volume by the number of <text:span text:style-name="Emphasis">preferred pack size</text:span> packs in a carton to get this figure. mSupply always stores volumes in m3 (cubic metres), but you can enter a volume as millilitres (ml) or litres (l) by entering the appropriate abbreviation after the number representing the volume. e.g. enter “0.5l” to enter a volume of 0.5 litres (= 0.0005m3).</text:p>
      <text:p text:style-name="Text_20_body">Here are some examples:</text:p>
      <table:table table:style-name="Table">
        <table:table-column/>
        <table:table-column/>
        <table:table-column/>
        <table:table-row>
          <table:table-cell office:value-type="string" table:style-name="tableheader">
            <text:p text:style-name="Table_20_Heading"> You enter  </text:p>
          </table:table-cell>
          <table:table-cell office:value-type="string" table:style-name="tableheader">
            <text:p text:style-name="Table_20_Heading"> Value displayed  </text:p>
          </table:table-cell>
          <table:table-cell office:value-type="string" table:style-name="tableheader">
            <text:p text:style-name="Table_20_Heading"> mSupply stores  </text:p>
          </table:table-cell>
        </table:table-row>
        <table:table-row>
          <table:table-cell office:value-type="string" table:style-name="tablecell">
            <text:p text:style-name="tablealignleft"> 30ml       </text:p>
          </table:table-cell>
          <table:table-cell office:value-type="string" table:style-name="tablecell">
            <text:p text:style-name="tablealignleft"> 30ml             </text:p>
          </table:table-cell>
          <table:table-cell office:value-type="string" table:style-name="tablecell">
            <text:p text:style-name="tablealignleft"> 0.00003 m3      </text:p>
          </table:table-cell>
        </table:table-row>
        <table:table-row>
          <table:table-cell office:value-type="string" table:style-name="tablecell">
            <text:p text:style-name="tablealignleft"> 1500L      </text:p>
          </table:table-cell>
          <table:table-cell office:value-type="string" table:style-name="tablecell">
            <text:p text:style-name="tablealignleft"> 1.5 m3           </text:p>
          </table:table-cell>
          <table:table-cell office:value-type="string" table:style-name="tablecell">
            <text:p text:style-name="tablealignleft"> 1.5 m3          </text:p>
          </table:table-cell>
        </table:table-row>
        <table:table-row>
          <table:table-cell office:value-type="string" table:style-name="tablecell">
            <text:p text:style-name="tablealignleft"> 600 L      </text:p>
          </table:table-cell>
          <table:table-cell office:value-type="string" table:style-name="tablecell">
            <text:p text:style-name="tablealignleft"> 600l            </text:p>
          </table:table-cell>
          <table:table-cell office:value-type="string" table:style-name="tablecell">
            <text:p text:style-name="tablealignleft"> 0.6 m3          </text:p>
          </table:table-cell>
        </table:table-row>
        <table:table-row>
          <table:table-cell office:value-type="string" table:style-name="tablecell">
            <text:p text:style-name="tablealignleft"> 1500 ml    </text:p>
          </table:table-cell>
          <table:table-cell office:value-type="string" table:style-name="tablecell">
            <text:p text:style-name="tablealignleft"> 1.5l            </text:p>
          </table:table-cell>
          <table:table-cell office:value-type="string" table:style-name="tablecell">
            <text:p text:style-name="tablealignleft"> 0.0015 m3       </text:p>
          </table:table-cell>
        </table:table-row>
      </table:table>
      <text:h text:style-name="Heading_20_5" text:outline-level="5"><text:bookmark-start text:name="__RefHeading___outer_pack_volume_7"/><text:bookmark-start text:name="outer_pack_volume"/>Outer pack volume<text:bookmark-end text:name="__RefHeading___outer_pack_volume_7"/><text:bookmark-end text:name="outer_pack_volume"/></text:h>
      <text:p text:style-name="Text_20_body">The Outer pack volume is the default volume of an <text:span text:style-name="Emphasis">Outer pack size</text:span> pack of this item.</text:p>
      <text:h text:style-name="Heading_20_5" text:outline-level="5"><text:bookmark-start text:name="__RefHeading___weight_per_pack_8"/><text:bookmark-start text:name="weight_per_pack"/>Weight per pack<text:bookmark-end text:name="__RefHeading___weight_per_pack_8"/><text:bookmark-end text:name="weight_per_pack"/></text:h>
      <text:p text:style-name="Text_20_body">The Outer pack volume is the gross weight of a <text:span text:style-name="Emphasis">preferred pack size</text:span> pack in kg.</text:p>
      <text:h text:style-name="Heading_20_5" text:outline-level="5"><text:bookmark-start text:name="__RefHeading___restricted_to_9"/><text:bookmark-start text:name="restricted_to"/>Restricted to<text:bookmark-end text:name="__RefHeading___restricted_to_9"/><text:bookmark-end text:name="restricted_to"/></text:h>
      <text:p text:style-name="Text_20_body">The <text:span text:style-name="Strong_20_Emphasis">Restricted to</text:span> is the location type that this item must be restricted to. You can from a list of all active Location types. When something is selected here, all stock of this item that is received must be put in a location which is of the same location type. For example, all cool store locations could have been given a type of “cool” and then if the item you are editing should be kept in a cool store, choose that type here, and you will only be able to receive that item into a cool store location.</text:p>
      <text:h text:style-name="Heading_20_4" text:outline-level="4"><text:bookmark-start text:name="__RefHeading___pickface_section_10"/><text:bookmark-start text:name="pickface_section"/>Pickface section<text:bookmark-end text:name="__RefHeading___pickface_section_10"/><text:bookmark-end text:name="pickface_section"/></text:h>
      <text:p text:style-name="Text_20_body">Used in the pickface replenishment functionality. See the 4.23. Pickfaces and Replenishments page for details. These settings are all store specific so need to be set for each store separately.</text:p>
      <text:h text:style-name="Heading_20_5" text:outline-level="5"><text:bookmark-start text:name="__RefHeading___pickface_location_11"/><text:bookmark-start text:name="pickface_location"/>Pickface location<text:bookmark-end text:name="__RefHeading___pickface_location_11"/><text:bookmark-end text:name="pickface_location"/></text:h>
      <text:p text:style-name="Text_20_body">The Pickface location is the location that will be used as a pickface for this item. This location will then be replenished with stock in Bulk type locations when replenishments are automatically generated by mSupply. You can only select locations that have their <text:span text:style-name="Strong_20_Emphasis">Replenishment location type</text:span> set to <text:span text:style-name="Emphasis">Pickface</text:span>. This is set in a location's details window, see the 4.06. Stock locations and location types page for details.</text:p>
      <text:h text:style-name="Heading_20_5" text:outline-level="5"><text:bookmark-start text:name="__RefHeading___pickface_pack_size_12"/><text:bookmark-start text:name="pickface_pack_size"/>Pickface pack size<text:bookmark-end text:name="__RefHeading___pickface_pack_size_12"/><text:bookmark-end text:name="pickface_pack_size"/></text:h>
      <text:p text:style-name="Text_20_body">The Pickface pack size is the pack size that will be used in the Pickface location. mSupply uses this to determine how many bulk packs should be moved into the location and whether a repack needs to be automatically carried out at the same time.</text:p>
      <text:h text:style-name="Heading_20_5" text:outline-level="5"><text:bookmark-start text:name="__RefHeading___trigger_replenishments_at_13"/><text:bookmark-start text:name="trigger_replenishments_at"/>Trigger replenishments at<text:bookmark-end text:name="__RefHeading___trigger_replenishments_at_13"/><text:bookmark-end text:name="trigger_replenishments_at"/></text:h>
      <text:p text:style-name="Text_20_body">If there are this number of packs (of <text:span text:style-name="Emphasis">Pickface pack size</text:span>) or less in the <text:span text:style-name="Emphasis">Pickface location</text:span>,  a replenishment will be generated for it when the “generate replenishments” function is run.</text:p>
      <text:h text:style-name="Heading_20_5" text:outline-level="5"><text:bookmark-start text:name="__RefHeading___replenish_up_to_14"/><text:bookmark-start text:name="replenish_up_to"/>Replenish up to<text:bookmark-end text:name="__RefHeading___replenish_up_to_14"/><text:bookmark-end text:name="replenish_up_to"/></text:h>
      <text:p text:style-name="Text_20_body">This is the maximum number of packs (of <text:span text:style-name="Emphasis">Pickface pack size</text:span>) that fit in the <text:span text:style-name="Emphasis">Pickface location</text:span>. mSupply will try to put enough stock into the <text:span text:style-name="Emphasis">Pickface location</text:span> to bring it up to this number of packs. It will never put more than this number of packs in the <text:span text:style-name="Emphasis">Pickface location</text:span>.</text:p>
      <text:h text:style-name="Heading_20_4" text:outline-level="4"><text:bookmark-start text:name="__RefHeading___bulk_section_15"/><text:bookmark-start text:name="bulk_section"/>Bulk section<text:bookmark-end text:name="__RefHeading___bulk_section_15"/><text:bookmark-end text:name="bulk_section"/></text:h>
      <text:p text:style-name="Text_20_body">Again, this is used in the pickface replenishment functionality. See the 4.23. Pickfaces and Replenishments page for details.</text:p>
      <text:h text:style-name="Heading_20_5" text:outline-level="5"><text:bookmark-start text:name="__RefHeading___bulk_shelf_location_16"/><text:bookmark-start text:name="bulk_shelf_location"/>Bulk shelf location<text:bookmark-end text:name="__RefHeading___bulk_shelf_location_16"/><text:bookmark-end text:name="bulk_shelf_location"/></text:h>
      <text:p text:style-name="Text_20_body">The preferred bulk location for this item. If set, this is the first location that mSupply will try to take stock from to replenish this item's pickface (defined in the <text:span text:style-name="Emphasis">Pickface</text:span> section described above). When running the automatic replenishment process, mSupply will work out the replenishment of the pickface first and then the replenishment for the preferred bulk location.</text:p>
      <text:list text:style-name="List_20_1" text:continue-numbering="false">
        <text:list-item>
          <text:p text:style-name="List_20_1_Content_First"> The pack size used in this preferred bulk location is the <text:span text:style-name="Emphasis">Outer pack size</text:span> entered in the <text:span text:style-name="Emphasis">Default</text:span> section.</text:p>
        </text:list-item>
        <text:list-item>
          <text:p text:style-name="List_20_1_Content"> Setting a preferred bulk location turns it into a two stage replenishment process; first, bulk stock is moved from the preferred bulk location into the pickface and second, stock is moved into the preferred bulk location from bulk stock. There might be a repack involved with the pickface replenishment but there will never be a repack with the preferred bulk location replenishment.</text:p>
        </text:list-item>
        <text:list-item>
          <text:p text:style-name="List_20_1_Content_Last"> If you don't want this two-stage replenishment process simply leave the preferred bulk location empty.</text:p>
        </text:list-item>
      </text:list>
      <text:p text:style-name="Text_20_body">You can only select locations that have their <text:span text:style-name="Strong_20_Emphasis">Replenishment location type</text:span> set to <text:span text:style-name="Emphasis">Bulk</text:span> in this field. This is set in a location's details window, see the 4.06. Stock locations and location types page for details.</text:p>
      <text:h text:style-name="Heading_20_5" text:outline-level="5"><text:bookmark-start text:name="__RefHeading___trigger_replenishment_at_17"/><text:bookmark-start text:name="trigger_replenishment_at"/>Trigger replenishment at<text:bookmark-end text:name="__RefHeading___trigger_replenishment_at_17"/><text:bookmark-end text:name="trigger_replenishment_at"/></text:h>
      <text:p text:style-name="Text_20_body">If there are this number of packs (of <text:span text:style-name="Emphasis">Outer pack size</text:span>) or less in the bulk location a replenishment will be generated for it when the “generate replenishments” function is run.</text:p>
      <text:h text:style-name="Heading_20_5" text:outline-level="5"><text:bookmark-start text:name="__RefHeading___replenish_up_to_18"/><text:bookmark-start text:name="replenish_up_to1"/>Replenish up to<text:bookmark-end text:name="__RefHeading___replenish_up_to_18"/><text:bookmark-end text:name="replenish_up_to1"/></text:h>
      <text:p text:style-name="Text_20_body">This is the maximum number of packs (of <text:span text:style-name="Emphasis">Outer pack size</text:span>) that fit in the location. mSupply will try to put enough stock into the location to bring it up to this number of packs. It will never put more than this number of packs in the location.</text:p>
      <table:table table:style-name="Table">
        <table:table-column/>
        <table:table-row>
          <table:table-cell office:value-type="string" table:style-name="tablecell">
            <text:p text:style-name="tablealigncenter">  <text:span text:style-name="Emphasis">  Previous:  <text:span text:style-name="Strong_20_Emphasis">4.01.01. Items - General tab</text:span> | | Next: <text:span text:style-name="Strong_20_Emphasis">4.01.03. Items - Misc(ellaneous) tab</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1::19:29</meta:creation-date>
    <dc:creator>Generated</dc:creator>
    <dc:date>2026-08-13T21::19:29</dc:date>
    <dc:language>en-US</dc:language>
    <meta:editing-cycles>1</meta:editing-cycles>
    <meta:editing-duration>PT0S</meta:editing-duration>
    <dc:title>items:item_basics:tab_storage</dc:title>
  </office:meta>
</office:document-meta>
</file>